
<file path=META-INF/manifest.xml><?xml version="1.0" encoding="utf-8"?>
<manifest:manifest xmlns:manifest="urn:oasis:names:tc:opendocument:xmlns:manifest:1.0">
  <manifest:file-entry manifest:full-path="/" manifest:media-type="application/vnd.oasis.opendocument.presentation"/>
  <manifest:file-entry manifest:full-path="content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  <manifest:file-entry manifest:full-path="media/image4.png" manifest:media-type="image/png"/>
  <manifest:file-entry manifest:full-path="media/image5.png" manifest:media-type="image/png"/>
  <manifest:file-entry manifest:full-path="media/image6.png" manifest:media-type="image/png"/>
  <manifest:file-entry manifest:full-path="media/image7.png" manifest:media-type="image/png"/>
  <manifest:file-entry manifest:full-path="media/image8.png" manifest:media-type="image/png"/>
  <manifest:file-entry manifest:full-path="media/image9.png" manifest:media-type="image/png"/>
  <manifest:file-entry manifest:full-path="media/image10.png" manifest:media-type="image/png"/>
  <manifest:file-entry manifest:full-path="media/image11.png" manifest:media-type="image/png"/>
  <manifest:file-entry manifest:full-path="media/image12.png" manifest:media-type="image/png"/>
  <manifest:file-entry manifest:full-path="media/image13.png" manifest:media-type="image/png"/>
  <manifest:file-entry manifest:full-path="media/image14.png" manifest:media-type="image/png"/>
  <manifest:file-entry manifest:full-path="media/hdphoto1.wdp" manifest:media-type=""/>
  <manifest:file-entry manifest:full-path="media/image15.png" manifest:media-type="image/png"/>
  <manifest:file-entry manifest:full-path="media/image16.png" manifest:media-type="image/png"/>
  <manifest:file-entry manifest:full-path="media/image17.png" manifest:media-type="image/png"/>
  <manifest:file-entry manifest:full-path="media/image18.png" manifest:media-type="image/png"/>
  <manifest:file-entry manifest:full-path="media/image19.png" manifest:media-type="image/png"/>
  <manifest:file-entry manifest:full-path="media/image20.png" manifest:media-type="image/png"/>
  <manifest:file-entry manifest:full-path="media/image21.png" manifest:media-type="image/png"/>
  <manifest:file-entry manifest:full-path="media/image22.png" manifest:media-type="image/png"/>
  <manifest:file-entry manifest:full-path="media/image23.png" manifest:media-type="image/png"/>
  <manifest:file-entry manifest:full-path="media/image24.png" manifest:media-type="image/png"/>
  <manifest:file-entry manifest:full-path="media/image25.png" manifest:media-type="image/png"/>
  <manifest:file-entry manifest:full-path="media/image26.png" manifest:media-type="image/png"/>
  <manifest:file-entry manifest:full-path="media/image27.png" manifest:media-type="image/png"/>
  <manifest:file-entry manifest:full-path="media/hdphoto2.wdp" manifest:media-type=""/>
  <manifest:file-entry manifest:full-path="media/image28.png" manifest:media-type="image/png"/>
  <manifest:file-entry manifest:full-path="media/image29.png" manifest:media-type="image/png"/>
  <manifest:file-entry manifest:full-path="media/image30.png" manifest:media-type="image/png"/>
  <manifest:file-entry manifest:full-path="media/image31.png" manifest:media-type="image/png"/>
  <manifest:file-entry manifest:full-path="media/image32.png" manifest:media-type="image/png"/>
  <manifest:file-entry manifest:full-path="media/image33.png" manifest:media-type="image/png"/>
  <manifest:file-entry manifest:full-path="media/image34.png" manifest:media-type="image/png"/>
  <manifest:file-entry manifest:full-path="media/image35.png" manifest:media-type="image/png"/>
  <manifest:file-entry manifest:full-path="media/image36.png" manifest:media-type="image/png"/>
  <manifest:file-entry manifest:full-path="media/image37.png" manifest:media-type="image/png"/>
  <manifest:file-entry manifest:full-path="media/image38.png" manifest:media-type="image/png"/>
  <manifest:file-entry manifest:full-path="media/image39.png" manifest:media-type="image/png"/>
  <manifest:file-entry manifest:full-path="media/image40.png" manifest:media-type="image/png"/>
  <manifest:file-entry manifest:full-path="media/image41.png" manifest:media-type="image/png"/>
  <manifest:file-entry manifest:full-path="media/image42.png" manifest:media-type="image/png"/>
  <manifest:file-entry manifest:full-path="media/image43.png" manifest:media-type="image/png"/>
  <manifest:file-entry manifest:full-path="media/image44.png" manifest:media-type="image/png"/>
  <manifest:file-entry manifest:full-path="media/image45.png" manifest:media-type="image/png"/>
  <manifest:file-entry manifest:full-path="media/image46.png" manifest:media-type="image/png"/>
  <manifest:file-entry manifest:full-path="media/image47.png" manifest:media-type="image/png"/>
  <manifest:file-entry manifest:full-path="media/image48.png" manifest:media-type="image/png"/>
  <manifest:file-entry manifest:full-path="media/image49.png" manifest:media-type="image/png"/>
  <manifest:file-entry manifest:full-path="media/image50.png" manifest:media-type="image/png"/>
  <manifest:file-entry manifest:full-path="media/image51.png" manifest:media-type="image/png"/>
  <manifest:file-entry manifest:full-path="media/image52.png" manifest:media-type="image/png"/>
  <manifest:file-entry manifest:full-path="media/image53.png" manifest:media-type="image/png"/>
  <manifest:file-entry manifest:full-path="media/image54.png" manifest:media-type="image/png"/>
  <manifest:file-entry manifest:full-path="media/image55.png" manifest:media-type="image/png"/>
  <manifest:file-entry manifest:full-path="media/image56.png" manifest:media-type="image/png"/>
  <manifest:file-entry manifest:full-path="media/image57.png" manifest:media-type="image/png"/>
  <manifest:file-entry manifest:full-path="media/image58.png" manifest:media-type="image/png"/>
  <manifest:file-entry manifest:full-path="media/image59.png" manifest:media-type="image/png"/>
  <manifest:file-entry manifest:full-path="media/image60.png" manifest:media-type="image/png"/>
  <manifest:file-entry manifest:full-path="media/image61.png" manifest:media-type="image/png"/>
  <manifest:file-entry manifest:full-path="media/image62.png" manifest:media-type="image/png"/>
  <manifest:file-entry manifest:full-path="media/image63.png" manifest:media-type="image/png"/>
  <manifest:file-entry manifest:full-path="media/image64.png" manifest:media-type="image/png"/>
  <manifest:file-entry manifest:full-path="media/image65.png" manifest:media-type="image/png"/>
  <manifest:file-entry manifest:full-path="media/image66.png" manifest:media-type="image/png"/>
  <manifest:file-entry manifest:full-path="media/image67.png" manifest:media-type="image/png"/>
  <manifest:file-entry manifest:full-path="media/image68.png" manifest:media-type="image/png"/>
  <manifest:file-entry manifest:full-path="media/image69.png" manifest:media-type="image/png"/>
  <manifest:file-entry manifest:full-path="media/image70.png" manifest:media-type="image/png"/>
  <manifest:file-entry manifest:full-path="media/image71.png" manifest:media-type="image/png"/>
  <manifest:file-entry manifest:full-path="media/image72.png" manifest:media-type="image/png"/>
  <manifest:file-entry manifest:full-path="media/image73.png" manifest:media-type="image/png"/>
  <manifest:file-entry manifest:full-path="media/image74.png" manifest:media-type="image/png"/>
  <manifest:file-entry manifest:full-path="media/image75.png" manifest:media-type="image/png"/>
  <manifest:file-entry manifest:full-path="media/image76.png" manifest:media-type="image/png"/>
  <manifest:file-entry manifest:full-path="media/image77.png" manifest:media-type="image/png"/>
  <manifest:file-entry manifest:full-path="media/image78.png" manifest:media-type="image/png"/>
  <manifest:file-entry manifest:full-path="media/image79.png" manifest:media-type="image/png"/>
  <manifest:file-entry manifest:full-path="media/image80.png" manifest:media-type="image/png"/>
  <manifest:file-entry manifest:full-path="media/image81.png" manifest:media-type="image/png"/>
  <manifest:file-entry manifest:full-path="media/image82.png" manifest:media-type="image/png"/>
  <manifest:file-entry manifest:full-path="media/image83.png" manifest:media-type="image/png"/>
  <manifest:file-entry manifest:full-path="media/image84.png" manifest:media-type="image/png"/>
  <manifest:file-entry manifest:full-path="media/image85.png" manifest:media-type="image/png"/>
  <manifest:file-entry manifest:full-path="media/image86.png" manifest:media-type="image/png"/>
  <manifest:file-entry manifest:full-path="media/image87.png" manifest:media-type="image/png"/>
  <manifest:file-entry manifest:full-path="media/image88.png" manifest:media-type="image/png"/>
  <manifest:file-entry manifest:full-path="media/image89.png" manifest:media-type="image/png"/>
  <manifest:file-entry manifest:full-path="media/image90.png" manifest:media-type="image/png"/>
  <manifest:file-entry manifest:full-path="media/image91.png" manifest:media-type="image/png"/>
  <manifest:file-entry manifest:full-path="media/image92.png" manifest:media-type="image/png"/>
  <manifest:file-entry manifest:full-path="media/image93.png" manifest:media-type="image/png"/>
  <manifest:file-entry manifest:full-path="media/image94.png" manifest:media-type="image/png"/>
  <manifest:file-entry manifest:full-path="media/image95.png" manifest:media-type="image/png"/>
  <manifest:file-entry manifest:full-path="media/image96.png" manifest:media-type="image/png"/>
  <manifest:file-entry manifest:full-path="media/image97.png" manifest:media-type="image/png"/>
  <manifest:file-entry manifest:full-path="media/image98.png" manifest:media-type="image/png"/>
  <manifest:file-entry manifest:full-path="media/image99.png" manifest:media-type="image/png"/>
  <manifest:file-entry manifest:full-path="media/image100.png" manifest:media-type="image/png"/>
  <manifest:file-entry manifest:full-path="media/image101.png" manifest:media-type="image/png"/>
  <manifest:file-entry manifest:full-path="media/image102.png" manifest:media-type="image/png"/>
  <manifest:file-entry manifest:full-path="media/image103.png" manifest:media-type="image/png"/>
  <manifest:file-entry manifest:full-path="media/image104.png" manifest:media-type="image/png"/>
  <manifest:file-entry manifest:full-path="media/image105.png" manifest:media-type="image/png"/>
  <manifest:file-entry manifest:full-path="media/image106.png" manifest:media-type="image/png"/>
  <manifest:file-entry manifest:full-path="media/image107.png" manifest:media-type="image/png"/>
  <manifest:file-entry manifest:full-path="media/image108.png" manifest:media-type="image/png"/>
  <manifest:file-entry manifest:full-path="media/image109.jpg" manifest:media-type="image/jpeg"/>
  <manifest:file-entry manifest:full-path="media/image110.png" manifest:media-type="image/png"/>
  <manifest:file-entry manifest:full-path="media/image111.png" manifest:media-type="image/png"/>
  <manifest:file-entry manifest:full-path="media/image112.png" manifest:media-type="image/png"/>
  <manifest:file-entry manifest:full-path="settings.xml" manifest:media-type="text/xml"/>
  <manifest:file-entry manifest:full-path="styles.xml" manifest:media-type="text/xml"/>
  <manifest:file-entry manifest:full-path="media/image113.png" manifest:media-type="image/png"/>
  <manifest:file-entry manifest:full-path="media/image114.png" manifest:media-type="image/png"/>
  <manifest:file-entry manifest:full-path="media/image115.png" manifest:media-type="image/png"/>
  <manifest:file-entry manifest:full-path="meta.xml" manifest:media-type="text/xml"/>
</manifest:manifest>
</file>

<file path=content.xml><?xml version="1.0" encoding="utf-8"?>
<office:document-content xmlns:dom="http://www.w3.org/2001/xml-events" xmlns:draw="urn:oasis:names:tc:opendocument:xmlns:drawing:1.0" xmlns:fo="urn:oasis:names:tc:opendocument:xmlns:xsl-fo-compatibl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 office:version="1.4">
  <office:automatic-styles>
    <style:style style:family="paragraph" style:name="a777">
      <style:paragraph-properties fo:line-height="0.36111in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569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text" style:name="a985">
      <style:text-properties fo:font-variant="normal" fo:text-transform="none" fo:color="#ed7d31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78">
      <style:text-properties fo:font-variant="normal" fo:text-transform="none" fo:color="#cc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98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79">
      <style:text-properties fo:font-variant="normal" fo:text-transform="none" fo:color="#cc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987">
      <style:graphic-properties fo:wrap-option="wrap" fo:padding-top="0.04998in" fo:padding-bottom="0.04998in" fo:padding-left="0.09998in" fo:padding-right="0.09998in" draw:textarea-vertical-align="middle" draw:textarea-horizontal-align="center" draw:fill="none" draw:stroke="solid" svg:stroke-width="0.02083in" svg:stroke-color="#757070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graphic" style:name="a988" style:parent-style-name="Graphics">
      <style:graphic-properties draw:fill="none" fo:clip="rect(0in, 0in, 0in, 0in)" draw:stroke="solid" svg:stroke-width="0.01042in" svg:stroke-color="#757070" svg:stroke-opacity="100%" draw:stroke-linejoin="round" svg:stroke-linecap="butt" draw:image-opacity="100%"/>
    </style:style>
    <style:style style:family="presentation" style:name="a989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570">
      <style:drawing-page-properties draw:fill="solid" draw:fill-color="#f5ede1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57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2986in" style:font-size-asian="0.12986in" style:font-size-complex="0.12986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80">
      <style:text-properties fo:font-variant="normal" fo:text-transform="none" fo:color="#cc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57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81">
      <style:text-properties fo:font-variant="normal" fo:text-transform="none" fo:color="#cc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573">
      <style:graphic-properties fo:wrap-option="wrap" fo:padding-top="0.04998in" fo:padding-bottom="0.04998in" fo:padding-left="0.09998in" fo:padding-right="0.09998in" draw:textarea-vertical-align="middle" draw:textarea-horizontal-align="center" draw:fill="solid" draw:fill-color="#ffffff" draw:opacity="100%" draw:stroke="solid" svg:stroke-width="0.01389in" svg:stroke-color="#f5ede1" svg:stroke-opacity="100%" draw:stroke-linejoin="miter" svg:stroke-linecap="butt" draw:auto-grow-width="false" draw:auto-grow-height="false" style:protect="position size"/>
      <style:paragraph-properties style:font-independent-line-spacing="true" style:writing-mode="lr-tb"/>
    </style:style>
    <style:style style:family="text" style:name="a782">
      <style:text-properties fo:font-variant="normal" fo:text-transform="none" fo:color="#cc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5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20833in" style:font-size-asian="0.20833in" style:font-size-complex="0.208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90">
      <style:graphic-properties draw:fill="none" draw:stroke="solid" svg:stroke-width="0.01389in" svg:stroke-color="#000000" svg:stroke-opacity="100%" draw:stroke-linejoin="round" svg:stroke-linecap="butt"/>
    </style:style>
    <style:style style:family="text" style:name="a783">
      <style:text-properties fo:font-variant="normal" fo:text-transform="none" fo:color="#cc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57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991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text" style:name="a784">
      <style:text-properties fo:font-variant="normal" fo:text-transform="none" fo:color="#cc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27778in" style:font-size-asian="0.27778in" style:font-size-complex="0.27778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576">
      <style:graphic-properties fo:wrap-option="wrap" fo:padding-top="0.04164in" fo:padding-bottom="0.04164in" fo:padding-left="0.08331in" fo:padding-right="0.0833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drawing-page" style:name="a992">
      <style:drawing-page-properties draw:fill="solid" draw:fill-color="#f5ede1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785">
      <style:paragraph-properties fo:line-height="0.36111in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20833in" style:font-size-asian="0.20833in" style:font-size-complex="0.208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9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2986in" style:font-size-asian="0.12986in" style:font-size-complex="0.12986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86">
      <style:text-properties fo:font-variant="normal" fo:text-transform="none" fo:color="#cc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57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9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87">
      <style:text-properties fo:font-variant="normal" fo:text-transform="none" fo:color="#cc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579">
      <style:graphic-properties fo:wrap-option="wrap" fo:padding-top="0.04164in" fo:padding-bottom="0.04164in" fo:padding-left="0.08331in" fo:padding-right="0.0833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graphic" style:name="a995">
      <style:graphic-properties fo:wrap-option="wrap" fo:padding-top="0.04998in" fo:padding-bottom="0.04998in" fo:padding-left="0.09998in" fo:padding-right="0.09998in" draw:textarea-vertical-align="middle" draw:textarea-horizontal-align="center" draw:fill="solid" draw:fill-color="#ffffff" draw:opacity="100%" draw:stroke="solid" svg:stroke-width="0.01389in" svg:stroke-color="#f5ede1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ext" style:name="a788">
      <style:text-properties fo:font-variant="normal" fo:text-transform="none" fo:color="#cc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996" style:parent-style-name="Graphics">
      <style:graphic-properties draw:fill="solid" draw:fill-color="#ececec" draw:opacity="100%" fo:clip="rect(0in, 0in, 0in, 0in)" draw:stroke="solid" svg:stroke-width="0.09722in" svg:stroke-color="#ffffff" svg:stroke-opacity="100%" draw:stroke-linejoin="miter" svg:stroke-linecap="square" draw:shadow="visible" draw:shadow-offset-x="0in" draw:shadow-offset-y="0.01969in" draw:shadow-color="#000000" draw:shadow-opacity="40%" draw:image-opacity="100%"/>
    </style:style>
    <style:style style:family="text" style:name="a789">
      <style:text-properties fo:font-variant="normal" fo:text-transform="none" fo:color="#cc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997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20833in" style:font-size-asian="0.20833in" style:font-size-complex="0.20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98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20833in" style:font-size-asian="0.20833in" style:font-size-complex="0.208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9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80" style:parent-style-name="Graphics">
      <style:graphic-properties draw:fill="none" fo:clip="rect(0in, 0in, 0in, 0in)" draw:stroke="solid" svg:stroke-width="0.01042in" svg:stroke-color="#000000" svg:stroke-opacity="100%" draw:stroke-linejoin="round" svg:stroke-linecap="butt" draw:image-opacity="100%" style:protect="position size"/>
    </style:style>
    <style:style style:family="text" style:name="a58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20833in" style:font-size-asian="0.20833in" style:font-size-complex="0.208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90">
      <style:text-properties fo:font-variant="normal" fo:text-transform="none" fo:color="#cc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27778in" style:font-size-asian="0.27778in" style:font-size-complex="0.27778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58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91">
      <style:paragraph-properties fo:line-height="0.36111in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83">
      <style:graphic-properties fo:wrap-option="wrap" fo:padding-top="0.04164in" fo:padding-bottom="0.04164in" fo:padding-left="0.08331in" fo:padding-right="0.08331in" draw:textarea-vertical-align="middle" draw:textarea-horizontal-align="center" draw:fill="none" draw:stroke="solid" svg:stroke-width="0.04167in" svg:stroke-color="#ff0000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graphic" style:name="a792">
      <style:graphic-properties fo:wrap-option="wrap" fo:padding-top="0.04998in" fo:padding-bottom="0.04998in" fo:padding-left="0.09998in" fo:padding-right="0.09998in" draw:textarea-vertical-align="middle" draw:textarea-horizontal-align="center" draw:fill="solid" draw:fill-color="#ffff00" draw:opacity="100%" draw:stroke="none" draw:auto-grow-width="false" draw:auto-grow-height="false"/>
      <style:paragraph-properties style:font-independent-line-spacing="true" style:writing-mode="lr-tb"/>
    </style:style>
    <style:style style:family="graphic" style:name="a584" style:parent-style-name="Graphics">
      <style:graphic-properties draw:fill="none" fo:clip="rect(0in, 0in, 0in, 0in)" draw:stroke="none" draw:image-opacity="100%" style:mirror="horizontal"/>
    </style:style>
    <style:style style:family="text" style:name="a585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20833in" style:font-size-asian="0.20833in" style:font-size-complex="0.20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94">
      <style:graphic-properties draw:fill="none" draw:stroke="solid" svg:stroke-width="0.04167in" svg:stroke-color="#ed7d31" draw:marker-end="a793" svg:stroke-opacity="100%" draw:stroke-linejoin="miter" svg:stroke-linecap="butt"/>
    </style:style>
    <style:style style:family="text" style:name="a586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20833in" style:font-size-asian="0.20833in" style:font-size-complex="0.208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95">
      <style:text-properties fo:font-variant="normal" fo:text-transform="none" fo:color="#00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58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96">
      <style:text-properties fo:font-variant="normal" fo:text-transform="none" fo:color="#00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in" style:font-size-asian="0.5in" style:font-size-complex="0.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588">
      <style:graphic-properties fo:wrap-option="wrap" fo:padding-top="0.04998in" fo:padding-bottom="0.04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97">
      <style:text-properties fo:font-variant="normal" fo:text-transform="none" fo:color="#00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589" style:parent-style-name="Graphics">
      <style:graphic-properties draw:fill="none" fo:clip="rect(0in, 0.60573in, 0in, 0.31301in)" draw:stroke="solid" svg:stroke-width="0.04167in" svg:stroke-color="#4472c4" svg:stroke-opacity="100%" draw:stroke-linejoin="round" svg:stroke-linecap="butt" draw:image-opacity="100%" style:protect="position size"/>
    </style:style>
    <style:style style:family="text" style:name="a798">
      <style:text-properties fo:font-variant="normal" fo:text-transform="none" fo:color="#00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799">
      <style:text-properties fo:font-variant="normal" fo:text-transform="none" fo:color="#00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591">
      <style:graphic-properties draw:fill="none" draw:stroke="solid" svg:stroke-width="0.04167in" svg:stroke-color="#ed7d32" draw:marker-end="a590" svg:stroke-opacity="100%" draw:stroke-linejoin="round" svg:stroke-linecap="butt" style:protect="position size"/>
    </style:style>
    <style:style style:family="text" style:name="a592">
      <style:text-properties fo:font-variant="normal" fo:text-transform="none" fo:color="#01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in" style:font-size-asian="0.5in" style:font-size-complex="0.5in" fo:letter-spacing="0in" style:language-asian="zh" style:country-asian="TW" fo:font-style="normal" style:font-style-asian="normal" style:font-style-complex="normal" style:text-underline-type="single" style:text-underline-style="solid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593">
      <style:text-properties fo:font-variant="normal" fo:text-transform="none" fo:color="#01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59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95">
      <style:graphic-properties fo:wrap-option="wrap" fo:padding-top="0.04998in" fo:padding-bottom="0.04998in" fo:padding-left="0.09998in" fo:padding-right="0.09998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596">
      <style:text-properties fo:font-variant="normal" fo:text-transform="none" fo:color="#cc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34722in" style:font-size-asian="0.34722in" style:font-size-complex="0.34722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 fo:background-color="#fff315"/>
    </style:style>
    <style:style style:family="text" style:name="a597">
      <style:text-properties fo:font-variant="normal" fo:text-transform="none" fo:color="#cc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34722in" style:font-size-asian="0.34722in" style:font-size-complex="0.34722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 fo:background-color="#fff315"/>
    </style:style>
    <style:style style:family="paragraph" style:name="a598">
      <style:paragraph-properties fo:line-height="85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99">
      <style:graphic-properties fo:wrap-option="wrap" fo:padding-top="0.04998in" fo:padding-bottom="0.04998in" fo:padding-left="0.09998in" fo:padding-right="0.09998in" draw:textarea-vertical-align="middle" draw:textarea-horizontal-align="center" draw:fill="none" draw:stroke="none" draw:auto-grow-width="false" draw:auto-grow-height="false" style:protect="position size" style:shrink-to-fit="true"/>
      <style:paragraph-properties style:font-independent-line-spacing="true" style:writing-mode="lr-tb"/>
    </style:style>
    <style:style style:family="paragraph" style:name="a240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401">
      <style:graphic-properties fo:wrap-option="wrap" fo:padding-top="0.04998in" fo:padding-bottom="0.04998in" fo:padding-left="0.09998in" fo:padding-right="0.09998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402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20833in" style:font-size-asian="0.20833in" style:font-size-complex="0.20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03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20833in" style:font-size-asian="0.20833in" style:font-size-complex="0.208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40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405">
      <style:graphic-properties fo:wrap-option="wrap" fo:padding-top="0.04998in" fo:padding-bottom="0.04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4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27778in" style:font-size-asian="0.27778in" style:font-size-complex="0.27778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40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408">
      <style:graphic-properties fo:wrap-option="wrap" fo:padding-top="0.04998in" fo:padding-bottom="0.04998in" fo:padding-left="0.09998in" fo:padding-right="0.09998in" draw:textarea-vertical-align="middle" draw:textarea-horizontal-align="center" draw:fill="none" draw:stroke="solid" svg:stroke-width="0.03125in" svg:stroke-color="#c00000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ext" style:name="a240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2986in" style:font-size-asian="0.12986in" style:font-size-complex="0.12986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200">
      <style:graphic-properties fo:wrap-option="wrap" fo:padding-top="0.04998in" fo:padding-bottom="0.04998in" fo:padding-left="0.09998in" fo:padding-right="0.09998in" draw:textarea-vertical-align="middle" draw:textarea-horizontal-align="center" draw:fill="solid" draw:fill-color="#ffffff" draw:opacity="100%" draw:stroke="solid" svg:stroke-width="0.01389in" svg:stroke-color="#f5ede1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ext" style:name="a2201">
      <style:text-properties fo:font-variant="normal" fo:text-transform="none" fo:color="#00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in" style:font-size-asian="0.5in" style:font-size-complex="0.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202">
      <style:text-properties fo:font-variant="normal" fo:text-transform="none" fo:color="#00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41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03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411">
      <style:graphic-properties fo:wrap-option="wrap" fo:padding-top="0.04998in" fo:padding-bottom="0.04998in" fo:padding-left="0.09998in" fo:padding-right="0.09998in" draw:textarea-vertical-align="middle" draw:textarea-horizontal-align="center" draw:fill="solid" draw:fill-color="#4472c4" draw:opacity="100%" draw:stroke="solid" svg:stroke-width="0.01389in" svg:stroke-color="#1c3052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ext" style:name="a2204">
      <style:text-properties fo:font-variant="normal" fo:text-transform="none" fo:color="#01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5556in" style:font-size-asian="0.55556in" style:font-size-complex="0.55556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2412" style:parent-style-name="Graphics">
      <style:graphic-properties draw:fill="none" fo:clip="rect(0in, 0in, 0in, 0in)" draw:stroke="solid" svg:stroke-width="0.01042in" svg:stroke-color="#000000" svg:stroke-opacity="100%" draw:stroke-linejoin="round" svg:stroke-linecap="butt" draw:image-opacity="100%"/>
    </style:style>
    <style:style style:family="paragraph" style:name="a220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27778in" style:font-size-asian="0.27778in" style:font-size-complex="0.27778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206">
      <style:graphic-properties fo:wrap-option="wrap" fo:padding-top="0.04998in" fo:padding-bottom="0.04998in" fo:padding-left="0.09998in" fo:padding-right="0.09998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41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07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20833in" style:font-size-asian="0.20833in" style:font-size-complex="0.20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415">
      <style:graphic-properties fo:wrap-option="wrap" fo:padding-top="0.04998in" fo:padding-bottom="0.04998in" fo:padding-left="0.09998in" fo:padding-right="0.09998in" draw:textarea-vertical-align="middle" draw:textarea-horizontal-align="center" draw:fill="none" draw:stroke="solid" svg:stroke-width="0.04167in" svg:stroke-color="#ff0000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ext" style:name="a2208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20833in" style:font-size-asian="0.20833in" style:font-size-complex="0.208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27778in" style:font-size-asian="0.27778in" style:font-size-complex="0.27778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0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41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418">
      <style:graphic-properties fo:wrap-option="wrap" fo:padding-top="0.04998in" fo:padding-bottom="0.04998in" fo:padding-left="0.09998in" fo:padding-right="0.09998in" draw:textarea-vertical-align="middle" draw:textarea-horizontal-align="center" draw:fill="none" draw:stroke="solid" svg:stroke-width="0.04167in" svg:stroke-color="#ff0000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ext" style:name="a24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2000">
      <style:graphic-properties fo:wrap-option="wrap" fo:padding-top="0.04998in" fo:padding-bottom="0.04998in" fo:padding-left="0.09998in" fo:padding-right="0.09998in" draw:textarea-vertical-align="middle" draw:textarea-horizontal-align="center" draw:fill="solid" draw:fill-color="#ffffff" draw:opacity="100%" draw:stroke="solid" svg:stroke-width="0.01389in" svg:stroke-color="#f5ede1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ext" style:name="a2001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20833in" style:font-size-asian="0.20833in" style:font-size-complex="0.20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02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20833in" style:font-size-asian="0.20833in" style:font-size-complex="0.208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210">
      <style:graphic-properties fo:wrap-option="wrap" fo:padding-top="0.04998in" fo:padding-bottom="0.04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00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211" style:parent-style-name="Graphics">
      <style:graphic-properties draw:fill="none" fo:clip="rect(0.12028in, 0in, 0in, 0in)" draw:stroke="solid" svg:stroke-width="0.01042in" svg:stroke-color="#000000" svg:stroke-opacity="100%" draw:stroke-linejoin="round" svg:stroke-linecap="butt" draw:image-opacity="100%"/>
    </style:style>
    <style:style style:family="graphic" style:name="a2004">
      <style:graphic-properties fo:wrap-option="wrap" fo:padding-top="0.04998in" fo:padding-bottom="0.04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4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27778in" style:font-size-asian="0.27778in" style:font-size-complex="0.27778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2212" style:parent-style-name="Graphics">
      <style:graphic-properties draw:fill="none" fo:clip="rect(0in, 0in, 0in, 0.15011in)" draw:stroke="solid" svg:stroke-width="0.01042in" svg:stroke-color="#000000" svg:stroke-opacity="100%" draw:stroke-linejoin="round" svg:stroke-linecap="butt" draw:image-opacity="100%"/>
    </style:style>
    <style:style style:family="graphic" style:name="a2005" style:parent-style-name="Graphics">
      <style:graphic-properties draw:fill="none" fo:clip="rect(0in, 0in, 0in, 0in)" draw:stroke="solid" svg:stroke-width="0.01042in" svg:stroke-color="#000000" svg:stroke-opacity="100%" draw:stroke-linejoin="round" svg:stroke-linecap="butt" draw:image-opacity="100%"/>
    </style:style>
    <style:style style:family="paragraph" style:name="a2421">
      <style:paragraph-properties fo:line-height="15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13">
      <style:text-properties fo:font-variant="normal" fo:text-transform="none" fo:color="#cc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34722in" style:font-size-asian="0.34722in" style:font-size-complex="0.34722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 fo:background-color="#fff315"/>
    </style:style>
    <style:style style:family="text" style:name="a200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0833in" style:font-size-asian="0.10833in" style:font-size-complex="0.108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214">
      <style:text-properties fo:font-variant="normal" fo:text-transform="none" fo:color="#cc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34722in" style:font-size-asian="0.34722in" style:font-size-complex="0.34722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 fo:background-color="#fff315"/>
    </style:style>
    <style:style style:family="paragraph" style:name="a200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27778in" style:font-size-asian="0.27778in" style:font-size-complex="0.27778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215">
      <style:paragraph-properties fo:line-height="85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216">
      <style:graphic-properties fo:wrap-option="wrap" fo:padding-top="0.04998in" fo:padding-bottom="0.04998in" fo:padding-left="0.09998in" fo:padding-right="0.09998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2424">
      <style:paragraph-properties fo:line-height="15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009">
      <style:graphic-properties fo:wrap-option="wrap" fo:padding-top="0.04998in" fo:padding-bottom="0.04998in" fo:padding-left="0.09998in" fo:padding-right="0.09998in" draw:textarea-vertical-align="middle" draw:textarea-horizontal-align="center" draw:fill="none" draw:stroke="dash" draw:stroke-dash="a2008" svg:stroke-width="0.02083in" svg:stroke-color="#ff0000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ext" style:name="a24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resentation" style:name="a2217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218">
      <style:graphic-properties draw:fill="none" draw:stroke="solid" svg:stroke-width="0.01389in" svg:stroke-color="#000000" svg:stroke-opacity="100%" draw:stroke-linejoin="round" svg:stroke-linecap="butt"/>
    </style:style>
    <style:style style:family="text" style:name="a24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drawing-page" style:name="a2219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paragraph" style:name="a2427">
      <style:paragraph-properties fo:line-height="15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428">
      <style:graphic-properties fo:wrap-option="wrap" fo:padding-top="0.04998in" fo:padding-bottom="0.04998in" fo:padding-left="0.09998in" fo:padding-right="0.09998in" draw:textarea-vertical-align="middle" draw:textarea-horizontal-align="left" draw:fill="solid" draw:fill-color="#c4e0b2" draw:opacity="100%" draw:stroke="solid" svg:stroke-width="0.01389in" svg:stroke-color="#1c3052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ext" style:name="a24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27778in" style:font-size-asian="0.27778in" style:font-size-complex="0.27778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010" style:parent-style-name="Graphics">
      <style:graphic-properties draw:fill="none" fo:clip="rect(0in, 0in, 0in, 0in)" draw:stroke="none" draw:image-opacity="100%"/>
    </style:style>
    <style:style style:family="graphic" style:name="a2011" style:parent-style-name="Graphics">
      <style:graphic-properties draw:fill="none" fo:clip="rect(0in, 0in, 0in, 0in)" draw:stroke="solid" svg:stroke-width="0.04167in" svg:stroke-color="#ff0000" svg:stroke-opacity="100%" draw:stroke-linejoin="round" svg:stroke-linecap="butt" draw:image-opacity="100%"/>
    </style:style>
    <style:style style:family="text" style:name="a201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0833in" style:font-size-asian="0.10833in" style:font-size-complex="0.108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2220">
      <style:drawing-page-properties draw:fill="solid" draw:fill-color="#f5ede1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201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2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2986in" style:font-size-asian="0.12986in" style:font-size-complex="0.12986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014">
      <style:graphic-properties fo:wrap-option="wrap" fo:padding-top="0.04998in" fo:padding-bottom="0.04998in" fo:padding-left="0.09998in" fo:padding-right="0.09998in" draw:textarea-vertical-align="middle" draw:textarea-horizontal-align="center" draw:fill="none" draw:stroke="solid" svg:stroke-width="0.04167in" svg:stroke-color="#ff0000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paragraph" style:name="a243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2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015" style:parent-style-name="Graphics">
      <style:graphic-properties draw:fill="none" fo:clip="rect(0in, 0in, 0in, 0in)" draw:stroke="none" draw:image-opacity="100%"/>
    </style:style>
    <style:style style:family="graphic" style:name="a2431">
      <style:graphic-properties fo:wrap-option="wrap" fo:padding-top="0.04998in" fo:padding-bottom="0.04998in" fo:padding-left="0.09998in" fo:padding-right="0.09998in" draw:textarea-vertical-align="middle" draw:textarea-horizontal-align="center" draw:fill="none" draw:stroke="solid" svg:stroke-width="0.04167in" svg:stroke-color="#ff0000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graphic" style:name="a2223">
      <style:graphic-properties fo:wrap-option="wrap" fo:padding-top="0.04998in" fo:padding-bottom="0.04998in" fo:padding-left="0.09998in" fo:padding-right="0.09998in" draw:textarea-vertical-align="middle" draw:textarea-horizontal-align="center" draw:fill="solid" draw:fill-color="#ffffff" draw:opacity="100%" draw:stroke="solid" svg:stroke-width="0.01389in" svg:stroke-color="#f5ede1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ext" style:name="a2016">
      <style:text-properties fo:font-variant="normal" fo:text-transform="none" fo:color="#00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43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24">
      <style:text-properties fo:font-variant="normal" fo:text-transform="none" fo:color="#00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in" style:font-size-asian="0.5in" style:font-size-complex="0.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017">
      <style:text-properties fo:font-variant="normal" fo:text-transform="none" fo:color="#00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in" style:font-size-asian="0.5in" style:font-size-complex="0.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43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25">
      <style:text-properties fo:font-variant="normal" fo:text-transform="none" fo:color="#00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018">
      <style:text-properties fo:font-variant="normal" fo:text-transform="none" fo:color="#00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2434">
      <style:graphic-properties fo:wrap-option="wrap" fo:padding-top="0.05in" fo:padding-bottom="0.05in" fo:padding-left="0.1in" fo:padding-right="0.1in" draw:textarea-vertical-align="middle" draw:textarea-horizontal-align="center" draw:fill="solid" draw:fill-color="#f2f2f2" draw:opacity="100%" draw:stroke="solid" svg:stroke-width="0.02778in" svg:stroke-color="#d9d9d9" svg:stroke-opacity="100%" svg:stroke-linecap="butt" draw:auto-grow-width="false" draw:auto-grow-height="false"/>
      <style:paragraph-properties style:font-independent-line-spacing="true" style:writing-mode="lr-tb"/>
    </style:style>
    <style:style style:family="paragraph" style:name="a2226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19">
      <style:text-properties fo:font-variant="normal" fo:text-transform="none" fo:color="#00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2435" style:parent-style-name="Graphics">
      <style:graphic-properties draw:fill="none" fo:clip="rect(0in, 0in, 0in, 0in)" draw:stroke="none" draw:image-opacity="100%"/>
    </style:style>
    <style:style style:family="text" style:name="a2227">
      <style:text-properties fo:font-variant="normal" fo:text-transform="none" fo:color="#01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5556in" style:font-size-asian="0.55556in" style:font-size-complex="0.55556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22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436" style:parent-style-name="Graphics">
      <style:graphic-properties draw:fill="none" fo:clip="rect(0in, 0in, 0in, 0in)" draw:stroke="none" draw:image-opacity="100%"/>
    </style:style>
    <style:style style:family="graphic" style:name="a2229">
      <style:graphic-properties fo:wrap-option="wrap" fo:padding-top="0.04998in" fo:padding-bottom="0.04998in" fo:padding-left="0.09998in" fo:padding-right="0.09998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graphic" style:name="a2437" style:parent-style-name="Graphics">
      <style:graphic-properties draw:fill="none" fo:clip="rect(0in, 0in, 0in, 0in)" draw:stroke="none" draw:image-opacity="100%"/>
    </style:style>
    <style:style style:family="presentation" style:name="a2438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439">
      <style:graphic-properties draw:fill="none" draw:stroke="solid" svg:stroke-width="0.01389in" svg:stroke-color="#000000" svg:stroke-opacity="100%" draw:stroke-linejoin="round" svg:stroke-linecap="butt"/>
    </style:style>
    <style:style style:family="text" style:name="a2020">
      <style:text-properties fo:font-variant="normal" fo:text-transform="none" fo:color="#00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021">
      <style:text-properties fo:font-variant="normal" fo:text-transform="none" fo:color="#00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022">
      <style:text-properties fo:font-variant="normal" fo:text-transform="none" fo:color="#00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230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20833in" style:font-size-asian="0.20833in" style:font-size-complex="0.20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23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31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20833in" style:font-size-asian="0.20833in" style:font-size-complex="0.208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24">
      <style:text-properties fo:font-variant="normal" fo:text-transform="none" fo:color="#01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5556in" style:font-size-asian="0.55556in" style:font-size-complex="0.55556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drawing-page" style:name="a2440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paragraph" style:name="a223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2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2441">
      <style:drawing-page-properties draw:fill="solid" draw:fill-color="#f5ede1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2233">
      <style:graphic-properties fo:wrap-option="wrap" fo:padding-top="0.04998in" fo:padding-bottom="0.04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2026">
      <style:graphic-properties fo:wrap-option="wrap" fo:padding-top="0.04998in" fo:padding-bottom="0.04998in" fo:padding-left="0.09998in" fo:padding-right="0.09998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442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83333in" style:font-size-asian="0.83333in" style:font-size-complex="0.8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2234" style:parent-style-name="Graphics">
      <style:graphic-properties draw:fill="none" fo:clip="rect(0in, 0in, 0in, 0in)" draw:stroke="solid" svg:stroke-width="0.01042in" svg:stroke-color="#000000" svg:stroke-opacity="100%" draw:stroke-linejoin="round" svg:stroke-linecap="butt" draw:image-opacity="100%"/>
    </style:style>
    <style:style style:family="presentation" style:name="a2027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4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35">
      <style:text-properties fo:font-variant="normal" fo:text-transform="none" fo:color="#cc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34722in" style:font-size-asian="0.34722in" style:font-size-complex="0.34722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 fo:background-color="#fff315"/>
    </style:style>
    <style:style style:family="presentation" style:name="a2028">
      <style:graphic-properties draw:fill="none" draw:stroke="solid" svg:stroke-width="0.01389in" svg:stroke-color="#000000" svg:stroke-opacity="100%" draw:stroke-linejoin="round" svg:stroke-linecap="butt"/>
    </style:style>
    <style:style style:family="paragraph" style:name="a244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36">
      <style:text-properties fo:font-variant="normal" fo:text-transform="none" fo:color="#cc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34722in" style:font-size-asian="0.34722in" style:font-size-complex="0.34722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 fo:background-color="#fff315"/>
    </style:style>
    <style:style style:family="drawing-page" style:name="a2029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graphic" style:name="a2445">
      <style:graphic-properties fo:wrap-option="wrap" fo:padding-top="0.04998in" fo:padding-bottom="0.04998in" fo:padding-left="0.09998in" fo:padding-right="0.09998in" draw:textarea-vertical-align="top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paragraph" style:name="a2237">
      <style:paragraph-properties fo:line-height="85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238">
      <style:graphic-properties fo:wrap-option="wrap" fo:padding-top="0.04998in" fo:padding-bottom="0.04998in" fo:padding-left="0.09998in" fo:padding-right="0.09998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graphic" style:name="a2446">
      <style:graphic-properties draw:fill="none" draw:stroke="solid" svg:stroke-width="0.03125in" svg:stroke-color="#202124" svg:stroke-opacity="100%" draw:stroke-linejoin="round" svg:stroke-linecap="butt"/>
    </style:style>
    <style:style style:family="presentation" style:name="a2239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4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2986in" style:font-size-asian="0.12986in" style:font-size-complex="0.12986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44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2030">
      <style:drawing-page-properties draw:fill="solid" draw:fill-color="#f5ede1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03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2986in" style:font-size-asian="0.12986in" style:font-size-complex="0.12986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3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40">
      <style:graphic-properties draw:fill="none" draw:stroke="solid" svg:stroke-width="0.01389in" svg:stroke-color="#000000" svg:stroke-opacity="100%" draw:stroke-linejoin="round" svg:stroke-linecap="butt"/>
    </style:style>
    <style:style style:family="graphic" style:name="a2033">
      <style:graphic-properties fo:wrap-option="wrap" fo:padding-top="0.04998in" fo:padding-bottom="0.04998in" fo:padding-left="0.09998in" fo:padding-right="0.09998in" draw:textarea-vertical-align="middle" draw:textarea-horizontal-align="center" draw:fill="solid" draw:fill-color="#ffffff" draw:opacity="100%" draw:stroke="solid" svg:stroke-width="0.01389in" svg:stroke-color="#f5ede1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drawing-page" style:name="a2241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text" style:name="a2034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20833in" style:font-size-asian="0.20833in" style:font-size-complex="0.20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450">
      <style:graphic-properties fo:wrap-option="wrap" fo:padding-top="0.04998in" fo:padding-bottom="0.04998in" fo:padding-left="0.09998in" fo:padding-right="0.09998in" draw:textarea-vertical-align="top" draw:textarea-horizontal-align="left" draw:fill="bitmap" draw:fill-image-name="a2449" style:repeat="stretch" draw:opacity="100%" draw:stroke="none" draw:auto-grow-width="false" draw:auto-grow-height="false"/>
      <style:paragraph-properties style:font-independent-line-spacing="true" style:writing-mode="lr-tb"/>
    </style:style>
    <style:style style:family="drawing-page" style:name="a2242">
      <style:drawing-page-properties draw:fill="solid" draw:fill-color="#f5ede1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035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20833in" style:font-size-asian="0.20833in" style:font-size-complex="0.208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51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20833in" style:font-size-asian="0.20833in" style:font-size-complex="0.20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4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2986in" style:font-size-asian="0.12986in" style:font-size-complex="0.12986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3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52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20833in" style:font-size-asian="0.20833in" style:font-size-complex="0.208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4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037">
      <style:graphic-properties fo:wrap-option="wrap" fo:padding-top="0.04998in" fo:padding-bottom="0.04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45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245">
      <style:graphic-properties fo:wrap-option="wrap" fo:padding-top="0.04998in" fo:padding-bottom="0.04998in" fo:padding-left="0.09998in" fo:padding-right="0.09998in" draw:textarea-vertical-align="middle" draw:textarea-horizontal-align="center" draw:fill="solid" draw:fill-color="#ffffff" draw:opacity="100%" draw:stroke="solid" svg:stroke-width="0.01389in" svg:stroke-color="#f5ede1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ext" style:name="a2038">
      <style:text-properties fo:font-variant="normal" fo:text-transform="none" fo:color="#00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2454">
      <style:graphic-properties fo:wrap-option="wrap" fo:padding-top="0.04998in" fo:padding-bottom="0.04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246">
      <style:text-properties fo:font-variant="normal" fo:text-transform="none" fo:color="#00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in" style:font-size-asian="0.5in" style:font-size-complex="0.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039">
      <style:text-properties fo:font-variant="normal" fo:text-transform="none" fo:color="#00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455">
      <style:text-properties fo:font-variant="normal" fo:text-transform="none" fo:color="#75707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1.25in" style:font-size-asian="1.25in" style:font-size-complex="1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247">
      <style:text-properties fo:font-variant="normal" fo:text-transform="none" fo:color="#00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248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56">
      <style:text-properties fo:font-variant="normal" fo:text-transform="none" fo:color="#75707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1.25in" style:font-size-asian="1.25in" style:font-size-complex="1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249">
      <style:text-properties fo:font-variant="normal" fo:text-transform="none" fo:color="#01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5556in" style:font-size-asian="0.55556in" style:font-size-complex="0.55556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457">
      <style:text-properties fo:font-variant="normal" fo:text-transform="none" fo:color="#0070c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style:font-family-generic="swiss" style:font-family-generic-asian="swiss" style:font-pitch="variable" style:font-pitch-asian="variable" fo:font-size="1.11111in" style:font-size-asian="1.11111in" style:font-size-complex="1.11111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style:font-family-generic="swiss" style:font-family-generic-asian="swiss" style:font-pitch="variable" style:font-pitch-asian="variable" fo:font-size="0.55556in" style:font-size-asian="0.55556in" style:font-size-complex="0.55556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459">
      <style:paragraph-properties fo:line-height="112.5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40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41">
      <style:text-properties fo:font-variant="normal" fo:text-transform="none" fo:color="#01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5556in" style:font-size-asian="0.55556in" style:font-size-complex="0.55556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04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5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043">
      <style:graphic-properties fo:wrap-option="wrap" fo:padding-top="0.04998in" fo:padding-bottom="0.04998in" fo:padding-left="0.09998in" fo:padding-right="0.09998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graphic" style:name="a2251">
      <style:graphic-properties fo:wrap-option="wrap" fo:padding-top="0.04998in" fo:padding-bottom="0.04998in" fo:padding-left="0.09998in" fo:padding-right="0.09998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graphic" style:name="a2044" style:parent-style-name="Graphics">
      <style:graphic-properties draw:fill="none" fo:clip="rect(0in, 0in, 0in, 0in)" draw:stroke="none" draw:image-opacity="100%"/>
    </style:style>
    <style:style style:family="graphic" style:name="a2460">
      <style:graphic-properties fo:wrap-option="wrap" fo:padding-top="0in" fo:padding-bottom="0in" fo:padding-left="0in" fo:padding-right="0in" draw:textarea-vertical-align="top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text" style:name="a2252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20833in" style:font-size-asian="0.20833in" style:font-size-complex="0.20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045" style:parent-style-name="Graphics">
      <style:graphic-properties draw:fill="none" fo:clip="rect(0in, 0in, 0in, 0in)" draw:stroke="none" draw:image-opacity="100%"/>
    </style:style>
    <style:style style:family="text" style:name="a24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Calibri" style:font-family-generic="swiss" style:font-family-generic-asian="swiss" style:font-pitch="variable" style:font-pitch-asian="variable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53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20833in" style:font-size-asian="0.20833in" style:font-size-complex="0.208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046" style:parent-style-name="Graphics">
      <style:graphic-properties draw:fill="none" fo:clip="rect(0in, 0in, 0in, 0in)" draw:stroke="none" draw:image-opacity="100%"/>
    </style:style>
    <style:style style:family="paragraph" style:name="a246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5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047" style:parent-style-name="Graphics">
      <style:graphic-properties draw:fill="none" fo:clip="rect(0in, 0in, 0in, 0in)" draw:stroke="none" draw:image-opacity="100%"/>
    </style:style>
    <style:style style:family="graphic" style:name="a2463">
      <style:graphic-properties fo:wrap-option="wrap" fo:padding-top="0.09998in" fo:padding-bottom="0.09998in" fo:padding-left="0.09998in" fo:padding-right="0.09998in" draw:textarea-vertical-align="middle" draw:textarea-horizontal-align="center" draw:fill="solid" draw:fill-color="#ffffff" draw:opacity="100%" draw:stroke="solid" svg:stroke-width="0.01042in" svg:stroke-color="#44546a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graphic" style:name="a2255">
      <style:graphic-properties fo:wrap-option="wrap" fo:padding-top="0.04998in" fo:padding-bottom="0.04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04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0833in" style:font-size-asian="0.10833in" style:font-size-complex="0.108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464" style:parent-style-name="Graphics">
      <style:graphic-properties draw:fill="none" fo:clip="rect(0in, 0in, 0in, 0in)" draw:stroke="none" draw:image-opacity="100%"/>
    </style:style>
    <style:style style:family="text" style:name="a2256">
      <style:text-properties fo:font-variant="normal" fo:text-transform="none" fo:color="#cc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34722in" style:font-size-asian="0.34722in" style:font-size-complex="0.34722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 fo:background-color="#fff315"/>
    </style:style>
    <style:style style:family="paragraph" style:name="a204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65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257">
      <style:text-properties fo:font-variant="normal" fo:text-transform="none" fo:color="#cc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34722in" style:font-size-asian="0.34722in" style:font-size-complex="0.34722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 fo:background-color="#fff315"/>
    </style:style>
    <style:style style:family="paragraph" style:name="a2258">
      <style:paragraph-properties fo:line-height="85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66">
      <style:graphic-properties draw:fill="none" draw:stroke="solid" svg:stroke-width="0.01389in" svg:stroke-color="#000000" svg:stroke-opacity="100%" draw:stroke-linejoin="round" svg:stroke-linecap="butt"/>
    </style:style>
    <style:style style:family="graphic" style:name="a2259">
      <style:graphic-properties fo:wrap-option="wrap" fo:padding-top="0.04998in" fo:padding-bottom="0.04998in" fo:padding-left="0.09998in" fo:padding-right="0.09998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drawing-page" style:name="a2467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drawing-page" style:name="a2468">
      <style:drawing-page-properties draw:fill="solid" draw:fill-color="#f5ede1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46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2986in" style:font-size-asian="0.12986in" style:font-size-complex="0.12986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050">
      <style:graphic-properties fo:wrap-option="wrap" fo:padding-top="0.04998in" fo:padding-bottom="0.04998in" fo:padding-left="0.09998in" fo:padding-right="0.09998in" draw:textarea-vertical-align="middle" draw:textarea-horizontal-align="center" draw:fill="none" draw:stroke="solid" svg:stroke-width="0.03125in" svg:stroke-color="#ff0000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graphic" style:name="a2052">
      <style:graphic-properties draw:fill="none" draw:stroke="solid" svg:stroke-width="0.04167in" svg:stroke-color="#ed7d31" draw:marker-end="a2051" svg:stroke-opacity="100%" draw:stroke-linejoin="miter" svg:stroke-linecap="butt"/>
    </style:style>
    <style:style style:family="graphic" style:name="a2260" style:parent-style-name="Graphics">
      <style:graphic-properties draw:fill="none" fo:clip="rect(0in, 0in, 0in, 0in)" draw:stroke="solid" svg:stroke-width="0.01042in" svg:stroke-color="#000000" svg:stroke-opacity="100%" draw:stroke-linejoin="round" svg:stroke-linecap="butt" draw:image-opacity="100%"/>
    </style:style>
    <style:style style:family="graphic" style:name="a2053" style:parent-style-name="Graphics">
      <style:graphic-properties draw:fill="none" fo:clip="rect(0in, 0in, 0in, 0in)" draw:stroke="none" draw:image-opacity="100%"/>
    </style:style>
    <style:style style:family="text" style:name="a2261">
      <style:text-properties fo:font-variant="normal" fo:text-transform="none" fo:color="#cc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34722in" style:font-size-asian="0.34722in" style:font-size-complex="0.34722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 fo:background-color="#fff315"/>
    </style:style>
    <style:style style:family="graphic" style:name="a2054" style:parent-style-name="Graphics">
      <style:graphic-properties draw:fill="none" fo:clip="rect(0in, -0.09729in, 0in, 0in)" draw:stroke="solid" svg:stroke-width="0.01042in" svg:stroke-color="#000000" svg:stroke-opacity="100%" draw:stroke-linejoin="round" svg:stroke-linecap="butt" draw:image-opacity="100%"/>
    </style:style>
    <style:style style:family="paragraph" style:name="a247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62">
      <style:text-properties fo:font-variant="normal" fo:text-transform="none" fo:color="#cc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34722in" style:font-size-asian="0.34722in" style:font-size-complex="0.34722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 fo:background-color="#fff315"/>
    </style:style>
    <style:style style:family="text" style:name="a205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LiSong Pro" style:font-family-asian="LiSong Pro" style:font-family-complex="LiSong Pro" fo:font-size="0.34722in" style:font-size-asian="0.34722in" style:font-size-complex="0.34722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2471">
      <style:graphic-properties fo:wrap-option="wrap" fo:padding-top="0.04998in" fo:padding-bottom="0.04998in" fo:padding-left="0.09998in" fo:padding-right="0.09998in" draw:textarea-vertical-align="middle" draw:textarea-horizontal-align="center" draw:fill="solid" draw:fill-color="#ffffff" draw:opacity="100%" draw:stroke="solid" svg:stroke-width="0.01389in" svg:stroke-color="#f5ede1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paragraph" style:name="a2263">
      <style:paragraph-properties fo:line-height="85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Song Pro" style:font-family-asian="LiSong Pro" style:font-family-complex="LiSong Pro" fo:font-size="0.34722in" style:font-size-asian="0.34722in" style:font-size-complex="0.34722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472">
      <style:text-properties fo:font-variant="normal" fo:text-transform="none" fo:color="#00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in" style:font-size-asian="0.5in" style:font-size-complex="0.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264">
      <style:text-properties fo:font-variant="normal" fo:text-transform="none" fo:color="#cc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34722in" style:font-size-asian="0.34722in" style:font-size-complex="0.34722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 fo:background-color="#fff315"/>
    </style:style>
    <style:style style:family="paragraph" style:name="a205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73">
      <style:text-properties fo:font-variant="normal" fo:text-transform="none" fo:color="#00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265">
      <style:text-properties fo:font-variant="normal" fo:text-transform="none" fo:color="#cc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34722in" style:font-size-asian="0.34722in" style:font-size-complex="0.34722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 fo:background-color="#fff315"/>
    </style:style>
    <style:style style:family="graphic" style:name="a2058">
      <style:graphic-properties fo:wrap-option="wrap" fo:padding-top="0.04998in" fo:padding-bottom="0.04998in" fo:padding-left="0.09998in" fo:padding-right="0.09998in" draw:textarea-vertical-align="middle" draw:textarea-horizontal-align="center" draw:fill="solid" draw:fill-color="#1e4e79" draw:opacity="100%" draw:stroke="solid" svg:stroke-width="0.01389in" svg:stroke-color="#000000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paragraph" style:name="a2474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66">
      <style:paragraph-properties fo:line-height="85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5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LiSong Pro" style:font-family-asian="LiSong Pro" style:font-family-complex="LiSong Pro" fo:font-size="0.34722in" style:font-size-asian="0.34722in" style:font-size-complex="0.34722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475">
      <style:text-properties fo:font-variant="normal" fo:text-transform="none" fo:color="#01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5556in" style:font-size-asian="0.55556in" style:font-size-complex="0.55556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2267">
      <style:graphic-properties fo:wrap-option="wrap" fo:padding-top="0.04998in" fo:padding-bottom="0.04998in" fo:padding-left="0.09998in" fo:padding-right="0.09998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2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27778in" style:font-size-asian="0.27778in" style:font-size-complex="0.27778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47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6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477">
      <style:graphic-properties fo:wrap-option="wrap" fo:padding-top="0.04998in" fo:padding-bottom="0.04998in" fo:padding-left="0.09998in" fo:padding-right="0.09998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478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20833in" style:font-size-asian="0.20833in" style:font-size-complex="0.20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79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20833in" style:font-size-asian="0.20833in" style:font-size-complex="0.208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Song Pro" style:font-family-asian="LiSong Pro" style:font-family-complex="LiSong Pro" fo:font-size="0.34722in" style:font-size-asian="0.34722in" style:font-size-complex="0.34722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06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062">
      <style:graphic-properties fo:wrap-option="wrap" fo:padding-top="0.04998in" fo:padding-bottom="0.04998in" fo:padding-left="0.09998in" fo:padding-right="0.09998in" draw:textarea-vertical-align="middle" draw:textarea-horizontal-align="center" draw:fill="solid" draw:fill-color="#1e4e79" draw:opacity="100%" draw:stroke="solid" svg:stroke-width="0.01389in" svg:stroke-color="#000000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graphic" style:name="a2270">
      <style:graphic-properties fo:wrap-option="wrap" fo:padding-top="0.04998in" fo:padding-bottom="0.04998in" fo:padding-left="0.09998in" fo:padding-right="0.09998in" draw:textarea-vertical-align="middle" draw:textarea-horizontal-align="center" draw:fill="none" draw:stroke="solid" svg:stroke-width="0.03125in" svg:stroke-color="#ff0000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ext" style:name="a206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0833in" style:font-size-asian="0.10833in" style:font-size-complex="0.108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71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06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48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72">
      <style:graphic-properties draw:fill="none" draw:stroke="solid" svg:stroke-width="0.01389in" svg:stroke-color="#000000" svg:stroke-opacity="100%" draw:stroke-linejoin="round" svg:stroke-linecap="butt"/>
    </style:style>
    <style:style style:family="graphic" style:name="a2065">
      <style:graphic-properties fo:wrap-option="wrap" fo:padding-top="0.04998in" fo:padding-bottom="0.04998in" fo:padding-left="0.09998in" fo:padding-right="0.09998in" draw:textarea-vertical-align="middle" draw:textarea-horizontal-align="center" draw:fill="none" draw:stroke="solid" svg:stroke-width="0.03125in" svg:stroke-color="#1e4e79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graphic" style:name="a2481">
      <style:graphic-properties fo:wrap-option="wrap" fo:padding-top="0.04998in" fo:padding-bottom="0.04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273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presentation" style:name="a2066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2482" style:parent-style-name="Graphics">
      <style:graphic-properties draw:fill="none" fo:clip="rect(0in, 0in, 0in, 0in)" draw:stroke="none" draw:image-opacity="100%"/>
    </style:style>
    <style:style style:family="drawing-page" style:name="a2274">
      <style:drawing-page-properties draw:fill="solid" draw:fill-color="#f5ede1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2067">
      <style:graphic-properties draw:fill="none" draw:stroke="solid" svg:stroke-width="0.01389in" svg:stroke-color="#000000" svg:stroke-opacity="100%" draw:stroke-linejoin="round" svg:stroke-linecap="butt"/>
    </style:style>
    <style:style style:family="graphic" style:name="a2483" style:parent-style-name="Graphics">
      <style:graphic-properties draw:fill="none" fo:clip="rect(4.20605in, 0in, 0in, 0in)" draw:stroke="none" draw:image-opacity="100%"/>
    </style:style>
    <style:style style:family="text" style:name="a227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2986in" style:font-size-asian="0.12986in" style:font-size-complex="0.12986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2068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text" style:name="a24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27778in" style:font-size-asian="0.27778in" style:font-size-complex="0.27778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7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2069">
      <style:drawing-page-properties draw:fill="solid" draw:fill-color="#f5ede1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248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277">
      <style:graphic-properties fo:wrap-option="wrap" fo:padding-top="0.04998in" fo:padding-bottom="0.04998in" fo:padding-left="0.09998in" fo:padding-right="0.09998in" draw:textarea-vertical-align="middle" draw:textarea-horizontal-align="center" draw:fill="solid" draw:fill-color="#ffffff" draw:opacity="100%" draw:stroke="solid" svg:stroke-width="0.01389in" svg:stroke-color="#f5ede1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ext" style:name="a2278">
      <style:text-properties fo:font-variant="normal" fo:text-transform="none" fo:color="#00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in" style:font-size-asian="0.5in" style:font-size-complex="0.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2486">
      <style:graphic-properties fo:wrap-option="wrap" fo:padding-top="0.04998in" fo:padding-bottom="0.04998in" fo:padding-left="0.09998in" fo:padding-right="0.09998in" draw:textarea-vertical-align="middle" draw:textarea-horizontal-align="center" draw:fill="none" draw:stroke="solid" svg:stroke-width="0.03125in" svg:stroke-color="#ff0000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ext" style:name="a2279">
      <style:text-properties fo:font-variant="normal" fo:text-transform="none" fo:color="#00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48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2986in" style:font-size-asian="0.12986in" style:font-size-complex="0.12986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48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489">
      <style:graphic-properties fo:wrap-option="wrap" fo:padding-top="0.04998in" fo:padding-bottom="0.04998in" fo:padding-left="0.09998in" fo:padding-right="0.09998in" draw:textarea-vertical-align="middle" draw:textarea-horizontal-align="center" draw:fill="solid" draw:fill-color="#4472c4" draw:opacity="100%" draw:stroke="solid" svg:stroke-width="0.01389in" svg:stroke-color="#1c3052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ext" style:name="a207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2986in" style:font-size-asian="0.12986in" style:font-size-complex="0.12986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7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072">
      <style:graphic-properties fo:wrap-option="wrap" fo:padding-top="0.04998in" fo:padding-bottom="0.04998in" fo:padding-left="0.09998in" fo:padding-right="0.09998in" draw:textarea-vertical-align="middle" draw:textarea-horizontal-align="center" draw:fill="solid" draw:fill-color="#ffffff" draw:opacity="100%" draw:stroke="solid" svg:stroke-width="0.01389in" svg:stroke-color="#f5ede1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paragraph" style:name="a2280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73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20833in" style:font-size-asian="0.20833in" style:font-size-complex="0.20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81">
      <style:text-properties fo:font-variant="normal" fo:text-transform="none" fo:color="#01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5556in" style:font-size-asian="0.55556in" style:font-size-complex="0.55556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074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20833in" style:font-size-asian="0.20833in" style:font-size-complex="0.208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90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28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7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91">
      <style:graphic-properties draw:fill="none" draw:stroke="solid" svg:stroke-width="0.01389in" svg:stroke-color="#000000" svg:stroke-opacity="100%" draw:stroke-linejoin="round" svg:stroke-linecap="butt"/>
    </style:style>
    <style:style style:family="graphic" style:name="a2283">
      <style:graphic-properties fo:wrap-option="wrap" fo:padding-top="0.04998in" fo:padding-bottom="0.04998in" fo:padding-left="0.09998in" fo:padding-right="0.09998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graphic" style:name="a2076">
      <style:graphic-properties fo:wrap-option="wrap" fo:padding-top="0.04998in" fo:padding-bottom="0.04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492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text" style:name="a2284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20833in" style:font-size-asian="0.20833in" style:font-size-complex="0.20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077" style:parent-style-name="Graphics">
      <style:graphic-properties draw:fill="none" fo:clip="rect(0in, 0in, 0in, 0in)" draw:stroke="none" draw:image-opacity="100%" style:mirror="horizontal"/>
    </style:style>
    <style:style style:family="drawing-page" style:name="a2493">
      <style:drawing-page-properties draw:fill="solid" draw:fill-color="#f5ede1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285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20833in" style:font-size-asian="0.20833in" style:font-size-complex="0.208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9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2986in" style:font-size-asian="0.12986in" style:font-size-complex="0.12986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8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7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49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287">
      <style:graphic-properties fo:wrap-option="wrap" fo:padding-top="0.04998in" fo:padding-bottom="0.04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288">
      <style:text-properties fo:font-variant="normal" fo:text-transform="none" fo:color="#cc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34722in" style:font-size-asian="0.34722in" style:font-size-complex="0.34722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 fo:background-color="#fff315"/>
    </style:style>
    <style:style style:family="graphic" style:name="a2496">
      <style:graphic-properties fo:wrap-option="wrap" fo:padding-top="0.04998in" fo:padding-bottom="0.04998in" fo:padding-left="0.09998in" fo:padding-right="0.09998in" draw:textarea-vertical-align="middle" draw:textarea-horizontal-align="center" draw:fill="solid" draw:fill-color="#ffffff" draw:opacity="100%" draw:stroke="solid" svg:stroke-width="0.01389in" svg:stroke-color="#f5ede1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ext" style:name="a2289">
      <style:text-properties fo:font-variant="normal" fo:text-transform="none" fo:color="#cc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34722in" style:font-size-asian="0.34722in" style:font-size-complex="0.34722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 fo:background-color="#fff315"/>
    </style:style>
    <style:style style:family="text" style:name="a2497">
      <style:text-properties fo:font-variant="normal" fo:text-transform="none" fo:color="#00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in" style:font-size-asian="0.5in" style:font-size-complex="0.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498">
      <style:text-properties fo:font-variant="normal" fo:text-transform="none" fo:color="#00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499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080">
      <style:graphic-properties fo:wrap-option="wrap" fo:padding-top="0.09998in" fo:padding-bottom="0.09998in" fo:padding-left="0.09998in" fo:padding-right="0.09998in" draw:textarea-vertical-align="middle" draw:textarea-horizontal-align="center" draw:fill="solid" draw:fill-color="#ffffff" draw:opacity="100%" draw:stroke="solid" svg:stroke-width="0.03125in" svg:stroke-color="#a5a5a5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20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0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290">
      <style:paragraph-properties fo:line-height="85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83">
      <style:paragraph-properties fo:line-height="16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291">
      <style:graphic-properties fo:wrap-option="wrap" fo:padding-top="0.04998in" fo:padding-bottom="0.04998in" fo:padding-left="0.09998in" fo:padding-right="0.09998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0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2292" style:parent-style-name="Graphics">
      <style:graphic-properties draw:fill="none" fo:clip="rect(0in, 0in, 0in, 0in)" draw:stroke="solid" svg:stroke-width="0.01042in" svg:stroke-color="#000000" svg:stroke-opacity="100%" draw:stroke-linejoin="round" svg:stroke-linecap="butt" draw:image-opacity="100%"/>
    </style:style>
    <style:style style:family="text" style:name="a20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01389in" style:font-size-asian="0.01389in" style:font-size-complex="0.013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27778in" style:font-size-asian="0.27778in" style:font-size-complex="0.27778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86">
      <style:paragraph-properties fo:line-height="16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9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087">
      <style:graphic-properties fo:wrap-option="wrap" fo:padding-top="0.09998in" fo:padding-bottom="0.09998in" fo:padding-left="0.09998in" fo:padding-right="0.09998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graphic" style:name="a2295">
      <style:graphic-properties fo:wrap-option="wrap" fo:padding-top="0.04998in" fo:padding-bottom="0.04998in" fo:padding-left="0.09998in" fo:padding-right="0.09998in" draw:textarea-vertical-align="middle" draw:textarea-horizontal-align="center" draw:fill="none" draw:stroke="solid" svg:stroke-width="0.03125in" svg:stroke-color="#ff0000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ext" style:name="a208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0833in" style:font-size-asian="0.10833in" style:font-size-complex="0.108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9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2986in" style:font-size-asian="0.12986in" style:font-size-complex="0.12986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8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9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298">
      <style:graphic-properties fo:wrap-option="wrap" fo:padding-top="0.04998in" fo:padding-bottom="0.04998in" fo:padding-left="0.09998in" fo:padding-right="0.09998in" draw:textarea-vertical-align="middle" draw:textarea-horizontal-align="center" draw:fill="solid" draw:fill-color="#4472c4" draw:opacity="100%" draw:stroke="solid" svg:stroke-width="0.01389in" svg:stroke-color="#1c3052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presentation" style:name="a2299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2090">
      <style:graphic-properties fo:wrap-option="wrap" fo:padding-top="0.04998in" fo:padding-bottom="0.04998in" fo:padding-left="0.09998in" fo:padding-right="0.09998in" draw:textarea-vertical-align="middle" draw:textarea-horizontal-align="center" draw:fill="none" draw:stroke="solid" svg:stroke-width="0.03125in" svg:stroke-color="#ff0000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ext" style:name="a2091">
      <style:text-properties fo:font-variant="normal" fo:text-transform="none" fo:color="#00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092">
      <style:text-properties fo:font-variant="normal" fo:text-transform="none" fo:color="#00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093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94">
      <style:text-properties fo:font-variant="normal" fo:text-transform="none" fo:color="#01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5556in" style:font-size-asian="0.55556in" style:font-size-complex="0.55556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09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096">
      <style:graphic-properties fo:wrap-option="wrap" fo:padding-top="0.04998in" fo:padding-bottom="0.04998in" fo:padding-left="0.09998in" fo:padding-right="0.09998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graphic" style:name="a2097" style:parent-style-name="Graphics">
      <style:graphic-properties draw:fill="none" fo:clip="rect(0in, 0in, 0in, 0in)" draw:stroke="solid" svg:stroke-width="0.01042in" svg:stroke-color="#000000" svg:stroke-opacity="100%" draw:stroke-linejoin="round" svg:stroke-linecap="butt" draw:image-opacity="100%"/>
    </style:style>
    <style:style style:family="graphic" style:name="a2098" style:parent-style-name="Graphics">
      <style:graphic-properties draw:fill="none" fo:clip="rect(0in, 0in, 0in, 0in)" draw:stroke="solid" svg:stroke-width="0.01042in" svg:stroke-color="#000000" svg:stroke-opacity="100%" draw:stroke-linejoin="round" svg:stroke-linecap="butt" draw:image-opacity="100%"/>
    </style:style>
    <style:style style:family="paragraph" style:name="a1900">
      <style:paragraph-properties fo:line-height="100%" fo:text-align="left" style:tab-stop-distance="1in" fo:margin-left="0.31248in" fo:margin-right="0in" fo:text-indent="-0.31248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902">
      <style:graphic-properties fo:wrap-option="wrap" fo:padding-top="0.04998in" fo:padding-bottom="0.04998in" fo:padding-left="0.09998in" fo:padding-right="0.09998in" draw:textarea-vertical-align="top" draw:textarea-horizontal-align="left" draw:fill="solid" draw:fill-color="#e7e6e6" draw:opacity="100%" draw:stroke="none" draw:auto-grow-width="false" draw:auto-grow-height="true"/>
      <style:paragraph-properties style:font-independent-line-spacing="true" style:writing-mode="lr-tb"/>
    </style:style>
    <style:style style:family="text" style:name="a19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2986in" style:font-size-asian="0.12986in" style:font-size-complex="0.12986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0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906">
      <style:graphic-properties fo:wrap-option="wrap" fo:padding-top="0.04998in" fo:padding-bottom="0.04998in" fo:padding-left="0.09998in" fo:padding-right="0.09998in" draw:textarea-vertical-align="top" draw:textarea-horizontal-align="left" draw:fill="bitmap" draw:fill-image-name="a1905" style:repeat="stretch" draw:opacity="100%" draw:stroke="none" draw:auto-grow-width="false" draw:auto-grow-height="false"/>
      <style:paragraph-properties style:font-independent-line-spacing="true" style:writing-mode="lr-tb"/>
    </style:style>
    <style:style style:family="text" style:name="a1907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20833in" style:font-size-asian="0.20833in" style:font-size-complex="0.20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08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20833in" style:font-size-asian="0.20833in" style:font-size-complex="0.208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0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700">
      <style:graphic-properties fo:wrap-option="wrap" fo:padding-top="0.04998in" fo:padding-bottom="0.04998in" fo:padding-left="0.09998in" fo:padding-right="0.09998in" draw:textarea-vertical-align="top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graphic" style:name="a1701">
      <style:graphic-properties draw:fill="none" draw:stroke="solid" svg:stroke-width="0.03125in" svg:stroke-color="#202124" svg:stroke-opacity="100%" draw:stroke-linejoin="round" svg:stroke-linecap="butt"/>
    </style:style>
    <style:style style:family="text" style:name="a17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2986in" style:font-size-asian="0.12986in" style:font-size-complex="0.12986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910">
      <style:graphic-properties fo:wrap-option="wrap" fo:padding-top="0.04998in" fo:padding-bottom="0.04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70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11">
      <style:text-properties fo:font-variant="normal" fo:text-transform="none" fo:color="#00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in" style:font-size-asian="0.5in" style:font-size-complex="0.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912">
      <style:text-properties fo:font-variant="normal" fo:text-transform="none" fo:color="#00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1705">
      <style:graphic-properties fo:wrap-option="wrap" fo:padding-top="0.04998in" fo:padding-bottom="0.04998in" fo:padding-left="0.09998in" fo:padding-right="0.09998in" draw:textarea-vertical-align="top" draw:textarea-horizontal-align="left" draw:fill="bitmap" draw:fill-image-name="a1704" style:repeat="stretch" draw:opacity="100%" draw:stroke="none" draw:auto-grow-width="false" draw:auto-grow-height="false"/>
      <style:paragraph-properties style:font-independent-line-spacing="true" style:writing-mode="lr-tb"/>
    </style:style>
    <style:style style:family="paragraph" style:name="a1913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06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20833in" style:font-size-asian="0.20833in" style:font-size-complex="0.20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914">
      <style:graphic-properties fo:wrap-option="wrap" fo:padding-top="0.04998in" fo:padding-bottom="0.04998in" fo:padding-left="0.09998in" fo:padding-right="0.09998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707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20833in" style:font-size-asian="0.20833in" style:font-size-complex="0.208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15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70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16">
      <style:graphic-properties draw:fill="none" draw:stroke="solid" svg:stroke-width="0.01389in" svg:stroke-color="#000000" svg:stroke-opacity="100%" draw:stroke-linejoin="round" svg:stroke-linecap="butt"/>
    </style:style>
    <style:style style:family="graphic" style:name="a1709">
      <style:graphic-properties fo:wrap-option="wrap" fo:padding-top="0.04998in" fo:padding-bottom="0.04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917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drawing-page" style:name="a1918">
      <style:drawing-page-properties draw:fill="solid" draw:fill-color="#f5ede1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919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83333in" style:font-size-asian="0.83333in" style:font-size-complex="0.8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500">
      <style:text-properties fo:font-variant="normal" fo:text-transform="none" fo:color="#00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501">
      <style:text-properties fo:font-variant="normal" fo:text-transform="none" fo:color="#00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710">
      <style:text-properties fo:font-variant="normal" fo:text-transform="none" fo:color="#75707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1.25in" style:font-size-asian="1.25in" style:font-size-complex="1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502">
      <style:text-properties fo:font-variant="normal" fo:text-transform="none" fo:color="#00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711">
      <style:text-properties fo:font-variant="normal" fo:text-transform="none" fo:color="#75707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1.25in" style:font-size-asian="1.25in" style:font-size-complex="1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503">
      <style:text-properties fo:font-variant="normal" fo:text-transform="none" fo:color="#00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712">
      <style:text-properties fo:font-variant="normal" fo:text-transform="none" fo:color="#0070c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style:font-family-generic="swiss" style:font-family-generic-asian="swiss" style:font-pitch="variable" style:font-pitch-asian="variable" fo:font-size="1.11111in" style:font-size-asian="1.11111in" style:font-size-complex="1.11111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04">
      <style:text-properties fo:font-variant="normal" fo:text-transform="none" fo:color="#00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9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style:font-family-generic="swiss" style:font-family-generic-asian="swiss" style:font-pitch="variable" style:font-pitch-asian="variable" fo:font-size="0.55556in" style:font-size-asian="0.55556in" style:font-size-complex="0.55556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05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2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14">
      <style:paragraph-properties fo:line-height="112.5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06">
      <style:text-properties fo:font-variant="normal" fo:text-transform="none" fo:color="#01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5556in" style:font-size-asian="0.55556in" style:font-size-complex="0.55556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1922">
      <style:graphic-properties fo:wrap-option="wrap" fo:padding-top="0.04998in" fo:padding-bottom="0.04998in" fo:padding-left="0.09998in" fo:padding-right="0.09998in" draw:textarea-vertical-align="top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graphic" style:name="a1715">
      <style:graphic-properties fo:wrap-option="wrap" fo:padding-top="0in" fo:padding-bottom="0in" fo:padding-left="0in" fo:padding-right="0in" draw:textarea-vertical-align="top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paragraph" style:name="a150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23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75in" style:font-size-asian="0.75in" style:font-size-complex="0.7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7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508">
      <style:graphic-properties fo:wrap-option="wrap" fo:padding-top="0.04998in" fo:padding-bottom="0.04998in" fo:padding-left="0.09998in" fo:padding-right="0.09998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924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75in" style:font-size-asian="0.75in" style:font-size-complex="0.7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71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509" style:parent-style-name="Graphics">
      <style:graphic-properties draw:fill="none" draw:stroke="none"/>
    </style:style>
    <style:style style:family="text" style:name="a1925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75in" style:font-size-asian="0.75in" style:font-size-complex="0.7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1718">
      <style:graphic-properties fo:wrap-option="wrap" fo:padding-top="0.09998in" fo:padding-bottom="0.09998in" fo:padding-left="0.09998in" fo:padding-right="0.09998in" draw:textarea-vertical-align="middle" draw:textarea-horizontal-align="center" draw:fill="solid" draw:fill-color="#ffffff" draw:opacity="100%" draw:stroke="solid" svg:stroke-width="0.01042in" svg:stroke-color="#44546a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1926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75in" style:font-size-asian="0.75in" style:font-size-complex="0.75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1719" style:parent-style-name="Graphics">
      <style:graphic-properties draw:fill="none" fo:clip="rect(0in, 0in, 0in, 0in)" draw:stroke="none" draw:image-opacity="100%"/>
    </style:style>
    <style:style style:family="paragraph" style:name="a192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928">
      <style:graphic-properties fo:wrap-option="wrap" fo:padding-top="0.04998in" fo:padding-bottom="0.04998in" fo:padding-left="0.09998in" fo:padding-right="0.09998in" draw:textarea-vertical-align="top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graphic" style:name="a1929">
      <style:graphic-properties draw:fill="none" draw:stroke="solid" svg:stroke-width="0.03125in" svg:stroke-color="#202124" svg:stroke-opacity="100%" draw:stroke-linejoin="round" svg:stroke-linecap="butt"/>
    </style:style>
    <style:style style:family="text" style:name="a1300">
      <style:text-properties fo:font-variant="normal" fo:text-transform="none" fo:color="#cc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34722in" style:font-size-asian="0.34722in" style:font-size-complex="0.34722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 fo:background-color="#fff315"/>
    </style:style>
    <style:style style:family="text" style:name="a1301">
      <style:text-properties fo:font-variant="normal" fo:text-transform="none" fo:color="#cc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34722in" style:font-size-asian="0.34722in" style:font-size-complex="0.347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 fo:background-color="#fff315"/>
    </style:style>
    <style:style style:family="text" style:name="a1302">
      <style:text-properties fo:font-variant="normal" fo:text-transform="none" fo:color="#cc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34722in" style:font-size-asian="0.34722in" style:font-size-complex="0.34722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 fo:background-color="#fff315"/>
    </style:style>
    <style:style style:family="text" style:name="a151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0833in" style:font-size-asian="0.10833in" style:font-size-complex="0.108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03">
      <style:paragraph-properties fo:line-height="85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1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20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512">
      <style:graphic-properties fo:wrap-option="wrap" fo:padding-top="0.04998in" fo:padding-bottom="0.04998in" fo:padding-left="0.09998in" fo:padding-right="0.09998in" draw:textarea-vertical-align="middle" draw:textarea-horizontal-align="center" draw:fill="none" draw:stroke="solid" svg:stroke-width="0.04167in" svg:stroke-color="#c00000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graphic" style:name="a1304">
      <style:graphic-properties fo:wrap-option="wrap" fo:padding-top="0.04998in" fo:padding-bottom="0.04998in" fo:padding-left="0.09998in" fo:padding-right="0.09998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1721">
      <style:graphic-properties draw:fill="none" draw:stroke="solid" svg:stroke-width="0.01389in" svg:stroke-color="#000000" svg:stroke-opacity="100%" draw:stroke-linejoin="round" svg:stroke-linecap="butt"/>
    </style:style>
    <style:style style:family="text" style:name="a151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0833in" style:font-size-asian="0.10833in" style:font-size-complex="0.108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05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in" style:font-size-asian="0.5in" style:font-size-complex="0.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drawing-page" style:name="a1722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paragraph" style:name="a151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06">
      <style:text-properties fo:font-variant="normal" fo:text-transform="none" fo:color="#00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in" style:font-size-asian="0.5in" style:font-size-complex="0.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9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2986in" style:font-size-asian="0.12986in" style:font-size-complex="0.12986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723">
      <style:drawing-page-properties draw:fill="solid" draw:fill-color="#f5ede1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1515">
      <style:graphic-properties fo:wrap-option="wrap" fo:padding-top="0.04998in" fo:padding-bottom="0.04998in" fo:padding-left="0.09998in" fo:padding-right="0.09998in" draw:textarea-vertical-align="middle" draw:textarea-horizontal-align="center" draw:fill="none" draw:stroke="solid" svg:stroke-width="0.04167in" svg:stroke-color="#c00000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ext" style:name="a1307">
      <style:text-properties fo:font-variant="normal" fo:text-transform="none" fo:color="#01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93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2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Calibri" style:font-family-generic="swiss" style:font-family-generic-asian="swiss" style:font-pitch="variable" style:font-pitch-asian="variable" fo:font-size="0.12986in" style:font-size-asian="0.12986in" style:font-size-complex="0.12986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516" style:parent-style-name="Graphics">
      <style:graphic-properties draw:fill="none" draw:stroke="solid" svg:stroke-width="0.01042in" svg:stroke-color="#000000" svg:stroke-opacity="100%"/>
    </style:style>
    <style:style style:family="paragraph" style:name="a1308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2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09">
      <style:graphic-properties fo:wrap-option="wrap" fo:padding-top="0.04998in" fo:padding-bottom="0.04998in" fo:padding-left="0.09998in" fo:padding-right="0.09998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graphic" style:name="a1933">
      <style:graphic-properties fo:wrap-option="wrap" fo:padding-top="0.04998in" fo:padding-bottom="0.04998in" fo:padding-left="0.09998in" fo:padding-right="0.09998in" draw:textarea-vertical-align="top" draw:textarea-horizontal-align="left" draw:fill="bitmap" draw:fill-image-name="a1932" style:repeat="stretch" draw:opacity="100%" draw:stroke="none" draw:auto-grow-width="false" draw:auto-grow-height="false"/>
      <style:paragraph-properties style:font-independent-line-spacing="true" style:writing-mode="lr-tb"/>
    </style:style>
    <style:style style:family="graphic" style:name="a1726">
      <style:graphic-properties fo:wrap-option="wrap" fo:padding-top="0.04998in" fo:padding-bottom="0.04998in" fo:padding-left="0.09998in" fo:padding-right="0.09998in" draw:textarea-vertical-align="middle" draw:textarea-horizontal-align="center" draw:fill="solid" draw:fill-color="#ffffff" draw:opacity="100%" draw:stroke="solid" svg:stroke-width="0.01389in" svg:stroke-color="#f5ede1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graphic" style:name="a1518">
      <style:graphic-properties draw:fill="none" draw:stroke="solid" svg:stroke-width="0.03125in" svg:stroke-color="#c00000" draw:marker-end="a1517" svg:stroke-opacity="100%" draw:stroke-linejoin="round" svg:stroke-linecap="butt"/>
    </style:style>
    <style:style style:family="text" style:name="a1934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20833in" style:font-size-asian="0.20833in" style:font-size-complex="0.20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27">
      <style:text-properties fo:font-variant="normal" fo:text-transform="none" fo:color="#1974c2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21611in" style:font-size-asian="0.21611in" style:font-size-complex="0.21611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519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935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20833in" style:font-size-asian="0.20833in" style:font-size-complex="0.208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28">
      <style:paragraph-properties fo:line-height="150%" fo:text-align="left" style:tab-stop-distance="1in" fo:margin-left="0.26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3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937">
      <style:graphic-properties fo:wrap-option="wrap" fo:padding-top="0.04998in" fo:padding-bottom="0.04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938">
      <style:text-properties fo:font-variant="normal" fo:text-transform="none" fo:color="#757070" style:text-line-through-type="none" style:text-line-through-style="none" style:text-line-through-width="auto" style:text-line-through-color="font-color" style:text-position="0% 100%" fo:font-family="LiSong Pro" style:font-family-asian="LiSong Pro" style:font-family-complex="LiSong Pro" fo:font-size="1.25in" style:font-size-asian="1.25in" style:font-size-complex="1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939">
      <style:text-properties fo:font-variant="normal" fo:text-transform="none" fo:color="#757070" style:text-line-through-type="none" style:text-line-through-style="none" style:text-line-through-width="auto" style:text-line-through-color="font-color" style:text-position="0% 100%" fo:font-family="LiSong Pro" style:font-family-asian="LiSong Pro" style:font-family-complex="LiSong Pro" fo:font-size="1.25in" style:font-size-asian="1.25in" style:font-size-complex="1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1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0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02">
      <style:graphic-properties fo:wrap-option="wrap" fo:padding-top="0.04998in" fo:padding-bottom="0.04998in" fo:padding-left="0.09998in" fo:padding-right="0.09998in" draw:textarea-vertical-align="top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text" style:name="a131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0833in" style:font-size-asian="0.10833in" style:font-size-complex="0.108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03">
      <style:graphic-properties draw:fill="none" draw:stroke="solid" svg:stroke-width="0.03125in" svg:stroke-color="#202124" svg:stroke-opacity="100%" draw:stroke-linejoin="round" svg:stroke-linecap="butt"/>
    </style:style>
    <style:style style:family="paragraph" style:name="a131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2986in" style:font-size-asian="0.12986in" style:font-size-complex="0.12986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20">
      <style:text-properties fo:font-variant="normal" fo:text-transform="none" fo:color="#00b0f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1312">
      <style:graphic-properties fo:wrap-option="wrap" fo:padding-top="0.04998in" fo:padding-bottom="0.04998in" fo:padding-left="0.09998in" fo:padding-right="0.09998in" draw:textarea-vertical-align="middle" draw:textarea-horizontal-align="center" draw:fill="none" draw:stroke="solid" svg:stroke-width="0.04167in" svg:stroke-color="#c00000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paragraph" style:name="a110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21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31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0833in" style:font-size-asian="0.10833in" style:font-size-complex="0.108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730">
      <style:graphic-properties fo:wrap-option="wrap" fo:padding-top="0.04998in" fo:padding-bottom="0.04998in" fo:padding-left="0.09998in" fo:padding-right="0.09998in" draw:textarea-vertical-align="top" draw:textarea-horizontal-align="left" draw:fill="none" draw:stroke="solid" svg:stroke-width="0.03125in" svg:stroke-color="#e7e6e6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1522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31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31">
      <style:text-properties fo:font-variant="normal" fo:text-transform="none" fo:color="#ee4c3c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37042in" style:font-size-asian="0.37042in" style:font-size-complex="0.37042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523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PMingLiU" style:font-family-asian="PMingLiU" style:font-family-generic="roman" style:font-family-generic-asian="roman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1315">
      <style:graphic-properties fo:wrap-option="wrap" fo:padding-top="0.04998in" fo:padding-bottom="0.04998in" fo:padding-left="0.09998in" fo:padding-right="0.09998in" draw:textarea-vertical-align="middle" draw:textarea-horizontal-align="center" draw:fill="none" draw:stroke="solid" svg:stroke-width="0.04167in" svg:stroke-color="#c00000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graphic" style:name="a1107">
      <style:graphic-properties fo:wrap-option="wrap" fo:padding-top="0.04998in" fo:padding-bottom="0.04998in" fo:padding-left="0.09998in" fo:padding-right="0.09998in" draw:textarea-vertical-align="top" draw:textarea-horizontal-align="left" draw:fill="bitmap" draw:fill-image-name="a1106" style:repeat="stretch" draw:opacity="100%" draw:stroke="none" draw:auto-grow-width="false" draw:auto-grow-height="false"/>
      <style:paragraph-properties style:font-independent-line-spacing="true" style:writing-mode="lr-tb"/>
    </style:style>
    <style:style style:family="text" style:name="a1732">
      <style:text-properties fo:font-variant="normal" fo:text-transform="none" fo:color="#ee4c3c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37042in" style:font-size-asian="0.37042in" style:font-size-complex="0.37042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524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PMingLiU" style:font-family-asian="PMingLiU" style:font-family-generic="roman" style:font-family-generic-asian="roman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1316" style:parent-style-name="Graphics">
      <style:graphic-properties draw:fill="none" fo:clip="rect(0in, 0in, 0in, 0in)" draw:stroke="none" draw:image-opacity="100%" style:mirror="horizontal"/>
    </style:style>
    <style:style style:family="text" style:name="a1940">
      <style:text-properties fo:font-variant="normal" fo:text-transform="none" fo:color="#0070c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1.11111in" style:font-size-asian="1.11111in" style:font-size-complex="1.11111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08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20833in" style:font-size-asian="0.20833in" style:font-size-complex="0.20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3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25">
      <style:paragraph-properties fo:line-height="100%" fo:text-align="left" style:tab-stop-distance="1.3333in" fo:margin-left="0in" fo:margin-right="0in" fo:text-indent="0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17" style:parent-style-name="Graphics">
      <style:graphic-properties draw:fill="none" fo:clip="rect(0in, 0in, 0in, 0in)" draw:stroke="none" draw:image-opacity="100%"/>
    </style:style>
    <style:style style:family="text" style:name="a19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55556in" style:font-size-asian="0.55556in" style:font-size-complex="0.55556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09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20833in" style:font-size-asian="0.20833in" style:font-size-complex="0.208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734">
      <style:graphic-properties fo:wrap-option="wrap" fo:padding-top="0.04998in" fo:padding-bottom="0.04998in" fo:padding-left="0.09998in" fo:padding-right="0.09998in" draw:textarea-vertical-align="middle" draw:textarea-horizontal-align="center" draw:fill="solid" draw:fill-color="#ffce3a" draw:opacity="100%" draw:stroke="none" draw:auto-grow-width="false" draw:auto-grow-height="false"/>
      <style:paragraph-properties style:font-independent-line-spacing="true" style:writing-mode="lr-tb"/>
    </style:style>
    <style:style style:family="text" style:name="a1526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PMingLiU" style:font-family-asian="PMingLiU" style:font-family-generic="roman" style:font-family-generic-asian="roman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1318" style:parent-style-name="Graphics">
      <style:graphic-properties draw:fill="none" fo:clip="rect(0in, 0in, 0in, 0in)" draw:stroke="none" draw:image-opacity="100%"/>
    </style:style>
    <style:style style:family="paragraph" style:name="a1942">
      <style:paragraph-properties fo:line-height="112.5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35">
      <style:text-properties fo:font-variant="normal" fo:text-transform="none" fo:color="#ee4c3c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37042in" style:font-size-asian="0.37042in" style:font-size-complex="0.37042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527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1319" style:parent-style-name="Graphics">
      <style:graphic-properties draw:fill="none" fo:clip="rect(0.28344in, 0.3202in, 0in, 0.28574in)" draw:stroke="none" draw:image-opacity="100%"/>
    </style:style>
    <style:style style:family="graphic" style:name="a1943">
      <style:graphic-properties fo:wrap-option="wrap" fo:padding-top="0in" fo:padding-bottom="0in" fo:padding-left="0in" fo:padding-right="0in" draw:textarea-vertical-align="top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text" style:name="a1736">
      <style:text-properties fo:font-variant="normal" fo:text-transform="none" fo:color="#ee4c3c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37042in" style:font-size-asian="0.37042in" style:font-size-complex="0.37042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528">
      <style:text-properties fo:font-variant="normal" fo:text-transform="none" fo:color="#00b0f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9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3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29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94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738">
      <style:graphic-properties fo:wrap-option="wrap" fo:padding-top="0.04998in" fo:padding-bottom="0.04998in" fo:padding-left="0.09998in" fo:padding-right="0.09998in" draw:textarea-vertical-align="middle" draw:textarea-horizontal-align="center" draw:fill="solid" draw:fill-color="#ffce3a" draw:opacity="100%" draw:stroke="none" draw:auto-grow-width="false" draw:auto-grow-height="false"/>
      <style:paragraph-properties style:font-independent-line-spacing="true" style:writing-mode="lr-tb"/>
    </style:style>
    <style:style style:family="graphic" style:name="a1946">
      <style:graphic-properties fo:wrap-option="wrap" fo:padding-top="0.09998in" fo:padding-bottom="0.09998in" fo:padding-left="0.09998in" fo:padding-right="0.09998in" draw:textarea-vertical-align="middle" draw:textarea-horizontal-align="center" draw:fill="solid" draw:fill-color="#ffffff" draw:opacity="100%" draw:stroke="solid" svg:stroke-width="0.01042in" svg:stroke-color="#44546a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17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1947" style:parent-style-name="Graphics">
      <style:graphic-properties draw:fill="none" fo:clip="rect(0in, 0in, 0in, 0in)" draw:stroke="none" draw:image-opacity="100%"/>
    </style:style>
    <style:style style:family="presentation" style:name="a1948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949">
      <style:graphic-properties draw:fill="none" draw:stroke="solid" svg:stroke-width="0.01389in" svg:stroke-color="#000000" svg:stroke-opacity="100%" draw:stroke-linejoin="round" svg:stroke-linecap="butt"/>
    </style:style>
    <style:style style:family="paragraph" style:name="a111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11">
      <style:graphic-properties fo:wrap-option="wrap" fo:padding-top="0.04998in" fo:padding-bottom="0.04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12">
      <style:text-properties fo:font-variant="normal" fo:text-transform="none" fo:color="#75707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1.25in" style:font-size-asian="1.25in" style:font-size-complex="1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resentation" style:name="a1320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13">
      <style:text-properties fo:font-variant="normal" fo:text-transform="none" fo:color="#75707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1.25in" style:font-size-asian="1.25in" style:font-size-complex="1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resentation" style:name="a1321">
      <style:graphic-properties draw:fill="none" draw:stroke="solid" svg:stroke-width="0.01389in" svg:stroke-color="#000000" svg:stroke-opacity="100%" draw:stroke-linejoin="round" svg:stroke-linecap="butt"/>
    </style:style>
    <style:style style:family="text" style:name="a1114">
      <style:text-properties fo:font-variant="normal" fo:text-transform="none" fo:color="#0070c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style:font-family-generic="swiss" style:font-family-generic-asian="swiss" style:font-pitch="variable" style:font-pitch-asian="variable" fo:font-size="1.11111in" style:font-size-asian="1.11111in" style:font-size-complex="1.11111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30">
      <style:text-properties fo:font-variant="normal" fo:text-transform="none" fo:color="#00b0f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drawing-page" style:name="a1322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text" style:name="a11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style:font-family-generic="swiss" style:font-family-generic-asian="swiss" style:font-pitch="variable" style:font-pitch-asian="variable" fo:font-size="0.55556in" style:font-size-asian="0.55556in" style:font-size-complex="0.55556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31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drawing-page" style:name="a1323">
      <style:drawing-page-properties draw:fill="solid" draw:fill-color="#f5ede1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7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532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32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2986in" style:font-size-asian="0.12986in" style:font-size-complex="0.12986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16">
      <style:paragraph-properties fo:line-height="112.5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533">
      <style:paragraph-properties fo:line-height="100%" fo:text-align="left" style:tab-stop-distance="1.3333in" fo:margin-left="0.17717in" fo:margin-right="0in" fo:text-indent="-0.5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2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17">
      <style:graphic-properties fo:wrap-option="wrap" fo:padding-top="0in" fo:padding-bottom="0in" fo:padding-left="0in" fo:padding-right="0in" draw:textarea-vertical-align="top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text" style:name="a17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534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1326">
      <style:graphic-properties fo:wrap-option="wrap" fo:padding-top="0.04998in" fo:padding-bottom="0.04998in" fo:padding-left="0.09998in" fo:padding-right="0.09998in" draw:textarea-vertical-align="middle" draw:textarea-horizontal-align="center" draw:fill="solid" draw:fill-color="#ffffff" draw:opacity="100%" draw:stroke="solid" svg:stroke-width="0.01389in" svg:stroke-color="#f5ede1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drawing-page" style:name="a1950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text" style:name="a11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Calibri" style:font-family-generic="swiss" style:font-family-generic-asian="swiss" style:font-pitch="variable" style:font-pitch-asian="variable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43">
      <style:paragraph-properties fo:line-height="100%" fo:text-align="left" style:tab-stop-distance="1in" fo:margin-left="0.31248in" fo:margin-right="0in" fo:text-indent="-0.31248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35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1327" style:parent-style-name="Graphics">
      <style:graphic-properties draw:fill="none" fo:clip="rect(0in, 0in, 0in, 0in)" draw:stroke="solid" svg:stroke-width="0.02083in" svg:stroke-color="#000000" svg:stroke-opacity="100%" draw:stroke-linejoin="round" svg:stroke-linecap="butt" draw:image-opacity="100%"/>
    </style:style>
    <style:style style:family="drawing-page" style:name="a1951">
      <style:drawing-page-properties draw:fill="solid" draw:fill-color="#f5ede1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111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5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2986in" style:font-size-asian="0.12986in" style:font-size-complex="0.12986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36">
      <style:text-properties fo:font-variant="normal" fo:text-transform="none" fo:color="#00b0f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1328" style:parent-style-name="Graphics">
      <style:graphic-properties draw:fill="none" fo:clip="rect(0.09937in, 0in, 0in, 0.18302in)" draw:stroke="solid" svg:stroke-width="0.02083in" svg:stroke-color="#000000" svg:stroke-opacity="100%" draw:stroke-linejoin="round" svg:stroke-linecap="butt" draw:image-opacity="100%"/>
    </style:style>
    <style:style style:family="text" style:name="a17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537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329">
      <style:text-properties fo:font-variant="normal" fo:text-transform="none" fo:color="#44546a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0833in" style:font-size-asian="0.10833in" style:font-size-complex="0.108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5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538">
      <style:text-properties fo:font-variant="normal" fo:text-transform="none" fo:color="#00b0f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1954">
      <style:graphic-properties fo:wrap-option="wrap" fo:padding-top="0.04998in" fo:padding-bottom="0.04998in" fo:padding-left="0.09998in" fo:padding-right="0.09998in" draw:textarea-vertical-align="middle" draw:textarea-horizontal-align="center" draw:fill="solid" draw:fill-color="#ffffff" draw:opacity="100%" draw:stroke="solid" svg:stroke-width="0.01389in" svg:stroke-color="#f5ede1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paragraph" style:name="a1747">
      <style:paragraph-properties fo:line-height="100%" fo:text-align="left" style:tab-stop-distance="1in" fo:margin-left="0.31248in" fo:margin-right="0in" fo:text-indent="-0.31248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39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955">
      <style:text-properties fo:font-variant="normal" fo:text-transform="none" fo:color="#00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956">
      <style:text-properties fo:font-variant="normal" fo:text-transform="none" fo:color="#00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in" style:font-size-asian="0.5in" style:font-size-complex="0.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7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957">
      <style:text-properties fo:font-variant="normal" fo:text-transform="none" fo:color="#00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958">
      <style:text-properties fo:font-variant="normal" fo:text-transform="none" fo:color="#00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in" style:font-size-asian="0.5in" style:font-size-complex="0.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959">
      <style:text-properties fo:font-variant="normal" fo:text-transform="none" fo:color="#00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1120">
      <style:graphic-properties fo:wrap-option="wrap" fo:padding-top="0.09998in" fo:padding-bottom="0.09998in" fo:padding-left="0.09998in" fo:padding-right="0.09998in" draw:textarea-vertical-align="middle" draw:textarea-horizontal-align="center" draw:fill="solid" draw:fill-color="#ffffff" draw:opacity="100%" draw:stroke="solid" svg:stroke-width="0.01042in" svg:stroke-color="#44546a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graphic" style:name="a1121" style:parent-style-name="Graphics">
      <style:graphic-properties draw:fill="none" fo:clip="rect(0in, 0in, 0in, 0in)" draw:stroke="none" draw:image-opacity="100%"/>
    </style:style>
    <style:style style:family="presentation" style:name="a1122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33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23">
      <style:graphic-properties draw:fill="none" draw:stroke="solid" svg:stroke-width="0.01389in" svg:stroke-color="#000000" svg:stroke-opacity="100%" draw:stroke-linejoin="round" svg:stroke-linecap="butt"/>
    </style:style>
    <style:style style:family="graphic" style:name="a1331">
      <style:graphic-properties fo:wrap-option="wrap" fo:padding-top="0.04998in" fo:padding-bottom="0.04998in" fo:padding-left="0.09998in" fo:padding-right="0.09998in" draw:textarea-vertical-align="middle" draw:textarea-horizontal-align="center" draw:fill="none" draw:stroke="solid" svg:stroke-width="0.03125in" svg:stroke-color="#c00000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drawing-page" style:name="a1124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text" style:name="a1540">
      <style:text-properties fo:font-variant="normal" fo:text-transform="none" fo:color="#00b0f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332">
      <style:text-properties fo:font-variant="normal" fo:text-transform="none" fo:color="#44546a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0833in" style:font-size-asian="0.10833in" style:font-size-complex="0.108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125">
      <style:drawing-page-properties draw:fill="solid" draw:fill-color="#f5ede1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541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33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542">
      <style:text-properties fo:font-variant="normal" fo:text-transform="none" fo:color="#00b0f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1334">
      <style:graphic-properties fo:wrap-option="wrap" fo:padding-top="0.04998in" fo:padding-bottom="0.04998in" fo:padding-left="0.09998in" fo:padding-right="0.09998in" draw:textarea-vertical-align="middle" draw:textarea-horizontal-align="center" draw:fill="none" draw:stroke="solid" svg:stroke-width="0.03125in" svg:stroke-color="#c00000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ext" style:name="a1126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20833in" style:font-size-asian="0.20833in" style:font-size-complex="0.20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51">
      <style:paragraph-properties fo:line-height="100%" fo:text-align="left" style:tab-stop-distance="1in" fo:margin-left="0.31248in" fo:margin-right="0in" fo:text-indent="-0.31248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43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335">
      <style:text-properties fo:font-variant="normal" fo:text-transform="none" fo:color="#44546a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127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20833in" style:font-size-asian="0.20833in" style:font-size-complex="0.208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2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4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36">
      <style:text-properties fo:font-variant="normal" fo:text-transform="none" fo:color="#44546a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27778in" style:font-size-asian="0.27778in" style:font-size-complex="0.27778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960">
      <style:text-properties fo:font-variant="normal" fo:text-transform="none" fo:color="#00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7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545">
      <style:paragraph-properties fo:line-height="100%" fo:text-align="left" style:tab-stop-distance="1.3333in" fo:margin-left="0.17717in" fo:margin-right="0in" fo:text-indent="-0.5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3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61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29">
      <style:graphic-properties fo:wrap-option="wrap" fo:padding-top="0.04998in" fo:padding-bottom="0.04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1546">
      <style:graphic-properties fo:wrap-option="wrap" fo:padding-top="0.05in" fo:padding-bottom="0.05in" fo:padding-left="0.1in" fo:padding-right="0.1in" draw:textarea-vertical-align="middle" draw:textarea-horizontal-align="left" draw:fill="solid" draw:fill-color="#ffff00" draw:opacity="100%" draw:stroke="solid" svg:stroke-width="0.02778in" svg:stroke-color="#ffc000" svg:stroke-opacity="100%" svg:stroke-linecap="butt" draw:auto-grow-width="false" draw:auto-grow-height="false"/>
      <style:paragraph-properties style:font-independent-line-spacing="true" style:writing-mode="lr-tb"/>
    </style:style>
    <style:style style:family="graphic" style:name="a1338">
      <style:graphic-properties fo:wrap-option="wrap" fo:padding-top="0.04998in" fo:padding-bottom="0.04998in" fo:padding-left="0.09998in" fo:padding-right="0.09998in" draw:textarea-vertical-align="middle" draw:textarea-horizontal-align="left" draw:fill="solid" draw:fill-color="#ededed" draw:opacity="100%" draw:stroke="solid" svg:stroke-width="0.01389in" svg:stroke-color="#ededed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ext" style:name="a1962">
      <style:text-properties fo:font-variant="normal" fo:text-transform="none" fo:color="#01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5556in" style:font-size-asian="0.55556in" style:font-size-complex="0.55556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7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1547" style:parent-style-name="Graphics">
      <style:graphic-properties draw:fill="none" draw:stroke="none"/>
    </style:style>
    <style:style style:family="graphic" style:name="a1339" style:parent-style-name="Graphics">
      <style:graphic-properties draw:fill="none" fo:clip="rect(0in, 0in, 0in, 0in)" draw:stroke="none" draw:image-opacity="100%"/>
    </style:style>
    <style:style style:family="paragraph" style:name="a196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1548" style:parent-style-name="Graphics">
      <style:graphic-properties draw:fill="none" draw:stroke="none"/>
    </style:style>
    <style:style style:family="graphic" style:name="a1964">
      <style:graphic-properties fo:wrap-option="wrap" fo:padding-top="0.04998in" fo:padding-bottom="0.04998in" fo:padding-left="0.09998in" fo:padding-right="0.09998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757">
      <style:paragraph-properties fo:line-height="100%" fo:text-align="left" style:tab-stop-distance="1in" fo:margin-left="0.31248in" fo:margin-right="0in" fo:text-indent="-0.31248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549" style:parent-style-name="Graphics">
      <style:graphic-properties draw:fill="none" draw:stroke="none"/>
    </style:style>
    <style:style style:family="text" style:name="a1965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20833in" style:font-size-asian="0.20833in" style:font-size-complex="0.20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66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20833in" style:font-size-asian="0.20833in" style:font-size-complex="0.208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96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00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01">
      <style:graphic-properties fo:wrap-option="wrap" fo:padding-top="0.04998in" fo:padding-bottom="0.04998in" fo:padding-left="0.09998in" fo:padding-right="0.09998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graphic" style:name="a1968">
      <style:graphic-properties fo:wrap-option="wrap" fo:padding-top="0.04998in" fo:padding-bottom="0.04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802">
      <style:graphic-properties style:protect="position size"/>
    </style:style>
    <style:style style:family="graphic" style:name="a1969" style:parent-style-name="Graphics">
      <style:graphic-properties draw:fill="none" fo:clip="rect(0in, 0in, 0in, 0in)" draw:stroke="none" draw:image-opacity="100%"/>
    </style:style>
    <style:style style:family="graphic" style:name="a803" style:parent-style-name="Graphics">
      <style:graphic-properties draw:fill="none" draw:stroke="none" style:protect="position size"/>
    </style:style>
    <style:style style:family="graphic" style:name="a804" style:parent-style-name="Graphics">
      <style:graphic-properties draw:fill="none" fo:clip="rect(0.11126in, 0in, 0in, 0in)" draw:stroke="none" style:protect="position size"/>
    </style:style>
    <style:style style:family="graphic" style:name="a805" style:parent-style-name="Graphics">
      <style:graphic-properties draw:fill="none" fo:clip="rect(0.10166in, 0in, 0in, 0in)" draw:stroke="none" style:protect="position size"/>
    </style:style>
    <style:style style:family="graphic" style:name="a806">
      <style:graphic-properties style:protect="position size"/>
    </style:style>
    <style:style style:family="text" style:name="a80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0833in" style:font-size-asian="0.10833in" style:font-size-complex="0.108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0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09">
      <style:graphic-properties fo:wrap-option="wrap" fo:padding-top="0.04998in" fo:padding-bottom="0.04998in" fo:padding-left="0.09998in" fo:padding-right="0.09998in" draw:textarea-vertical-align="middle" draw:textarea-horizontal-align="center" draw:fill="none" draw:stroke="solid" svg:stroke-width="0.01389in" svg:stroke-color="#ffff00" svg:stroke-opacity="100%" draw:stroke-linejoin="miter" svg:stroke-linecap="butt" draw:auto-grow-width="false" draw:auto-grow-height="false" style:protect="position size"/>
      <style:paragraph-properties style:font-independent-line-spacing="true" style:writing-mode="lr-tb"/>
    </style:style>
    <style:style style:family="text" style:name="a1130">
      <style:text-properties fo:font-variant="normal" fo:text-transform="none" fo:color="#00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in" style:font-size-asian="0.5in" style:font-size-complex="0.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131">
      <style:text-properties fo:font-variant="normal" fo:text-transform="none" fo:color="#01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in" style:font-size-asian="0.5in" style:font-size-complex="0.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132">
      <style:text-properties fo:font-variant="normal" fo:text-transform="none" fo:color="#00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in" style:font-size-asian="0.5in" style:font-size-complex="0.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1340" style:parent-style-name="Graphics">
      <style:graphic-properties draw:fill="none" fo:clip="rect(0in, 0in, 0in, 0in)" draw:stroke="none" draw:image-opacity="100%"/>
    </style:style>
    <style:style style:family="text" style:name="a1133">
      <style:text-properties fo:font-variant="normal" fo:text-transform="none" fo:color="#01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6944in" style:font-size-asian="0.56944in" style:font-size-complex="0.56944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1341" style:parent-style-name="Graphics">
      <style:graphic-properties draw:fill="none" fo:clip="rect(0in, 0in, 0in, 0in)" draw:stroke="none" draw:image-opacity="100%"/>
    </style:style>
    <style:style style:family="paragraph" style:name="a1134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550" style:parent-style-name="Graphics">
      <style:graphic-properties draw:fill="none" draw:stroke="none"/>
    </style:style>
    <style:style style:family="text" style:name="a1342">
      <style:text-properties fo:font-variant="normal" fo:text-transform="none" fo:color="#44546a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0833in" style:font-size-asian="0.10833in" style:font-size-complex="0.108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35">
      <style:graphic-properties fo:wrap-option="wrap" fo:padding-top="0.04998in" fo:padding-bottom="0.04998in" fo:padding-left="0.09998in" fo:padding-right="0.09998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graphic" style:name="a1551" style:parent-style-name="Graphics">
      <style:graphic-properties draw:fill="none" draw:stroke="none"/>
    </style:style>
    <style:style style:family="paragraph" style:name="a134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1552" style:parent-style-name="Graphics">
      <style:graphic-properties draw:fill="none" draw:stroke="none"/>
    </style:style>
    <style:style style:family="text" style:name="a113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0833in" style:font-size-asian="0.10833in" style:font-size-complex="0.108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61">
      <style:paragraph-properties fo:line-height="100%" fo:text-align="left" style:tab-stop-distance="1in" fo:margin-left="0.31248in" fo:margin-right="0in" fo:text-indent="-0.31248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553" style:parent-style-name="Graphics">
      <style:graphic-properties draw:fill="none" draw:stroke="none"/>
    </style:style>
    <style:style style:family="graphic" style:name="a1345">
      <style:graphic-properties fo:wrap-option="wrap" fo:padding-top="0.04998in" fo:padding-bottom="0.04998in" fo:padding-left="0.09998in" fo:padding-right="0.09998in" draw:textarea-vertical-align="middle" draw:textarea-horizontal-align="center" draw:fill="none" draw:stroke="dash" draw:stroke-dash="a1344" svg:stroke-width="0.01389in" svg:stroke-color="#00b050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paragraph" style:name="a113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38">
      <style:graphic-properties fo:wrap-option="wrap" fo:padding-top="0.04998in" fo:padding-bottom="0.04998in" fo:padding-left="0.09998in" fo:padding-right="0.09998in" draw:textarea-vertical-align="middle" draw:textarea-horizontal-align="center" draw:fill="none" draw:stroke="solid" svg:stroke-width="0.02083in" svg:stroke-color="#ff0000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graphic" style:name="a1554" style:parent-style-name="Graphics">
      <style:graphic-properties draw:fill="none" draw:stroke="none"/>
    </style:style>
    <style:style style:family="text" style:name="a1346">
      <style:text-properties fo:font-variant="normal" fo:text-transform="none" fo:color="#44546a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0833in" style:font-size-asian="0.10833in" style:font-size-complex="0.108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7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0833in" style:font-size-asian="0.10833in" style:font-size-complex="0.108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5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Calibri" style:font-family-generic="swiss" style:font-family-generic-asian="swiss" style:font-pitch="variable" style:font-pitch-asian="variable" fo:font-size="0.12986in" style:font-size-asian="0.12986in" style:font-size-complex="0.12986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4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7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3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0833in" style:font-size-asian="0.10833in" style:font-size-complex="0.108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55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972">
      <style:graphic-properties fo:wrap-option="wrap" fo:padding-top="0.04998in" fo:padding-bottom="0.04998in" fo:padding-left="0.09998in" fo:padding-right="0.09998in" draw:textarea-vertical-align="middle" draw:textarea-horizontal-align="center" draw:fill="none" draw:stroke="solid" svg:stroke-width="0.04167in" svg:stroke-color="#ff0000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paragraph" style:name="a1765">
      <style:paragraph-properties fo:line-height="100%" fo:text-align="left" style:tab-stop-distance="1in" fo:margin-left="0.31248in" fo:margin-right="0in" fo:text-indent="-0.31248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557">
      <style:graphic-properties fo:wrap-option="wrap" fo:padding-top="0.04998in" fo:padding-bottom="0.04998in" fo:padding-left="0.09998in" fo:padding-right="0.09998in" draw:textarea-vertical-align="top" draw:textarea-horizontal-align="left" draw:fill="solid" draw:fill-color="#9933ff" draw:opacity="100%" draw:stroke="none" draw:auto-grow-width="false" draw:auto-grow-height="false"/>
      <style:paragraph-properties style:font-independent-line-spacing="true" style:writing-mode="lr-tb"/>
    </style:style>
    <style:style style:family="graphic" style:name="a1349">
      <style:graphic-properties fo:wrap-option="wrap" fo:padding-top="0.04998in" fo:padding-bottom="0.04998in" fo:padding-left="0.09998in" fo:padding-right="0.09998in" draw:textarea-vertical-align="middle" draw:textarea-horizontal-align="center" draw:fill="none" draw:stroke="dash" draw:stroke-dash="a1348" svg:stroke-width="0.01389in" svg:stroke-color="#00b050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ext" style:name="a197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0833in" style:font-size-asian="0.10833in" style:font-size-complex="0.108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7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5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in" style:font-size-asian="0.5in" style:font-size-complex="0.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resentation" style:name="a600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55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12986in" style:font-size-asian="0.12986in" style:font-size-complex="0.12986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resentation" style:name="a601">
      <style:graphic-properties draw:fill="none" draw:stroke="solid" svg:stroke-width="0.01389in" svg:stroke-color="#000000" svg:stroke-opacity="100%" draw:stroke-linejoin="round" svg:stroke-linecap="butt"/>
    </style:style>
    <style:style style:family="graphic" style:name="a1976">
      <style:graphic-properties fo:wrap-option="wrap" fo:padding-top="0.04998in" fo:padding-bottom="0.04998in" fo:padding-left="0.09998in" fo:padding-right="0.09998in" draw:textarea-vertical-align="middle" draw:textarea-horizontal-align="center" draw:fill="none" draw:stroke="dash" draw:stroke-dash="a1975" svg:stroke-width="0.02083in" svg:stroke-color="#ff0000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ext" style:name="a17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drawing-page" style:name="a602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graphic" style:name="a1977" style:parent-style-name="Graphics">
      <style:graphic-properties draw:fill="none" fo:clip="rect(0in, 0in, 0in, 0in)" draw:stroke="none" draw:image-opacity="100%"/>
    </style:style>
    <style:style style:family="text" style:name="a81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0833in" style:font-size-asian="0.10833in" style:font-size-complex="0.108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69">
      <style:paragraph-properties fo:line-height="100%" fo:text-align="left" style:tab-stop-distance="1in" fo:margin-left="0.31248in" fo:margin-right="0in" fo:text-indent="-0.31248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603">
      <style:drawing-page-properties draw:fill="solid" draw:fill-color="#f5ede1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1978" style:parent-style-name="Graphics">
      <style:graphic-properties draw:fill="none" fo:clip="rect(0in, 0in, 0in, 0in)" draw:stroke="none" draw:image-opacity="100%"/>
    </style:style>
    <style:style style:family="paragraph" style:name="a81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0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2986in" style:font-size-asian="0.12986in" style:font-size-complex="0.12986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979" style:parent-style-name="Graphics">
      <style:graphic-properties draw:fill="none" fo:clip="rect(0in, 0in, 0in, 0in)" draw:stroke="none" draw:image-opacity="100%" style:mirror="horizontal"/>
    </style:style>
    <style:style style:family="graphic" style:name="a812">
      <style:graphic-properties fo:wrap-option="wrap" fo:padding-top="0.04998in" fo:padding-bottom="0.04998in" fo:padding-left="0.09998in" fo:padding-right="0.09998in" draw:textarea-vertical-align="middle" draw:textarea-horizontal-align="center" draw:fill="none" draw:stroke="solid" svg:stroke-width="0.01389in" svg:stroke-color="#ffff00" svg:stroke-opacity="100%" draw:stroke-linejoin="miter" svg:stroke-linecap="butt" draw:auto-grow-width="false" draw:auto-grow-height="false" style:protect="position size"/>
      <style:paragraph-properties style:font-independent-line-spacing="true" style:writing-mode="lr-tb"/>
    </style:style>
    <style:style style:family="paragraph" style:name="a60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13" style:parent-style-name="Graphics">
      <style:graphic-properties draw:fill="none" fo:clip="rect(0in, 0.15629in, 0in, 0in)" draw:stroke="none" draw:image-opacity="100%" style:protect="position size"/>
    </style:style>
    <style:style style:family="graphic" style:name="a606">
      <style:graphic-properties fo:wrap-option="wrap" fo:padding-top="0.04998in" fo:padding-bottom="0.04998in" fo:padding-left="0.09998in" fo:padding-right="0.09998in" draw:textarea-vertical-align="middle" draw:textarea-horizontal-align="center" draw:fill="solid" draw:fill-color="#ffffff" draw:opacity="100%" draw:stroke="solid" svg:stroke-width="0.01389in" svg:stroke-color="#f5ede1" svg:stroke-opacity="100%" draw:stroke-linejoin="miter" svg:stroke-linecap="butt" draw:auto-grow-width="false" draw:auto-grow-height="false" style:protect="position size"/>
      <style:paragraph-properties style:font-independent-line-spacing="true" style:writing-mode="lr-tb"/>
    </style:style>
    <style:style style:family="graphic" style:name="a814" style:parent-style-name="Graphics">
      <style:graphic-properties draw:fill="none" fo:clip="rect(0in, 0in, 0in, 0in)" draw:stroke="none" draw:image-opacity="100%" style:protect="position size"/>
    </style:style>
    <style:style style:family="text" style:name="a6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20833in" style:font-size-asian="0.20833in" style:font-size-complex="0.208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15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0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16">
      <style:graphic-properties draw:fill="none" draw:stroke="solid" svg:stroke-width="0.01389in" svg:stroke-color="#000000" svg:stroke-opacity="100%" draw:stroke-linejoin="round" svg:stroke-linecap="butt"/>
    </style:style>
    <style:style style:family="graphic" style:name="a609">
      <style:graphic-properties fo:wrap-option="wrap" fo:padding-top="0.04164in" fo:padding-bottom="0.04164in" fo:padding-left="0.08331in" fo:padding-right="0.0833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drawing-page" style:name="a817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drawing-page" style:name="a818">
      <style:drawing-page-properties draw:fill="solid" draw:fill-color="#f5ede1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81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2986in" style:font-size-asian="0.12986in" style:font-size-complex="0.12986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0833in" style:font-size-asian="0.10833in" style:font-size-complex="0.108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0833in" style:font-size-asian="0.10833in" style:font-size-complex="0.108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4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50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in" style:font-size-asian="0.5in" style:font-size-complex="0.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1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0833in" style:font-size-asian="0.10833in" style:font-size-complex="0.108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51">
      <style:text-properties fo:font-variant="normal" fo:text-transform="none" fo:color="#00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in" style:font-size-asian="0.5in" style:font-size-complex="0.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1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0833in" style:font-size-asian="0.10833in" style:font-size-complex="0.108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6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52">
      <style:text-properties fo:font-variant="normal" fo:text-transform="none" fo:color="#01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14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561">
      <style:graphic-properties fo:wrap-option="wrap" fo:padding-top="0.04998in" fo:padding-bottom="0.04998in" fo:padding-left="0.09998in" fo:padding-right="0.09998in" draw:textarea-vertical-align="top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paragraph" style:name="a1353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46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presentation" style:name="a1562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354">
      <style:graphic-properties fo:wrap-option="wrap" fo:padding-top="0.04998in" fo:padding-bottom="0.04998in" fo:padding-left="0.09998in" fo:padding-right="0.09998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graphic" style:name="a1771">
      <style:graphic-properties fo:wrap-option="wrap" fo:padding-top="0.04998in" fo:padding-bottom="0.04998in" fo:padding-left="0.09998in" fo:padding-right="0.09998in" draw:textarea-vertical-align="top" draw:textarea-horizontal-align="left" draw:fill="solid" draw:fill-color="#e7e6e6" draw:opacity="100%" draw:stroke="none" draw:auto-grow-width="false" draw:auto-grow-height="true"/>
      <style:paragraph-properties style:font-independent-line-spacing="true" style:writing-mode="lr-tb"/>
    </style:style>
    <style:style style:family="presentation" style:name="a1563">
      <style:graphic-properties draw:fill="none" draw:stroke="solid" svg:stroke-width="0.01389in" svg:stroke-color="#000000" svg:stroke-opacity="100%" draw:stroke-linejoin="round" svg:stroke-linecap="butt"/>
    </style:style>
    <style:style style:family="text" style:name="a1355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20833in" style:font-size-asian="0.20833in" style:font-size-complex="0.20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4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0833in" style:font-size-asian="0.10833in" style:font-size-complex="0.108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drawing-page" style:name="a1564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text" style:name="a1356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20833in" style:font-size-asian="0.20833in" style:font-size-complex="0.208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1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0833in" style:font-size-asian="0.10833in" style:font-size-complex="0.108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565">
      <style:drawing-page-properties draw:fill="solid" draw:fill-color="#f5ede1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135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27778in" style:font-size-asian="0.27778in" style:font-size-complex="0.27778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1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0833in" style:font-size-asian="0.10833in" style:font-size-complex="0.108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74">
      <style:paragraph-properties fo:line-height="100%" fo:text-align="left" style:tab-stop-distance="1in" fo:margin-left="0.31248in" fo:margin-right="0in" fo:text-indent="-0.31248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6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2986in" style:font-size-asian="0.12986in" style:font-size-complex="0.12986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58">
      <style:graphic-properties fo:wrap-option="wrap" fo:padding-top="0.04998in" fo:padding-bottom="0.04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98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983">
      <style:graphic-properties fo:wrap-option="wrap" fo:padding-top="0.04998in" fo:padding-bottom="0.04998in" fo:padding-left="0.09998in" fo:padding-right="0.09998in" draw:textarea-vertical-align="top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paragraph" style:name="a156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59" style:parent-style-name="Graphics">
      <style:graphic-properties draw:fill="none" draw:stroke="none" draw:image-opacity="100%" style:mirror="horizontal"/>
    </style:style>
    <style:style style:family="text" style:name="a17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1568">
      <style:graphic-properties fo:wrap-option="wrap" fo:padding-top="0.04998in" fo:padding-bottom="0.04998in" fo:padding-left="0.09998in" fo:padding-right="0.09998in" draw:textarea-vertical-align="middle" draw:textarea-horizontal-align="center" draw:fill="solid" draw:fill-color="#ffffff" draw:opacity="100%" draw:stroke="solid" svg:stroke-width="0.01389in" svg:stroke-color="#f5ede1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ext" style:name="a19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20833in" style:font-size-asian="0.20833in" style:font-size-complex="0.208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569" style:parent-style-name="Graphics">
      <style:graphic-properties draw:fill="none" fo:clip="rect(0in, 0in, 0in, 0in)" draw:stroke="solid" svg:stroke-width="0.02083in" svg:stroke-color="#000000" svg:stroke-opacity="100%" draw:stroke-linejoin="round" svg:stroke-linecap="butt" draw:image-opacity="100%"/>
    </style:style>
    <style:style style:family="paragraph" style:name="a198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1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986">
      <style:graphic-properties fo:wrap-option="wrap" fo:padding-top="0.09998in" fo:padding-bottom="0.09998in" fo:padding-left="0.09998in" fo:padding-right="0.09998in" draw:textarea-vertical-align="middle" draw:textarea-horizontal-align="center" draw:fill="solid" draw:fill-color="#ffffff" draw:opacity="100%" draw:stroke="solid" svg:stroke-width="0.03125in" svg:stroke-color="#a5a5a5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paragraph" style:name="a1778">
      <style:paragraph-properties fo:line-height="100%" fo:text-align="left" style:tab-stop-distance="1in" fo:margin-left="0.31248in" fo:margin-right="0in" fo:text-indent="-0.31248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12">
      <style:graphic-properties fo:wrap-option="wrap" fo:padding-top="0.04164in" fo:padding-bottom="0.04164in" fo:padding-left="0.08331in" fo:padding-right="0.0833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19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82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13" style:parent-style-name="Graphics">
      <style:graphic-properties draw:fill="none" fo:clip="rect(0in, 0in, 0in, 0in)" draw:stroke="none" draw:image-opacity="100%" style:mirror="horizontal"/>
    </style:style>
    <style:style style:family="text" style:name="a19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821">
      <style:graphic-properties fo:wrap-option="wrap" fo:padding-top="0.04998in" fo:padding-bottom="0.04998in" fo:padding-left="0.09998in" fo:padding-right="0.09998in" draw:textarea-vertical-align="middle" draw:textarea-horizontal-align="center" draw:fill="solid" draw:fill-color="#ffffff" draw:opacity="100%" draw:stroke="solid" svg:stroke-width="0.01389in" svg:stroke-color="#f5ede1" svg:stroke-opacity="100%" draw:stroke-linejoin="miter" svg:stroke-linecap="butt" draw:auto-grow-width="false" draw:auto-grow-height="false" style:protect="position size"/>
      <style:paragraph-properties style:font-independent-line-spacing="true" style:writing-mode="lr-tb"/>
    </style:style>
    <style:style style:family="text" style:name="a61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20833in" style:font-size-asian="0.20833in" style:font-size-complex="0.208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89">
      <style:paragraph-properties fo:line-height="16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22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20833in" style:font-size-asian="0.20833in" style:font-size-complex="0.20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1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23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20833in" style:font-size-asian="0.20833in" style:font-size-complex="0.208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16">
      <style:graphic-properties fo:wrap-option="wrap" fo:padding-top="0.04164in" fo:padding-bottom="0.04164in" fo:padding-left="0.08331in" fo:padding-right="0.08331in" draw:textarea-vertical-align="middle" draw:textarea-horizontal-align="center" draw:fill="solid" draw:fill-color="#fbe4d4" draw:opacity="100%" draw:stroke="solid" svg:stroke-width="0.01389in" svg:stroke-color="#c00000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paragraph" style:name="a82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17" style:parent-style-name="Graphics">
      <style:graphic-properties draw:fill="none" fo:clip="rect(0.12439in, 0in, 0in, 0in)" draw:stroke="solid" svg:stroke-width="0.01042in" svg:stroke-color="#4472c4" svg:stroke-opacity="100%" draw:stroke-linejoin="round" svg:stroke-linecap="butt" draw:image-opacity="100%" style:protect="position size"/>
    </style:style>
    <style:style style:family="graphic" style:name="a825">
      <style:graphic-properties fo:wrap-option="wrap" fo:padding-top="0.04998in" fo:padding-bottom="0.04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618" style:parent-style-name="Graphics">
      <style:graphic-properties draw:fill="none" fo:clip="rect(0in, 0in, 0.0183in, 0in)" draw:stroke="none" draw:image-opacity="100%"/>
    </style:style>
    <style:style style:family="text" style:name="a826">
      <style:text-properties fo:font-variant="normal" fo:text-transform="none" fo:color="#00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619" style:parent-style-name="Graphics">
      <style:graphic-properties draw:fill="none" fo:clip="rect(0.10716in, 0.07069in, 0.10504in, 0.07342in)" draw:stroke="none" draw:image-opacity="100%" style:protect="position size"/>
    </style:style>
    <style:style style:family="text" style:name="a827">
      <style:text-properties fo:font-variant="normal" fo:text-transform="none" fo:color="#00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in" style:font-size-asian="0.5in" style:font-size-complex="0.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28">
      <style:text-properties fo:font-variant="normal" fo:text-transform="none" fo:color="#00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29">
      <style:text-properties fo:font-variant="normal" fo:text-transform="none" fo:color="#00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15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51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115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0833in" style:font-size-asian="0.10833in" style:font-size-complex="0.108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60" style:parent-style-name="Graphics">
      <style:graphic-properties draw:fill="none" fo:clip="rect(0.49015in, 0.41646in, 0.45508in, 0.32821in)" draw:stroke="none" draw:image-opacity="100%"/>
    </style:style>
    <style:style style:family="paragraph" style:name="a115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61" style:parent-style-name="Graphics">
      <style:graphic-properties draw:fill="solid" draw:fill-color="#ffffff" draw:opacity="100%" fo:clip="rect(0.15002in, 0.24413in, 0.12976in, 0.18219in)" draw:stroke="none" draw:image-opacity="100%"/>
    </style:style>
    <style:style style:family="graphic" style:name="a1154">
      <style:graphic-properties fo:wrap-option="wrap" fo:padding-top="0.04998in" fo:padding-bottom="0.04998in" fo:padding-left="0.09998in" fo:padding-right="0.09998in" draw:textarea-vertical-align="middle" draw:textarea-horizontal-align="center" draw:fill="none" draw:stroke="solid" svg:stroke-width="0.02083in" svg:stroke-color="#ff0000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graphic" style:name="a1570" style:parent-style-name="Graphics">
      <style:graphic-properties draw:fill="none" fo:clip="rect(0in, 0in, 0in, 0in)" draw:stroke="none" draw:image-opacity="100%" style:mirror="horizontal"/>
    </style:style>
    <style:style style:family="text" style:name="a136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15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0833in" style:font-size-asian="0.10833in" style:font-size-complex="0.108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71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20833in" style:font-size-asian="0.20833in" style:font-size-complex="0.20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6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7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572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20833in" style:font-size-asian="0.20833in" style:font-size-complex="0.208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6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15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57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6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1157">
      <style:graphic-properties fo:wrap-option="wrap" fo:padding-top="0.04998in" fo:padding-bottom="0.04998in" fo:padding-left="0.09998in" fo:padding-right="0.09998in" draw:textarea-vertical-align="middle" draw:textarea-horizontal-align="center" draw:fill="none" draw:stroke="solid" svg:stroke-width="0.02083in" svg:stroke-color="#ff0000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paragraph" style:name="a1782">
      <style:paragraph-properties fo:line-height="100%" fo:text-align="left" style:tab-stop-distance="1in" fo:margin-left="0.31248in" fo:margin-right="0in" fo:text-indent="-0.31248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574">
      <style:graphic-properties fo:wrap-option="wrap" fo:padding-top="0.04998in" fo:padding-bottom="0.04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36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9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15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0833in" style:font-size-asian="0.10833in" style:font-size-complex="0.108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5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75">
      <style:text-properties fo:font-variant="normal" fo:text-transform="none" fo:color="#00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36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9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1111in" style:font-size-asian="0.11111in" style:font-size-complex="0.11111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576">
      <style:text-properties fo:font-variant="normal" fo:text-transform="none" fo:color="#00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in" style:font-size-asian="0.5in" style:font-size-complex="0.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368">
      <style:text-properties fo:font-variant="normal" fo:text-transform="none" fo:color="#ffd966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992">
      <style:paragraph-properties fo:line-height="16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577">
      <style:text-properties fo:font-variant="normal" fo:text-transform="none" fo:color="#00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36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1993">
      <style:graphic-properties fo:wrap-option="wrap" fo:padding-top="0.09998in" fo:padding-bottom="0.09998in" fo:padding-left="0.09998in" fo:padding-right="0.09998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paragraph" style:name="a1786">
      <style:paragraph-properties fo:line-height="100%" fo:text-align="left" style:tab-stop-distance="1in" fo:margin-left="0.31248in" fo:margin-right="0in" fo:text-indent="-0.31248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78">
      <style:text-properties fo:font-variant="normal" fo:text-transform="none" fo:color="#00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resentation" style:name="a1994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20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20833in" style:font-size-asian="0.20833in" style:font-size-complex="0.20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79">
      <style:text-properties fo:font-variant="normal" fo:text-transform="none" fo:color="#00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resentation" style:name="a1995">
      <style:graphic-properties draw:fill="none" draw:stroke="solid" svg:stroke-width="0.01389in" svg:stroke-color="#000000" svg:stroke-opacity="100%" draw:stroke-linejoin="round" svg:stroke-linecap="butt"/>
    </style:style>
    <style:style style:family="text" style:name="a621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20833in" style:font-size-asian="0.20833in" style:font-size-complex="0.208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996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text" style:name="a17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62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997">
      <style:drawing-page-properties draw:fill="solid" draw:fill-color="#f5ede1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830">
      <style:text-properties fo:font-variant="normal" fo:text-transform="none" fo:color="#00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789">
      <style:paragraph-properties fo:line-height="100%" fo:text-align="left" style:tab-stop-distance="1in" fo:margin-left="0.31248in" fo:margin-right="0in" fo:text-indent="-0.31248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23">
      <style:graphic-properties fo:wrap-option="wrap" fo:padding-top="0.04998in" fo:padding-bottom="0.04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99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2986in" style:font-size-asian="0.12986in" style:font-size-complex="0.12986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31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9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32">
      <style:graphic-properties fo:wrap-option="wrap" fo:padding-top="0.04998in" fo:padding-bottom="0.04998in" fo:padding-left="0.09998in" fo:padding-right="0.09998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2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3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0833in" style:font-size-asian="0.10833in" style:font-size-complex="0.108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26">
      <style:graphic-properties fo:wrap-option="wrap" fo:padding-top="0.09998in" fo:padding-bottom="0.09998in" fo:padding-left="0.09998in" fo:padding-right="0.09998in" draw:textarea-vertical-align="middle" draw:textarea-horizontal-align="center" draw:fill="none" draw:stroke="solid" svg:stroke-width="0.04167in" svg:stroke-color="#ff0000" svg:stroke-opacity="100%" draw:stroke-linejoin="round" svg:stroke-linecap="butt" draw:auto-grow-width="false" draw:auto-grow-height="false" style:protect="position size"/>
      <style:paragraph-properties style:font-independent-line-spacing="true" style:writing-mode="lr-tb"/>
    </style:style>
    <style:style style:family="paragraph" style:name="a83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27">
      <style:text-properties fo:font-variant="normal" fo:text-transform="none" fo:color="#01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in" style:font-size-asian="0.5in" style:font-size-complex="0.5in" fo:letter-spacing="0in" style:language-asian="zh" style:country-asian="TW" fo:font-style="normal" style:font-style-asian="normal" style:font-style-complex="normal" style:text-underline-type="single" style:text-underline-style="solid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835">
      <style:graphic-properties fo:wrap-option="wrap" fo:padding-top="0.04998in" fo:padding-bottom="0.04998in" fo:padding-left="0.09998in" fo:padding-right="0.09998in" draw:textarea-vertical-align="middle" draw:textarea-horizontal-align="center" draw:fill="none" draw:stroke="solid" svg:stroke-width="0.04167in" svg:stroke-color="#ff0000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ext" style:name="a628">
      <style:text-properties fo:font-variant="normal" fo:text-transform="none" fo:color="#01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62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37">
      <style:graphic-properties draw:fill="none" draw:stroke="solid" svg:stroke-width="0.04167in" svg:stroke-color="#ed7d31" draw:marker-end="a836" svg:stroke-opacity="100%" draw:stroke-linejoin="miter" svg:stroke-linecap="butt"/>
    </style:style>
    <style:style style:family="graphic" style:name="a838" style:parent-style-name="Graphics">
      <style:graphic-properties draw:fill="none" fo:clip="rect(0in, 0in, 0in, 0in)" draw:stroke="none" draw:image-opacity="100%"/>
    </style:style>
    <style:style style:family="text" style:name="a839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1160">
      <style:graphic-properties fo:wrap-option="wrap" fo:padding-top="0.04998in" fo:padding-bottom="0.04998in" fo:padding-left="0.09998in" fo:padding-right="0.09998in" draw:textarea-vertical-align="middle" draw:textarea-horizontal-align="center" draw:fill="none" draw:stroke="solid" svg:stroke-width="0.02083in" svg:stroke-color="#ff0000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ext" style:name="a1161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Calibri" style:font-family-generic="swiss" style:font-family-generic-asian="swiss" style:font-pitch="variable" style:font-pitch-asian="variable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162">
      <style:text-properties fo:font-variant="normal" fo:text-transform="none" fo:color="#cc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 fo:background-color="#fff315"/>
    </style:style>
    <style:style style:family="text" style:name="a137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163">
      <style:text-properties fo:font-variant="normal" fo:text-transform="none" fo:color="#cc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27778in" style:font-size-asian="0.27778in" style:font-size-complex="0.27778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 fo:background-color="#fff315"/>
    </style:style>
    <style:style style:family="text" style:name="a137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164">
      <style:paragraph-properties fo:line-height="85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80">
      <style:text-properties fo:font-variant="normal" fo:text-transform="none" fo:color="#01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5556in" style:font-size-asian="0.55556in" style:font-size-complex="0.55556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372">
      <style:text-properties fo:font-variant="normal" fo:text-transform="none" fo:color="#2ffb25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165">
      <style:text-properties fo:font-variant="normal" fo:text-transform="none" fo:color="#cc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 fo:background-color="#fff315"/>
    </style:style>
    <style:style style:family="paragraph" style:name="a1581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7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166">
      <style:text-properties fo:font-variant="normal" fo:text-transform="none" fo:color="#cc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27778in" style:font-size-asian="0.27778in" style:font-size-complex="0.27778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 fo:background-color="#fff315"/>
    </style:style>
    <style:style style:family="graphic" style:name="a1582">
      <style:graphic-properties fo:wrap-option="wrap" fo:padding-top="0.04998in" fo:padding-bottom="0.04998in" fo:padding-left="0.09998in" fo:padding-right="0.09998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37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1791">
      <style:graphic-properties fo:wrap-option="wrap" fo:padding-top="0.04998in" fo:padding-bottom="0.04998in" fo:padding-left="0.09998in" fo:padding-right="0.09998in" draw:textarea-vertical-align="top" draw:textarea-horizontal-align="left" draw:fill="solid" draw:fill-color="#e7e6e6" draw:opacity="100%" draw:stroke="none" draw:auto-grow-width="false" draw:auto-grow-height="true"/>
      <style:paragraph-properties style:font-independent-line-spacing="true" style:writing-mode="lr-tb"/>
    </style:style>
    <style:style style:family="text" style:name="a15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7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167">
      <style:paragraph-properties fo:line-height="85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92">
      <style:text-properties fo:font-variant="normal" fo:text-transform="none" fo:color="#ee4c3c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37042in" style:font-size-asian="0.37042in" style:font-size-complex="0.37042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58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7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33333in" style:font-size-asian="0.33333in" style:font-size-complex="0.33333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1168">
      <style:graphic-properties fo:wrap-option="wrap" fo:padding-top="0.04998in" fo:padding-bottom="0.04998in" fo:padding-left="0.09998in" fo:padding-right="0.09998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7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585">
      <style:graphic-properties fo:wrap-option="wrap" fo:padding-top="0.09998in" fo:padding-bottom="0.09998in" fo:padding-left="0.09998in" fo:padding-right="0.09998in" draw:textarea-vertical-align="middle" draw:textarea-horizontal-align="center" draw:fill="solid" draw:fill-color="#ffffff" draw:opacity="100%" draw:stroke="solid" svg:stroke-width="0.03125in" svg:stroke-color="#a5a5a5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paragraph" style:name="a137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69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Calibri" style:font-family-generic="swiss" style:font-family-generic-asian="swiss" style:font-pitch="variable" style:font-pitch-asian="variable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9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34722in" style:font-size-asian="0.34722in" style:font-size-complex="0.34722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1378">
      <style:graphic-properties fo:wrap-option="wrap" fo:padding-top="0.04998in" fo:padding-bottom="0.04998in" fo:padding-left="0.09998in" fo:padding-right="0.09998in" draw:textarea-vertical-align="middle" draw:textarea-horizontal-align="left" draw:fill="solid" draw:fill-color="#548235" draw:opacity="100%" draw:stroke="none" draw:auto-grow-width="false" draw:auto-grow-height="false"/>
      <style:paragraph-properties style:font-independent-line-spacing="true" style:writing-mode="lr-tb"/>
    </style:style>
    <style:style style:family="graphic" style:name="a1795">
      <style:graphic-properties fo:wrap-option="wrap" fo:padding-top="0.04998in" fo:padding-bottom="0.04998in" fo:padding-left="0.09998in" fo:padding-right="0.09998in" draw:textarea-vertical-align="middle" draw:textarea-horizontal-align="center" draw:fill="solid" draw:fill-color="#ffce3a" draw:opacity="100%" draw:stroke="none" draw:auto-grow-width="false" draw:auto-grow-height="false"/>
      <style:paragraph-properties style:font-independent-line-spacing="true" style:writing-mode="lr-tb"/>
    </style:style>
    <style:style style:family="text" style:name="a15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34722in" style:font-size-asian="0.34722in" style:font-size-complex="0.34722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37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0833in" style:font-size-asian="0.10833in" style:font-size-complex="0.108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0833in" style:font-size-asian="0.20833in" style:font-size-complex="0.208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588">
      <style:paragraph-properties fo:line-height="15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30">
      <style:graphic-properties fo:wrap-option="wrap" fo:padding-top="0.04998in" fo:padding-bottom="0.04998in" fo:padding-left="0.09998in" fo:padding-right="0.09998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5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34722in" style:font-size-asian="0.34722in" style:font-size-complex="0.34722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7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0833in" style:font-size-asian="0.20833in" style:font-size-complex="0.20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631">
      <style:text-properties fo:font-variant="normal" fo:text-transform="none" fo:color="#cc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98">
      <style:paragraph-properties fo:line-height="100%" fo:text-align="left" style:tab-stop-distance="1in" fo:margin-left="0.3125in" fo:margin-right="0in" fo:text-indent="-0.31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32">
      <style:paragraph-properties fo:line-height="15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4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33">
      <style:text-properties fo:font-variant="normal" fo:text-transform="none" fo:color="#cc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841">
      <style:graphic-properties fo:wrap-option="wrap" fo:padding-top="0.05in" fo:padding-bottom="0.05in" fo:padding-left="0.1in" fo:padding-right="0.1in" draw:textarea-vertical-align="middle" draw:textarea-horizontal-align="center" draw:fill="solid" draw:fill-color="#ffff00" draw:opacity="100%" draw:stroke="solid" svg:stroke-width="0.02778in" svg:stroke-color="#ffc000" svg:stroke-opacity="100%" svg:stroke-linecap="butt" draw:auto-grow-width="false" draw:auto-grow-height="false"/>
      <style:paragraph-properties style:font-independent-line-spacing="true" style:writing-mode="lr-tb"/>
    </style:style>
    <style:style style:family="text" style:name="a634">
      <style:text-properties fo:font-variant="normal" fo:text-transform="none" fo:color="#cc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42" style:parent-style-name="Graphics">
      <style:graphic-properties draw:fill="none" fo:clip="rect(0.13308in, 0.38631in, 0.19663in, 0.41381in)" draw:stroke="none"/>
    </style:style>
    <style:style style:family="paragraph" style:name="a635">
      <style:paragraph-properties fo:line-height="15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43" style:parent-style-name="Graphics">
      <style:graphic-properties draw:fill="none" fo:clip="rect(0.0729in, 0in, 0in, 0in)" draw:stroke="solid" svg:stroke-width="0.01042in" svg:stroke-color="#000000" svg:stroke-opacity="100%" draw:stroke-linejoin="round" svg:stroke-linecap="butt" draw:image-opacity="100%"/>
    </style:style>
    <style:style style:family="text" style:name="a636">
      <style:text-properties fo:font-variant="normal" fo:text-transform="none" fo:color="#cc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4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LiSong Pro" style:font-family-asian="LiSong Pro" style:font-family-complex="LiSong Pro" fo:font-size="0.35069in" style:font-size-asian="0.35069in" style:font-size-complex="0.3506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 fo:background-color="#548135"/>
    </style:style>
    <style:style style:family="text" style:name="a63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4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LiSong Pro" style:font-family-asian="LiSong Pro" style:font-family-complex="LiSong Pro" fo:font-size="0.35069in" style:font-size-asian="0.35069in" style:font-size-complex="0.3506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 fo:background-color="#548135"/>
    </style:style>
    <style:style style:family="paragraph" style:name="a638">
      <style:paragraph-properties fo:line-height="15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4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LiSong Pro" style:font-family-asian="LiSong Pro" style:font-family-complex="LiSong Pro" fo:font-size="0.35069in" style:font-size-asian="0.35069in" style:font-size-complex="0.35069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 fo:background-color="#548135"/>
    </style:style>
    <style:style style:family="graphic" style:name="a639">
      <style:graphic-properties fo:wrap-option="wrap" fo:padding-top="0.05in" fo:padding-bottom="0.05in" fo:padding-left="0.1in" fo:padding-right="0.1in" draw:textarea-vertical-align="middle" draw:textarea-horizontal-align="center" draw:fill="solid" draw:fill-color="#ffff00" draw:opacity="100%" draw:stroke="solid" svg:stroke-width="0.02778in" svg:stroke-color="#ffc000" svg:stroke-opacity="100%" svg:stroke-linecap="butt" draw:auto-grow-width="false" draw:auto-grow-height="false"/>
      <style:paragraph-properties style:font-independent-line-spacing="true" style:writing-mode="lr-tb"/>
    </style:style>
    <style:style style:family="paragraph" style:name="a84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48">
      <style:graphic-properties fo:wrap-option="wrap" fo:padding-top="0.04998in" fo:padding-bottom="0.04998in" fo:padding-left="0.09998in" fo:padding-right="0.09998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84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0833in" style:font-size-asian="0.10833in" style:font-size-complex="0.108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70">
      <style:text-properties fo:font-variant="normal" fo:text-transform="none" fo:color="#cc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 fo:background-color="#fff315"/>
    </style:style>
    <style:style style:family="text" style:name="a1171">
      <style:text-properties fo:font-variant="normal" fo:text-transform="none" fo:color="#cc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27778in" style:font-size-asian="0.27778in" style:font-size-complex="0.27778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 fo:background-color="#fff315"/>
    </style:style>
    <style:style style:family="paragraph" style:name="a1172">
      <style:paragraph-properties fo:line-height="85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8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73">
      <style:graphic-properties fo:wrap-option="wrap" fo:padding-top="0.04998in" fo:padding-bottom="0.04998in" fo:padding-left="0.09998in" fo:padding-right="0.09998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graphic" style:name="a1381">
      <style:graphic-properties fo:wrap-option="wrap" fo:padding-top="0.04998in" fo:padding-bottom="0.04998in" fo:padding-left="0.09998in" fo:padding-right="0.09998in" draw:textarea-vertical-align="middle" draw:textarea-horizontal-align="center" draw:fill="none" draw:stroke="solid" svg:stroke-width="0.04167in" svg:stroke-color="#c00000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ext" style:name="a117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0833in" style:font-size-asian="0.10833in" style:font-size-complex="0.108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34722in" style:font-size-asian="0.34722in" style:font-size-complex="0.34722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38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0833in" style:font-size-asian="0.10833in" style:font-size-complex="0.108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7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91">
      <style:paragraph-properties fo:line-height="15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8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76">
      <style:graphic-properties fo:wrap-option="wrap" fo:padding-top="0.04998in" fo:padding-bottom="0.04998in" fo:padding-left="0.09998in" fo:padding-right="0.09998in" draw:textarea-vertical-align="middle" draw:textarea-horizontal-align="center" draw:fill="none" draw:stroke="solid" svg:stroke-width="0.04167in" svg:stroke-color="#ff0000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ext" style:name="a15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34722in" style:font-size-asian="0.34722in" style:font-size-complex="0.34722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1384">
      <style:graphic-properties fo:wrap-option="wrap" fo:padding-top="0.04998in" fo:padding-bottom="0.04998in" fo:padding-left="0.09998in" fo:padding-right="0.09998in" draw:textarea-vertical-align="middle" draw:textarea-horizontal-align="center" draw:fill="none" draw:stroke="solid" svg:stroke-width="0.04167in" svg:stroke-color="#c00000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ext" style:name="a117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0833in" style:font-size-asian="0.10833in" style:font-size-complex="0.108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34722in" style:font-size-asian="0.34722in" style:font-size-complex="0.347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7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94">
      <style:paragraph-properties fo:line-height="15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86">
      <style:graphic-properties draw:fill="none" draw:stroke="solid" svg:stroke-width="0.04167in" svg:stroke-color="#ed7d31" draw:marker-end="a1385" svg:stroke-opacity="100%" draw:stroke-linejoin="miter" svg:stroke-linecap="butt"/>
    </style:style>
    <style:style style:family="graphic" style:name="a1179">
      <style:graphic-properties fo:wrap-option="wrap" fo:padding-top="0.04998in" fo:padding-bottom="0.04998in" fo:padding-left="0.09998in" fo:padding-right="0.09998in" draw:textarea-vertical-align="middle" draw:textarea-horizontal-align="center" draw:fill="none" draw:stroke="solid" svg:stroke-width="0.04167in" svg:stroke-color="#ff0000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graphic" style:name="a1595">
      <style:graphic-properties fo:wrap-option="wrap" fo:padding-top="0.09998in" fo:padding-bottom="0.09998in" fo:padding-left="0.09998in" fo:padding-right="0.09998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graphic" style:name="a1388">
      <style:graphic-properties draw:fill="none" draw:stroke="solid" svg:stroke-width="0.04167in" svg:stroke-color="#ed7d31" draw:marker-end="a1387" svg:stroke-opacity="100%" draw:stroke-linejoin="miter" svg:stroke-linecap="butt"/>
    </style:style>
    <style:style style:family="text" style:name="a15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Calibri" style:font-family-generic="swiss" style:font-family-generic-asian="swiss" style:font-pitch="variable" style:font-pitch-asian="variable" fo:font-size="0.12986in" style:font-size-asian="0.12986in" style:font-size-complex="0.12986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89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59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598">
      <style:graphic-properties fo:wrap-option="wrap" fo:padding-top="0.04998in" fo:padding-bottom="0.04998in" fo:padding-left="0.09998in" fo:padding-right="0.09998in" draw:textarea-vertical-align="top" draw:textarea-horizontal-align="left" draw:fill="solid" draw:fill-color="#9933ff" draw:opacity="100%" draw:stroke="none" draw:auto-grow-width="false" draw:auto-grow-height="false"/>
      <style:paragraph-properties style:font-independent-line-spacing="true" style:writing-mode="lr-tb"/>
    </style:style>
    <style:style style:family="text" style:name="a640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59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in" style:font-size-asian="0.5in" style:font-size-complex="0.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64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42">
      <style:graphic-properties fo:wrap-option="wrap" fo:padding-top="0.05in" fo:padding-bottom="0.05in" fo:padding-left="0.1in" fo:padding-right="0.1in" draw:textarea-vertical-align="middle" draw:textarea-horizontal-align="center" draw:fill="solid" draw:fill-color="#ffff00" draw:opacity="100%" draw:stroke="solid" svg:stroke-width="0.02778in" svg:stroke-color="#ffc000" svg:stroke-opacity="100%" svg:stroke-linecap="butt" draw:auto-grow-width="false" draw:auto-grow-height="false"/>
      <style:paragraph-properties style:font-independent-line-spacing="true" style:writing-mode="lr-tb"/>
    </style:style>
    <style:style style:family="paragraph" style:name="a85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43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851">
      <style:graphic-properties fo:wrap-option="wrap" fo:padding-top="0.04998in" fo:padding-bottom="0.04998in" fo:padding-left="0.09998in" fo:padding-right="0.09998in" draw:textarea-vertical-align="middle" draw:textarea-horizontal-align="center" draw:fill="none" draw:stroke="solid" svg:stroke-width="0.04167in" svg:stroke-color="#ff0000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presentation" style:name="a644">
      <style:graphic-properties draw:fill="none" draw:stroke="solid" svg:stroke-width="0.01389in" svg:stroke-color="#000000" svg:stroke-opacity="100%" draw:stroke-linejoin="round" svg:stroke-linecap="butt"/>
    </style:style>
    <style:style style:family="graphic" style:name="a852" style:parent-style-name="Graphics">
      <style:graphic-properties draw:fill="none" draw:stroke="none"/>
    </style:style>
    <style:style style:family="drawing-page" style:name="a645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graphic" style:name="a853" style:parent-style-name="Graphics">
      <style:graphic-properties draw:fill="none" fo:clip="rect(0.11126in, 0in, 0in, 0in)" draw:stroke="none"/>
    </style:style>
    <style:style style:family="drawing-page" style:name="a646">
      <style:drawing-page-properties draw:fill="solid" draw:fill-color="#f5ede1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854" style:parent-style-name="Graphics">
      <style:graphic-properties draw:fill="none" fo:clip="rect(0.10166in, 0in, 0in, 0in)" draw:stroke="none"/>
    </style:style>
    <style:style style:family="text" style:name="a647">
      <style:text-properties fo:font-variant="normal" fo:text-transform="none" fo:color="#00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resentation" style:name="a855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48">
      <style:text-properties fo:font-variant="normal" fo:text-transform="none" fo:color="#00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in" style:font-size-asian="0.5in" style:font-size-complex="0.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resentation" style:name="a856">
      <style:graphic-properties draw:fill="none" draw:stroke="solid" svg:stroke-width="0.01389in" svg:stroke-color="#000000" svg:stroke-opacity="100%" draw:stroke-linejoin="round" svg:stroke-linecap="butt"/>
    </style:style>
    <style:style style:family="text" style:name="a649">
      <style:text-properties fo:font-variant="normal" fo:text-transform="none" fo:color="#00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drawing-page" style:name="a857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drawing-page" style:name="a858">
      <style:drawing-page-properties draw:fill="solid" draw:fill-color="#f5ede1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85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2986in" style:font-size-asian="0.12986in" style:font-size-complex="0.12986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8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Calibri" style:font-family-generic="swiss" style:font-family-generic-asian="swiss" style:font-pitch="variable" style:font-pitch-asian="variable" fo:font-size="0.12986in" style:font-size-asian="0.12986in" style:font-size-complex="0.12986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8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82">
      <style:graphic-properties fo:wrap-option="wrap" fo:padding-top="0.04998in" fo:padding-bottom="0.04998in" fo:padding-left="0.09998in" fo:padding-right="0.09998in" draw:textarea-vertical-align="middle" draw:textarea-horizontal-align="center" draw:fill="solid" draw:fill-color="#ffffff" draw:opacity="100%" draw:stroke="solid" svg:stroke-width="0.01389in" svg:stroke-color="#f5ede1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presentation" style:name="a1390">
      <style:graphic-properties draw:fill="none" draw:stroke="solid" svg:stroke-width="0.01389in" svg:stroke-color="#000000" svg:stroke-opacity="100%" draw:stroke-linejoin="round" svg:stroke-linecap="butt"/>
    </style:style>
    <style:style style:family="text" style:name="a118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Calibri" style:font-family-generic="swiss" style:font-family-generic-asian="swiss" style:font-pitch="variable" style:font-pitch-asian="variable" fo:font-size="0.10833in" style:font-size-asian="0.10833in" style:font-size-complex="0.108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391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paragraph" style:name="a118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392">
      <style:drawing-page-properties draw:fill="solid" draw:fill-color="#f5ede1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1185">
      <style:graphic-properties fo:wrap-option="wrap" fo:padding-top="0.04998in" fo:padding-bottom="0.04998in" fo:padding-left="0.09998in" fo:padding-right="0.09998in" draw:textarea-vertical-align="middle" draw:textarea-horizontal-align="center" draw:fill="none" draw:stroke="solid" svg:stroke-width="0.02083in" svg:stroke-color="#ff0000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ext" style:name="a1393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83333in" style:font-size-asian="0.83333in" style:font-size-complex="0.8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18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Calibri" style:font-family-generic="swiss" style:font-family-generic-asian="swiss" style:font-pitch="variable" style:font-pitch-asian="variable" fo:font-size="0.10833in" style:font-size-asian="0.10833in" style:font-size-complex="0.108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8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9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88">
      <style:graphic-properties fo:wrap-option="wrap" fo:padding-top="0.04998in" fo:padding-bottom="0.04998in" fo:padding-left="0.09998in" fo:padding-right="0.09998in" draw:textarea-vertical-align="middle" draw:textarea-horizontal-align="center" draw:fill="solid" draw:fill-color="#fff2cc" draw:opacity="100%" draw:stroke="solid" svg:stroke-width="0.01389in" svg:stroke-color="#ededed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graphic" style:name="a1396">
      <style:graphic-properties fo:wrap-option="wrap" fo:padding-top="0.04998in" fo:padding-bottom="0.04998in" fo:padding-left="0.09998in" fo:padding-right="0.09998in" draw:textarea-vertical-align="top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graphic" style:name="a1189" style:parent-style-name="Graphics">
      <style:graphic-properties draw:fill="none" fo:clip="rect(0in, 0.10567in, 0in, 0in)" draw:stroke="none" draw:image-opacity="100%"/>
    </style:style>
    <style:style style:family="graphic" style:name="a1397">
      <style:graphic-properties draw:fill="none" draw:stroke="solid" svg:stroke-width="0.03125in" svg:stroke-color="#202124" svg:stroke-opacity="100%" draw:stroke-linejoin="round" svg:stroke-linecap="butt"/>
    </style:style>
    <style:style style:family="text" style:name="a13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2986in" style:font-size-asian="0.12986in" style:font-size-complex="0.12986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9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441">
      <style:drawing-page-properties draw:fill="solid" draw:fill-color="#f6ede1" draw:opacity="100%" presentation:visibility="visible" draw:background-size="border" presentation:background-objects-visible="true" presentation:background-visible="false" presentation:display-header="false" presentation:display-footer="false" presentation:display-page-number="false" presentation:display-date-time="false"/>
    </style:style>
    <style:style style:family="text" style:name="a650">
      <style:text-properties fo:font-variant="normal" fo:text-transform="none" fo:color="#00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in" style:font-size-asian="0.5in" style:font-size-complex="0.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442">
      <style:graphic-properties draw:fill="none" draw:stroke="solid" svg:stroke-width="0.03125in" svg:stroke-color="#ffffff" svg:stroke-opacity="100%" draw:stroke-linejoin="round" svg:stroke-linecap="butt"/>
    </style:style>
    <style:style style:family="text" style:name="a651">
      <style:text-properties fo:font-variant="normal" fo:text-transform="none" fo:color="#01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443">
      <style:graphic-properties draw:fill="none" draw:stroke="solid" svg:stroke-width="0.03125in" svg:stroke-color="#ffffff" svg:stroke-opacity="100%" draw:stroke-linejoin="round" svg:stroke-linecap="butt"/>
    </style:style>
    <style:style style:family="paragraph" style:name="a652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44">
      <style:text-properties fo:font-variant="normal" fo:text-transform="none" fo:color="#73829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86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53">
      <style:graphic-properties fo:wrap-option="wrap" fo:padding-top="0.04998in" fo:padding-bottom="0.04998in" fo:padding-left="0.09998in" fo:padding-right="0.09998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445">
      <style:text-properties fo:font-variant="normal" fo:text-transform="none" fo:color="#73829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861">
      <style:graphic-properties fo:wrap-option="wrap" fo:padding-top="0.04998in" fo:padding-bottom="0.04998in" fo:padding-left="0.09998in" fo:padding-right="0.09998in" draw:textarea-vertical-align="middle" draw:textarea-horizontal-align="center" draw:fill="solid" draw:fill-color="#ffffff" draw:opacity="100%" draw:stroke="solid" svg:stroke-width="0.01389in" svg:stroke-color="#f5ede1" svg:stroke-opacity="100%" draw:stroke-linejoin="miter" svg:stroke-linecap="butt" draw:auto-grow-width="false" draw:auto-grow-height="false" style:protect="position size"/>
      <style:paragraph-properties style:font-independent-line-spacing="true" style:writing-mode="lr-tb"/>
    </style:style>
    <style:style style:family="text" style:name="a654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20833in" style:font-size-asian="0.20833in" style:font-size-complex="0.20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46">
      <style:text-properties fo:font-variant="normal" fo:text-transform="none" fo:color="#73829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62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20833in" style:font-size-asian="0.20833in" style:font-size-complex="0.20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55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20833in" style:font-size-asian="0.20833in" style:font-size-complex="0.208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47">
      <style:text-properties fo:font-variant="normal" fo:text-transform="none" fo:color="#73829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63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20833in" style:font-size-asian="0.20833in" style:font-size-complex="0.208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5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48">
      <style:text-properties fo:font-variant="normal" fo:text-transform="none" fo:color="#73829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6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57">
      <style:graphic-properties fo:wrap-option="wrap" fo:padding-top="0.04998in" fo:padding-bottom="0.04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49">
      <style:paragraph-properties fo:line-height="97.222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65">
      <style:graphic-properties fo:wrap-option="wrap" fo:padding-top="0.04998in" fo:padding-bottom="0.04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5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Calibri" style:font-family-generic="swiss" style:font-family-generic-asian="swiss" style:font-pitch="variable" style:font-pitch-asian="variable" fo:font-size="0.12986in" style:font-size-asian="0.12986in" style:font-size-complex="0.12986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5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67">
      <style:graphic-properties draw:fill="none" draw:stroke="solid" svg:stroke-width="0.04167in" svg:stroke-color="#ed7d31" draw:marker-end="a866" svg:stroke-opacity="100%" draw:stroke-linejoin="miter" svg:stroke-linecap="butt"/>
    </style:style>
    <style:style style:family="text" style:name="a86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0833in" style:font-size-asian="0.10833in" style:font-size-complex="0.108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6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9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Calibri" style:font-family-generic="swiss" style:font-family-generic-asian="swiss" style:font-pitch="variable" style:font-pitch-asian="variable" fo:font-size="0.10833in" style:font-size-asian="0.10833in" style:font-size-complex="0.108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9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92">
      <style:graphic-properties fo:wrap-option="wrap" fo:padding-top="0.04998in" fo:padding-bottom="0.04998in" fo:padding-left="0.09998in" fo:padding-right="0.09998in" draw:textarea-vertical-align="middle" draw:textarea-horizontal-align="center" draw:fill="none" draw:stroke="solid" svg:stroke-width="0.04167in" svg:stroke-color="#ff0000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ext" style:name="a119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Calibri" style:font-family-generic="swiss" style:font-family-generic-asian="swiss" style:font-pitch="variable" style:font-pitch-asian="variable" fo:font-size="0.10833in" style:font-size-asian="0.10833in" style:font-size-complex="0.108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9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95">
      <style:graphic-properties fo:wrap-option="wrap" fo:padding-top="0.04998in" fo:padding-bottom="0.04998in" fo:padding-left="0.09998in" fo:padding-right="0.09998in" draw:textarea-vertical-align="middle" draw:textarea-horizontal-align="center" draw:fill="none" draw:stroke="solid" svg:stroke-width="0.04167in" svg:stroke-color="#ff0000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graphic" style:name="a1196" style:parent-style-name="Graphics">
      <style:graphic-properties draw:fill="none" fo:clip="rect(0in, 0in, 0in, 0in)" draw:stroke="none" draw:image-opacity="100%"/>
    </style:style>
    <style:style style:family="graphic" style:name="a1197" style:parent-style-name="Graphics">
      <style:graphic-properties draw:fill="none" fo:clip="rect(0in, 0in, 0in, 0in)" draw:stroke="none" draw:image-opacity="100%"/>
    </style:style>
    <style:style style:family="text" style:name="a11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Calibri" style:font-family-generic="swiss" style:font-family-generic-asian="swiss" style:font-pitch="variable" style:font-pitch-asian="variable" fo:font-size="0.10833in" style:font-size-asian="0.10833in" style:font-size-complex="0.108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style:font-family-generic="swiss" style:font-family-generic-asian="swiss" style:font-pitch="variable" style:font-pitch-asian="variable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5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451">
      <style:text-properties fo:font-variant="normal" fo:text-transform="none" fo:color="#73829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single" style:text-underline-style="solid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660">
      <style:graphic-properties fo:wrap-option="wrap" fo:padding-top="0.04998in" fo:padding-bottom="0.04998in" fo:padding-left="0.09998in" fo:padding-right="0.09998in" draw:textarea-vertical-align="middle" draw:textarea-horizontal-align="center" draw:fill="solid" draw:fill-color="#ffffff" draw:opacity="100%" draw:stroke="solid" svg:stroke-width="0.01389in" svg:stroke-color="#f5ede1" svg:stroke-opacity="100%" draw:stroke-linejoin="miter" svg:stroke-linecap="butt" draw:auto-grow-width="false" draw:auto-grow-height="false" style:protect="position size"/>
      <style:paragraph-properties style:font-independent-line-spacing="true" style:writing-mode="lr-tb"/>
    </style:style>
    <style:style style:family="text" style:name="a452">
      <style:text-properties fo:font-variant="normal" fo:text-transform="none" fo:color="#73829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61">
      <style:graphic-properties style:protect="position size"/>
    </style:style>
    <style:style style:family="paragraph" style:name="a453">
      <style:paragraph-properties fo:line-height="97.222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6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20833in" style:font-size-asian="0.20833in" style:font-size-complex="0.20833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454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graphic" style:name="a870">
      <style:graphic-properties fo:wrap-option="wrap" fo:padding-top="0.04998in" fo:padding-bottom="0.04998in" fo:padding-left="0.09998in" fo:padding-right="0.09998in" draw:textarea-vertical-align="middle" draw:textarea-horizontal-align="center" draw:fill="none" draw:stroke="solid" svg:stroke-width="0.04167in" svg:stroke-color="#ff0000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paragraph" style:name="a66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55" style:parent-style-name="Graphics">
      <style:graphic-properties draw:fill="none" fo:clip="rect(0in, 0in, 0in, 0in)" draw:stroke="none" draw:image-opacity="100%"/>
    </style:style>
    <style:style style:family="graphic" style:name="a871" style:parent-style-name="Graphics">
      <style:graphic-properties draw:fill="none" fo:clip="rect(0in, 0in, 0in, 0in)" draw:stroke="none" draw:image-opacity="100%"/>
    </style:style>
    <style:style style:family="graphic" style:name="a664">
      <style:graphic-properties fo:wrap-option="wrap" fo:padding-top="0.04164in" fo:padding-bottom="0.04164in" fo:padding-left="0.08331in" fo:padding-right="0.08331in" draw:textarea-vertical-align="middle" draw:textarea-horizontal-align="center" draw:fill="none" draw:stroke="solid" svg:stroke-width="0.04167in" svg:stroke-color="#ff0000" svg:stroke-opacity="100%" draw:stroke-linejoin="miter" svg:stroke-linecap="butt" draw:auto-grow-width="false" draw:auto-grow-height="false" style:protect="position size"/>
      <style:paragraph-properties style:font-independent-line-spacing="true" style:writing-mode="lr-tb"/>
    </style:style>
    <style:style style:family="text" style:name="a4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2986in" style:font-size-asian="0.12986in" style:font-size-complex="0.12986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72">
      <style:text-properties fo:font-variant="normal" fo:text-transform="none" fo:color="#00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66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0833in" style:font-size-asian="0.10833in" style:font-size-complex="0.10833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45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73">
      <style:text-properties fo:font-variant="normal" fo:text-transform="none" fo:color="#00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in" style:font-size-asian="0.5in" style:font-size-complex="0.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66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58">
      <style:graphic-properties fo:wrap-option="wrap" fo:padding-top="0.04998in" fo:padding-bottom="0.04998in" fo:padding-left="0.09998in" fo:padding-right="0.09998in" draw:textarea-vertical-align="top" draw:textarea-horizontal-align="left" draw:fill="solid" draw:fill-color="#908e8e" draw:opacity="100%" draw:stroke="none" draw:auto-grow-width="false" draw:auto-grow-height="false"/>
      <style:paragraph-properties style:font-independent-line-spacing="true" style:writing-mode="lr-tb"/>
    </style:style>
    <style:style style:family="text" style:name="a874">
      <style:text-properties fo:font-variant="normal" fo:text-transform="none" fo:color="#00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45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97222in" style:font-size-asian="0.97222in" style:font-size-complex="0.97222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75">
      <style:text-properties fo:font-variant="normal" fo:text-transform="none" fo:color="#00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667">
      <style:graphic-properties fo:wrap-option="wrap" fo:padding-top="0.04998in" fo:padding-bottom="0.04998in" fo:padding-left="0.09998in" fo:padding-right="0.09998in" draw:textarea-vertical-align="middle" draw:textarea-horizontal-align="center" draw:fill="solid" draw:fill-color="#ffffff" draw:opacity="100%" draw:stroke="solid" svg:stroke-width="0.01389in" svg:stroke-color="#ffffff" svg:stroke-opacity="100%" draw:stroke-linejoin="miter" svg:stroke-linecap="butt" draw:auto-grow-width="false" draw:auto-grow-height="false" style:protect="position size"/>
      <style:paragraph-properties style:font-independent-line-spacing="true" style:writing-mode="lr-tb"/>
    </style:style>
    <style:style style:family="graphic" style:name="a668" style:parent-style-name="Graphics">
      <style:graphic-properties draw:fill="none" fo:clip="rect(0in, 0in, 0in, 0in)" draw:stroke="none" draw:image-opacity="100%" style:protect="position size"/>
    </style:style>
    <style:style style:family="text" style:name="a876">
      <style:text-properties fo:font-variant="normal" fo:text-transform="none" fo:color="#00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669" style:parent-style-name="Graphics">
      <style:graphic-properties draw:fill="none" fo:clip="rect(0in, 0.04636in, 0in, 0.10538in)" draw:stroke="none" draw:image-opacity="100%" style:protect="position size"/>
    </style:style>
    <style:style style:family="paragraph" style:name="a877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78">
      <style:graphic-properties fo:wrap-option="wrap" fo:padding-top="0.04998in" fo:padding-bottom="0.04998in" fo:padding-left="0.09998in" fo:padding-right="0.09998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graphic" style:name="a879" style:parent-style-name="Graphics">
      <style:graphic-properties draw:fill="none" fo:clip="rect(0in, 0in, 0in, 0in)" draw:stroke="solid" svg:stroke-width="0.01042in" svg:stroke-color="#000000" svg:stroke-opacity="100%" draw:stroke-linejoin="round" svg:stroke-linecap="butt" draw:image-opacity="100%"/>
    </style:style>
    <style:style style:family="text" style:name="a4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61">
      <style:paragraph-properties fo:line-height="92.375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62">
      <style:graphic-properties fo:wrap-option="wrap" fo:padding-top="0.04998in" fo:padding-bottom="0.04998in" fo:padding-left="0.09998in" fo:padding-right="0.09998in" draw:textarea-vertical-align="top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graphic" style:name="a670" style:parent-style-name="Graphics">
      <style:graphic-properties draw:fill="none" draw:stroke="none" style:protect="position size"/>
    </style:style>
    <style:style style:family="graphic" style:name="a463" style:parent-style-name="Graphics">
      <style:graphic-properties draw:fill="none" fo:clip="rect(0in, 0in, 0in, 0in)" draw:stroke="none" draw:image-opacity="100%"/>
    </style:style>
    <style:style style:family="graphic" style:name="a671" style:parent-style-name="Graphics">
      <style:graphic-properties draw:fill="none" draw:stroke="none" style:protect="position size"/>
    </style:style>
    <style:style style:family="text" style:name="a4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2986in" style:font-size-asian="0.12986in" style:font-size-complex="0.12986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80" style:parent-style-name="Graphics">
      <style:graphic-properties draw:fill="none" fo:clip="rect(0in, 0in, 0in, 0in)" draw:stroke="none" draw:image-opacity="100%"/>
    </style:style>
    <style:style style:family="graphic" style:name="a672">
      <style:graphic-properties style:protect="position size"/>
    </style:style>
    <style:style style:family="paragraph" style:name="a46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8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0833in" style:font-size-asian="0.10833in" style:font-size-complex="0.108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73" style:parent-style-name="Graphics">
      <style:graphic-properties draw:fill="none" fo:clip="rect(0.07114in, 0in, 0.06697in, 0in)" draw:stroke="none" style:protect="position size"/>
    </style:style>
    <style:style style:family="graphic" style:name="a674" style:parent-style-name="Graphics">
      <style:graphic-properties draw:fill="none" fo:clip="rect(0.0771in, 0.05627in, 0.08782in, 0.03719in)" draw:stroke="none" style:protect="position size"/>
    </style:style>
    <style:style style:family="paragraph" style:name="a88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67">
      <style:graphic-properties fo:wrap-option="wrap" fo:padding-top="0.04998in" fo:padding-bottom="0.04998in" fo:padding-left="0.09998in" fo:padding-right="0.09998in" draw:textarea-vertical-align="top" draw:textarea-horizontal-align="left" draw:fill="bitmap" draw:fill-image-name="a466" style:repeat="stretch" draw:opacity="100%" draw:stroke="none" draw:shadow="visible" draw:shadow-offset-x="0in" draw:shadow-offset-y="0.04167in" draw:shadow-color="#000000" draw:shadow-opacity="40%" draw:auto-grow-width="false" draw:auto-grow-height="false"/>
      <style:paragraph-properties style:font-independent-line-spacing="true" style:writing-mode="lr-tb"/>
    </style:style>
    <style:style style:family="graphic" style:name="a883">
      <style:graphic-properties fo:wrap-option="wrap" fo:padding-top="0.04998in" fo:padding-bottom="0.04998in" fo:padding-left="0.09998in" fo:padding-right="0.09998in" draw:textarea-vertical-align="middle" draw:textarea-horizontal-align="center" draw:fill="none" draw:stroke="solid" svg:stroke-width="0.04167in" svg:stroke-color="#ff0000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graphic" style:name="a675" style:parent-style-name="Graphics">
      <style:graphic-properties draw:fill="none" fo:clip="rect(0in, 0in, 0in, 0in)" draw:stroke="none" draw:image-opacity="100%" style:protect="position size"/>
    </style:style>
    <style:style style:family="presentation" style:name="a468">
      <style:graphic-properties draw:fill="none" draw:stroke="solid" svg:stroke-width="0.01389in" svg:stroke-color="#000000" svg:stroke-opacity="100%" draw:stroke-linejoin="round" svg:stroke-linecap="butt"/>
    </style:style>
    <style:style style:family="graphic" style:name="a884" style:parent-style-name="Graphics">
      <style:graphic-properties draw:fill="none" draw:stroke="none"/>
    </style:style>
    <style:style style:family="text" style:name="a67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Calibri" style:font-family-generic="swiss" style:font-family-generic-asian="swiss" style:font-pitch="variable" style:font-pitch-asian="variable" fo:font-size="0.20833in" style:font-size-asian="0.20833in" style:font-size-complex="0.20833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resentation" style:name="a469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885" style:parent-style-name="Graphics">
      <style:graphic-properties draw:fill="none" fo:clip="rect(0.11126in, 0in, 0in, 0in)" draw:stroke="none"/>
    </style:style>
    <style:style style:family="paragraph" style:name="a67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78">
      <style:graphic-properties fo:wrap-option="wrap" fo:padding-top="0.04164in" fo:padding-bottom="0.04164in" fo:padding-left="0.08331in" fo:padding-right="0.08331in" draw:textarea-vertical-align="middle" draw:textarea-horizontal-align="center" draw:fill="none" draw:stroke="solid" svg:stroke-width="0.04167in" svg:stroke-color="#ff0000" svg:stroke-opacity="100%" draw:stroke-linejoin="miter" svg:stroke-linecap="butt" draw:auto-grow-width="false" draw:auto-grow-height="false" style:protect="position size"/>
      <style:paragraph-properties style:font-independent-line-spacing="true" style:writing-mode="lr-tb"/>
    </style:style>
    <style:style style:family="graphic" style:name="a886" style:parent-style-name="Graphics">
      <style:graphic-properties draw:fill="none" fo:clip="rect(0.10166in, 0in, 0in, 0in)" draw:stroke="none"/>
    </style:style>
    <style:style style:family="graphic" style:name="a679" style:parent-style-name="Graphics">
      <style:graphic-properties draw:fill="none" fo:clip="rect(0in, 0in, 0in, 0in)" draw:stroke="none" draw:image-opacity="100%"/>
    </style:style>
    <style:style style:family="presentation" style:name="a887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888">
      <style:graphic-properties draw:fill="none" draw:stroke="solid" svg:stroke-width="0.01389in" svg:stroke-color="#000000" svg:stroke-opacity="100%" draw:stroke-linejoin="round" svg:stroke-linecap="butt"/>
    </style:style>
    <style:style style:family="drawing-page" style:name="a889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text" style:name="a4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7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80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473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81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drawing-page" style:name="a474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drawing-page" style:name="a890">
      <style:drawing-page-properties draw:fill="solid" draw:fill-color="#f5ede1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68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475">
      <style:drawing-page-properties draw:fill="solid" draw:fill-color="#f5ede1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89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2986in" style:font-size-asian="0.12986in" style:font-size-complex="0.12986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83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476">
      <style:graphic-properties draw:fill="none" draw:stroke="solid" svg:stroke-width="0.03125in" svg:stroke-color="#202124" svg:stroke-opacity="100%" draw:stroke-linejoin="round" svg:stroke-linecap="butt"/>
    </style:style>
    <style:style style:family="paragraph" style:name="a89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8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77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20833in" style:font-size-asian="0.20833in" style:font-size-complex="0.20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93">
      <style:graphic-properties fo:wrap-option="wrap" fo:padding-top="0.04998in" fo:padding-bottom="0.04998in" fo:padding-left="0.09998in" fo:padding-right="0.09998in" draw:textarea-vertical-align="middle" draw:textarea-horizontal-align="center" draw:fill="solid" draw:fill-color="#ffffff" draw:opacity="100%" draw:stroke="solid" svg:stroke-width="0.01389in" svg:stroke-color="#f5ede1" svg:stroke-opacity="100%" draw:stroke-linejoin="miter" svg:stroke-linecap="butt" draw:auto-grow-width="false" draw:auto-grow-height="false" style:protect="position size"/>
      <style:paragraph-properties style:font-independent-line-spacing="true" style:writing-mode="lr-tb"/>
    </style:style>
    <style:style style:family="graphic" style:name="a685">
      <style:graphic-properties fo:wrap-option="wrap" fo:padding-top="0.05in" fo:padding-bottom="0.05in" fo:padding-left="0.1in" fo:padding-right="0.1in" draw:textarea-vertical-align="middle" draw:textarea-horizontal-align="left" draw:fill="solid" draw:fill-color="#ffff00" draw:opacity="100%" draw:stroke="solid" svg:stroke-width="0.02778in" svg:stroke-color="#ffc000" svg:stroke-opacity="100%" svg:stroke-linecap="butt" draw:auto-grow-width="false" draw:auto-grow-height="false" style:protect="position size"/>
      <style:paragraph-properties style:font-independent-line-spacing="true" style:writing-mode="lr-tb"/>
    </style:style>
    <style:style style:family="text" style:name="a478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20833in" style:font-size-asian="0.20833in" style:font-size-complex="0.208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94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20833in" style:font-size-asian="0.20833in" style:font-size-complex="0.20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86">
      <style:text-properties fo:font-variant="normal" fo:text-transform="none" fo:color="#cc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34722in" style:font-size-asian="0.34722in" style:font-size-complex="0.347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47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95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20833in" style:font-size-asian="0.20833in" style:font-size-complex="0.208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87">
      <style:text-properties fo:font-variant="normal" fo:text-transform="none" fo:color="#cc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34722in" style:font-size-asian="0.34722in" style:font-size-complex="0.347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688">
      <style:paragraph-properties fo:line-height="85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9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89">
      <style:text-properties fo:font-variant="normal" fo:text-transform="none" fo:color="#cc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34722in" style:font-size-asian="0.34722in" style:font-size-complex="0.347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897">
      <style:graphic-properties fo:wrap-option="wrap" fo:padding-top="0.04998in" fo:padding-bottom="0.04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98">
      <style:text-properties fo:font-variant="normal" fo:text-transform="none" fo:color="#00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99">
      <style:text-properties fo:font-variant="normal" fo:text-transform="none" fo:color="#009c8e" style:text-line-through-type="none" style:text-line-through-style="none" style:text-line-through-width="auto" style:text-line-through-color="font-color" style:text-position="0% 100%" fo:font-family="Wingdings 3" style:font-family-asian="微軟正黑體" style:font-family-complex="Arial" style:font-family-generic="roman" style:font-family-generic-asian="swiss" style:font-pitch="variable" style:font-pitch-asian="variable" style:font-charset="x-symbol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480">
      <style:graphic-properties fo:wrap-option="wrap" fo:padding-top="0.04998in" fo:padding-bottom="0.04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2986in" style:font-size-asian="0.12986in" style:font-size-complex="0.12986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8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90">
      <style:paragraph-properties fo:line-height="85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91">
      <style:graphic-properties fo:wrap-option="wrap" fo:padding-top="0.05in" fo:padding-bottom="0.05in" fo:padding-left="0.1in" fo:padding-right="0.1in" draw:textarea-vertical-align="middle" draw:textarea-horizontal-align="left" draw:fill="solid" draw:fill-color="#ffff00" draw:opacity="100%" draw:stroke="solid" svg:stroke-width="0.02778in" svg:stroke-color="#ffc000" svg:stroke-opacity="100%" svg:stroke-linecap="butt" draw:auto-grow-width="false" draw:auto-grow-height="false" style:protect="position size"/>
      <style:paragraph-properties style:font-independent-line-spacing="true" style:writing-mode="lr-tb"/>
    </style:style>
    <style:style style:family="graphic" style:name="a484">
      <style:graphic-properties fo:wrap-option="wrap" fo:padding-top="0.04998in" fo:padding-bottom="0.04998in" fo:padding-left="0.09998in" fo:padding-right="0.09998in" draw:textarea-vertical-align="top" draw:textarea-horizontal-align="left" draw:fill="bitmap" draw:fill-image-name="a483" style:repeat="stretch" draw:opacity="100%" draw:stroke="none" draw:auto-grow-width="false" draw:auto-grow-height="false"/>
      <style:paragraph-properties style:font-independent-line-spacing="true" style:writing-mode="lr-tb"/>
    </style:style>
    <style:style style:family="graphic" style:name="a692" style:parent-style-name="Graphics">
      <style:graphic-properties draw:fill="none" draw:stroke="none" style:protect="position size"/>
    </style:style>
    <style:style style:family="text" style:name="a485">
      <style:text-properties fo:font-variant="normal" fo:text-transform="none" fo:color="#ed7d32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61111in" style:font-size-asian="0.61111in" style:font-size-complex="0.61111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resentation" style:name="a693">
      <style:graphic-properties draw:fill="none" draw:stroke="solid" svg:stroke-width="0.01389in" svg:stroke-color="#000000" svg:stroke-opacity="100%" draw:stroke-linejoin="round" svg:stroke-linecap="butt"/>
    </style:style>
    <style:style style:family="text" style:name="a486">
      <style:text-properties fo:font-variant="normal" fo:text-transform="none" fo:color="#ed7d32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61111in" style:font-size-asian="0.61111in" style:font-size-complex="0.61111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694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1111in" style:font-size-asian="0.11111in" style:font-size-complex="0.11111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48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08667in" style:font-size-asian="0.08667in" style:font-size-complex="0.08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88">
      <style:graphic-properties fo:wrap-option="wrap" fo:padding-top="0.04998in" fo:padding-bottom="0.04998in" fo:padding-left="0.09998in" fo:padding-right="0.09998in" draw:textarea-vertical-align="top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paragraph" style:name="a69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89">
      <style:graphic-properties draw:fill="solid" draw:fill-color="#ffffff" draw:opacity="90%" draw:stroke="solid" svg:stroke-width="0.04167in" svg:stroke-color="#ed7d31" svg:stroke-opacity="100%" svg:stroke-linecap="butt"/>
    </style:style>
    <style:style style:family="text" style:name="a6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08667in" style:font-size-asian="0.08667in" style:font-size-complex="0.08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9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99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9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49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492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Gen Jyuu Gothic P Bold" style:font-family-generic="swiss" style:font-family-generic-asian="swiss" style:font-family-generic-complex="swiss" style:font-pitch="variable" style:font-pitch-asian="variable" style:font-pitch-complex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493">
      <style:paragraph-properties fo:line-height="90%" fo:text-align="left" style:tab-stop-distance="1.16667in" fo:margin-left="0in" fo:margin-right="0in" fo:text-indent="0in" fo:margin-top="0in" fo:margin-bottom="0.13889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94">
      <style:graphic-properties fo:wrap-option="wrap" fo:padding-top="0.02206in" fo:padding-bottom="0.02206in" fo:padding-left="0.22731in" fo:padding-right="0.22731in" draw:textarea-vertical-align="middle" draw:textarea-horizontal-align="left" draw:fill="solid" draw:fill-color="#ed7d31" draw:opacity="100%" draw:stroke="solid" svg:stroke-width="0.02778in" svg:stroke-color="#ffffff" svg:stroke-opacity="100%" svg:stroke-linecap="butt" draw:auto-grow-width="false" draw:auto-grow-height="false"/>
      <style:paragraph-properties style:font-independent-line-spacing="true" style:writing-mode="lr-tb"/>
    </style:style>
    <style:style style:family="graphic" style:name="a495">
      <style:graphic-properties draw:fill="solid" draw:fill-color="#ffffff" draw:opacity="90%" draw:stroke="solid" svg:stroke-width="0.04167in" svg:stroke-color="#a6a6a6" svg:stroke-opacity="100%" svg:stroke-linecap="butt"/>
    </style:style>
    <style:style style:family="text" style:name="a49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49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498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Gen Jyuu Gothic P Bold" style:font-family-generic="swiss" style:font-family-generic-asian="swiss" style:font-family-generic-complex="swiss" style:font-pitch="variable" style:font-pitch-asian="variable" style:font-pitch-complex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499">
      <style:paragraph-properties fo:line-height="90%" fo:text-align="left" style:tab-stop-distance="1.16667in" fo:margin-left="0in" fo:margin-right="0in" fo:text-indent="0in" fo:margin-top="0in" fo:margin-bottom="0.13889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00">
      <style:text-properties fo:font-variant="normal" fo:text-transform="none" fo:color="#01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5556in" style:font-size-asian="0.55556in" style:font-size-complex="0.55556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50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502">
      <style:graphic-properties fo:wrap-option="wrap" fo:padding-top="0.04998in" fo:padding-bottom="0.04998in" fo:padding-left="0.09998in" fo:padding-right="0.09998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503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20833in" style:font-size-asian="0.20833in" style:font-size-complex="0.20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04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20833in" style:font-size-asian="0.20833in" style:font-size-complex="0.208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50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506">
      <style:graphic-properties fo:wrap-option="wrap" fo:padding-top="0.04998in" fo:padding-bottom="0.04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2507" style:parent-style-name="Graphics">
      <style:graphic-properties draw:fill="none" fo:clip="rect(0in, 0in, 0in, 0in)" draw:stroke="none" draw:image-opacity="100%"/>
    </style:style>
    <style:style style:family="text" style:name="a250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2986in" style:font-size-asian="0.12986in" style:font-size-complex="0.12986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50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300">
      <style:graphic-properties draw:fill="none" draw:stroke="solid" svg:stroke-width="0.01389in" svg:stroke-color="#000000" svg:stroke-opacity="100%" draw:stroke-linejoin="round" svg:stroke-linecap="butt"/>
    </style:style>
    <style:style style:family="drawing-page" style:name="a2301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drawing-page" style:name="a2302">
      <style:drawing-page-properties draw:fill="solid" draw:fill-color="#f5ede1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2510">
      <style:graphic-properties fo:wrap-option="wrap" fo:padding-top="0.04998in" fo:padding-bottom="0.04998in" fo:padding-left="0.09998in" fo:padding-right="0.09998in" draw:textarea-vertical-align="middle" draw:textarea-horizontal-align="center" draw:fill="solid" draw:fill-color="#4472c4" draw:opacity="100%" draw:stroke="solid" svg:stroke-width="0.01389in" svg:stroke-color="#1c3052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ext" style:name="a230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2986in" style:font-size-asian="0.12986in" style:font-size-complex="0.12986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Calibri" style:font-family-generic="swiss" style:font-family-generic-asian="swiss" style:font-pitch="variable" style:font-pitch-asian="variable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30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style:font-family-generic="swiss" style:font-family-generic-asian="swiss" style:font-pitch="variable" style:font-pitch-asian="variable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305">
      <style:graphic-properties fo:wrap-option="wrap" fo:padding-top="0.04998in" fo:padding-bottom="0.04998in" fo:padding-left="0.09998in" fo:padding-right="0.09998in" draw:textarea-vertical-align="middle" draw:textarea-horizontal-align="center" draw:fill="solid" draw:fill-color="#ffffff" draw:opacity="100%" draw:stroke="solid" svg:stroke-width="0.01389in" svg:stroke-color="#f5ede1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paragraph" style:name="a251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06">
      <style:text-properties fo:font-variant="normal" fo:text-transform="none" fo:color="#00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in" style:font-size-asian="0.5in" style:font-size-complex="0.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2514">
      <style:graphic-properties fo:wrap-option="wrap" fo:padding-top="0.04998in" fo:padding-bottom="0.04998in" fo:padding-left="0.09998in" fo:padding-right="0.09998in" draw:textarea-vertical-align="middle" draw:textarea-horizontal-align="center" draw:fill="solid" draw:fill-color="#ffffff" draw:opacity="100%" draw:stroke="solid" svg:stroke-width="0.01389in" svg:stroke-color="#1c3052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ext" style:name="a2307">
      <style:text-properties fo:font-variant="normal" fo:text-transform="none" fo:color="#00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5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Calibri" style:font-family-generic="swiss" style:font-family-generic-asian="swiss" style:font-pitch="variable" style:font-pitch-asian="variable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308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style:font-family-generic="swiss" style:font-family-generic-asian="swiss" style:font-pitch="variable" style:font-pitch-asian="variable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09">
      <style:text-properties fo:font-variant="normal" fo:text-transform="none" fo:color="#01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5556in" style:font-size-asian="0.55556in" style:font-size-complex="0.55556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51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518">
      <style:graphic-properties fo:wrap-option="wrap" fo:padding-top="0.04998in" fo:padding-bottom="0.04998in" fo:padding-left="0.09998in" fo:padding-right="0.09998in" draw:textarea-vertical-align="middle" draw:textarea-horizontal-align="center" draw:fill="solid" draw:fill-color="#ffffff" draw:opacity="100%" draw:stroke="solid" svg:stroke-width="0.01389in" svg:stroke-color="#1c3052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ext" style:name="a251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2986in" style:font-size-asian="0.12986in" style:font-size-complex="0.12986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100">
      <style:graphic-properties draw:fill="none" draw:stroke="solid" svg:stroke-width="0.04167in" svg:stroke-color="#ed7d31" draw:marker-end="a2099" svg:stroke-opacity="100%" draw:stroke-linejoin="miter" svg:stroke-linecap="butt"/>
    </style:style>
    <style:style style:family="graphic" style:name="a2101" style:parent-style-name="Graphics">
      <style:graphic-properties draw:fill="none" fo:clip="rect(0in, 0in, 0in, 0in)" draw:stroke="none" draw:image-opacity="100%"/>
    </style:style>
    <style:style style:family="text" style:name="a210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LiSong Pro" style:font-family-asian="LiSong Pro" style:font-family-complex="LiSong Pro" fo:font-size="0.34722in" style:font-size-asian="0.34722in" style:font-size-complex="0.34722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31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Song Pro" style:font-family-asian="LiSong Pro" style:font-family-complex="LiSong Pro" fo:font-size="0.34722in" style:font-size-asian="0.34722in" style:font-size-complex="0.34722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2311">
      <style:graphic-properties fo:wrap-option="wrap" fo:padding-top="0.04998in" fo:padding-bottom="0.04998in" fo:padding-left="0.09998in" fo:padding-right="0.09998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10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52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12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20833in" style:font-size-asian="0.20833in" style:font-size-complex="0.20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105">
      <style:graphic-properties fo:wrap-option="wrap" fo:padding-top="0.04998in" fo:padding-bottom="0.04998in" fo:padding-left="0.09998in" fo:padding-right="0.09998in" draw:textarea-vertical-align="middle" draw:textarea-horizontal-align="center" draw:fill="solid" draw:fill-color="#1e4e79" draw:opacity="100%" draw:stroke="solid" svg:stroke-width="0.01389in" svg:stroke-color="#000000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graphic" style:name="a2521">
      <style:graphic-properties fo:wrap-option="wrap" fo:padding-top="0.04998in" fo:padding-bottom="0.04998in" fo:padding-left="0.09998in" fo:padding-right="0.09998in" draw:textarea-vertical-align="middle" draw:textarea-horizontal-align="center" draw:fill="solid" draw:fill-color="#4472c4" draw:opacity="100%" draw:stroke="solid" svg:stroke-width="0.01389in" svg:stroke-color="#1c3052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ext" style:name="a2313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20833in" style:font-size-asian="0.20833in" style:font-size-complex="0.208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06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5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27778in" style:font-size-asian="0.27778in" style:font-size-complex="0.27778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31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07">
      <style:graphic-properties draw:fill="none" draw:stroke="solid" svg:stroke-width="0.01389in" svg:stroke-color="#000000" svg:stroke-opacity="100%" draw:stroke-linejoin="round" svg:stroke-linecap="butt"/>
    </style:style>
    <style:style style:family="paragraph" style:name="a252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315">
      <style:graphic-properties fo:wrap-option="wrap" fo:padding-top="0.04998in" fo:padding-bottom="0.04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108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graphic" style:name="a2524">
      <style:graphic-properties fo:wrap-option="wrap" fo:padding-top="0.04998in" fo:padding-bottom="0.04998in" fo:padding-left="0.09998in" fo:padding-right="0.09998in" draw:textarea-vertical-align="middle" draw:textarea-horizontal-align="center" draw:fill="none" draw:stroke="solid" svg:stroke-width="0.03125in" svg:stroke-color="#ff0000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ext" style:name="a2316">
      <style:text-properties fo:font-variant="normal" fo:text-transform="none" fo:color="#cc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34722in" style:font-size-asian="0.34722in" style:font-size-complex="0.34722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 fo:background-color="#fff315"/>
    </style:style>
    <style:style style:family="drawing-page" style:name="a2109">
      <style:drawing-page-properties draw:fill="solid" draw:fill-color="#f5ede1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2525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317">
      <style:text-properties fo:font-variant="normal" fo:text-transform="none" fo:color="#cc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34722in" style:font-size-asian="0.34722in" style:font-size-complex="0.34722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 fo:background-color="#fff315"/>
    </style:style>
    <style:style style:family="paragraph" style:name="a2318">
      <style:paragraph-properties fo:line-height="85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526">
      <style:graphic-properties draw:fill="none" draw:stroke="solid" svg:stroke-width="0.01389in" svg:stroke-color="#000000" svg:stroke-opacity="100%" draw:stroke-linejoin="round" svg:stroke-linecap="butt"/>
    </style:style>
    <style:style style:family="graphic" style:name="a2319">
      <style:graphic-properties fo:wrap-option="wrap" fo:padding-top="0.04998in" fo:padding-bottom="0.04998in" fo:padding-left="0.09998in" fo:padding-right="0.09998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drawing-page" style:name="a2527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drawing-page" style:name="a2528">
      <style:drawing-page-properties draw:fill="solid" draw:fill-color="#f5ede1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529">
      <style:text-properties fo:font-variant="normal" fo:text-transform="none" fo:color="#265b78" style:text-line-through-type="none" style:text-line-through-style="none" style:text-line-through-width="auto" style:text-line-through-color="font-color" style:text-position="0% 100%" fo:font-family="LiSong Pro" style:font-family-asian="LiSong Pro" style:font-family-complex="LiSong Pro" fo:font-size="0.49069in" style:font-size-asian="0.49069in" style:font-size-complex="0.4906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110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83333in" style:font-size-asian="0.83333in" style:font-size-complex="0.8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1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1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27778in" style:font-size-asian="0.27778in" style:font-size-complex="0.27778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113">
      <style:graphic-properties fo:wrap-option="wrap" fo:padding-top="0.04998in" fo:padding-bottom="0.04998in" fo:padding-left="0.09998in" fo:padding-right="0.09998in" draw:textarea-vertical-align="top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paragraph" style:name="a232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114">
      <style:graphic-properties draw:fill="none" draw:stroke="solid" svg:stroke-width="0.03125in" svg:stroke-color="#202124" svg:stroke-opacity="100%" draw:stroke-linejoin="round" svg:stroke-linecap="butt"/>
    </style:style>
    <style:style style:family="text" style:name="a2530">
      <style:text-properties fo:font-variant="normal" fo:text-transform="none" fo:color="#265b78" style:text-line-through-type="none" style:text-line-through-style="none" style:text-line-through-width="auto" style:text-line-through-color="font-color" style:text-position="0% 100%" fo:font-family="LiSong Pro" style:font-family-asian="LiSong Pro" style:font-family-complex="LiSong Pro" fo:font-size="0.49069in" style:font-size-asian="0.49069in" style:font-size-complex="0.49069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2322">
      <style:graphic-properties fo:wrap-option="wrap" fo:padding-top="0.04998in" fo:padding-bottom="0.04998in" fo:padding-left="0.09998in" fo:padding-right="0.09998in" draw:textarea-vertical-align="middle" draw:textarea-horizontal-align="center" draw:fill="none" draw:stroke="solid" svg:stroke-width="0.03125in" svg:stroke-color="#c00000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ext" style:name="a21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2986in" style:font-size-asian="0.12986in" style:font-size-complex="0.12986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53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2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2986in" style:font-size-asian="0.12986in" style:font-size-complex="0.12986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1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532">
      <style:graphic-properties fo:wrap-option="wrap" fo:padding-top="0.04164in" fo:padding-bottom="0.04164in" fo:padding-left="0.08331in" fo:padding-right="0.08331in" draw:textarea-vertical-align="top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paragraph" style:name="a232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325">
      <style:graphic-properties fo:wrap-option="wrap" fo:padding-top="0.04998in" fo:padding-bottom="0.04998in" fo:padding-left="0.09998in" fo:padding-right="0.09998in" draw:textarea-vertical-align="middle" draw:textarea-horizontal-align="center" draw:fill="solid" draw:fill-color="#4472c4" draw:opacity="100%" draw:stroke="solid" svg:stroke-width="0.01389in" svg:stroke-color="#1c3052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ext" style:name="a2533">
      <style:text-properties fo:font-variant="normal" fo:text-transform="none" fo:color="#205867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66667in" style:font-size-asian="0.66667in" style:font-size-complex="0.6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2118">
      <style:graphic-properties fo:wrap-option="wrap" fo:padding-top="0.04998in" fo:padding-bottom="0.04998in" fo:padding-left="0.09998in" fo:padding-right="0.09998in" draw:textarea-vertical-align="top" draw:textarea-horizontal-align="left" draw:fill="bitmap" draw:fill-image-name="a2117" style:repeat="stretch" draw:opacity="100%" draw:stroke="none" draw:auto-grow-width="false" draw:auto-grow-height="false"/>
      <style:paragraph-properties style:font-independent-line-spacing="true" style:writing-mode="lr-tb"/>
    </style:style>
    <style:style style:family="text" style:name="a25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66667in" style:font-size-asian="0.66667in" style:font-size-complex="0.6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326" style:parent-style-name="Graphics">
      <style:graphic-properties draw:fill="none" fo:clip="rect(0in, 0in, 0in, 0in)" draw:stroke="solid" svg:stroke-width="0.01042in" svg:stroke-color="#000000" svg:stroke-opacity="100%" draw:stroke-linejoin="round" svg:stroke-linecap="butt" draw:image-opacity="100%"/>
    </style:style>
    <style:style style:family="text" style:name="a2119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20833in" style:font-size-asian="0.20833in" style:font-size-complex="0.20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53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27778in" style:font-size-asian="0.27778in" style:font-size-complex="0.27778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32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536">
      <style:graphic-properties fo:wrap-option="wrap" fo:padding-top="0.04164in" fo:padding-bottom="0.04164in" fo:padding-left="0.08331in" fo:padding-right="0.08331in" draw:textarea-vertical-align="top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graphic" style:name="a2329">
      <style:graphic-properties fo:wrap-option="wrap" fo:padding-top="0.04998in" fo:padding-bottom="0.04998in" fo:padding-left="0.09998in" fo:padding-right="0.09998in" draw:textarea-vertical-align="middle" draw:textarea-horizontal-align="center" draw:fill="none" draw:stroke="solid" svg:stroke-width="0.04167in" svg:stroke-color="#ff0000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graphic" style:name="a2537" style:parent-style-name="Graphics">
      <style:graphic-properties draw:fill="none" fo:clip="rect(0in, 0in, 0in, 0in)" draw:stroke="none" draw:image-opacity="100%"/>
    </style:style>
    <style:style style:family="presentation" style:name="a2538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539">
      <style:graphic-properties draw:fill="none" draw:stroke="solid" svg:stroke-width="0.01389in" svg:stroke-color="#000000" svg:stroke-opacity="100%" draw:stroke-linejoin="round" svg:stroke-linecap="butt"/>
    </style:style>
    <style:style style:family="text" style:name="a2120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20833in" style:font-size-asian="0.20833in" style:font-size-complex="0.208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2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122">
      <style:graphic-properties fo:wrap-option="wrap" fo:padding-top="0.04998in" fo:padding-bottom="0.04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330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123">
      <style:text-properties fo:font-variant="normal" fo:text-transform="none" fo:color="#75707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1.25in" style:font-size-asian="1.25in" style:font-size-complex="1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resentation" style:name="a2331">
      <style:graphic-properties draw:fill="none" draw:stroke="solid" svg:stroke-width="0.01389in" svg:stroke-color="#000000" svg:stroke-opacity="100%" draw:stroke-linejoin="round" svg:stroke-linecap="butt"/>
    </style:style>
    <style:style style:family="text" style:name="a2124">
      <style:text-properties fo:font-variant="normal" fo:text-transform="none" fo:color="#75707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1.25in" style:font-size-asian="1.25in" style:font-size-complex="1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drawing-page" style:name="a2540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drawing-page" style:name="a2332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text" style:name="a2125">
      <style:text-properties fo:font-variant="normal" fo:text-transform="none" fo:color="#0070c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style:font-family-generic="swiss" style:font-family-generic-asian="swiss" style:font-pitch="variable" style:font-pitch-asian="variable" fo:font-size="1.11111in" style:font-size-asian="1.11111in" style:font-size-complex="1.11111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2541">
      <style:drawing-page-properties draw:fill="solid" draw:fill-color="#f5ede1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2333">
      <style:drawing-page-properties draw:fill="solid" draw:fill-color="#f5ede1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1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style:font-family-generic="swiss" style:font-family-generic-asian="swiss" style:font-pitch="variable" style:font-pitch-asian="variable" fo:font-size="0.55556in" style:font-size-asian="0.55556in" style:font-size-complex="0.55556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42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3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2986in" style:font-size-asian="0.12986in" style:font-size-complex="0.12986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27">
      <style:paragraph-properties fo:line-height="112.5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43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33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128">
      <style:graphic-properties fo:wrap-option="wrap" fo:padding-top="0in" fo:padding-bottom="0in" fo:padding-left="0in" fo:padding-right="0in" draw:textarea-vertical-align="top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paragraph" style:name="a254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336">
      <style:graphic-properties fo:wrap-option="wrap" fo:padding-top="0.04998in" fo:padding-bottom="0.04998in" fo:padding-left="0.09998in" fo:padding-right="0.09998in" draw:textarea-vertical-align="middle" draw:textarea-horizontal-align="center" draw:fill="solid" draw:fill-color="#ffffff" draw:opacity="100%" draw:stroke="solid" svg:stroke-width="0.01389in" svg:stroke-color="#f5ede1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ext" style:name="a21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Calibri" style:font-family-generic="swiss" style:font-family-generic-asian="swiss" style:font-pitch="variable" style:font-pitch-asian="variable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545">
      <style:graphic-properties fo:wrap-option="wrap" fo:padding-top="0.04998in" fo:padding-bottom="0.04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337">
      <style:text-properties fo:font-variant="normal" fo:text-transform="none" fo:color="#00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in" style:font-size-asian="0.5in" style:font-size-complex="0.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338">
      <style:text-properties fo:font-variant="normal" fo:text-transform="none" fo:color="#00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546">
      <style:text-properties fo:font-variant="normal" fo:text-transform="none" fo:color="#00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339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47">
      <style:text-properties fo:font-variant="normal" fo:text-transform="none" fo:color="#00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style:font-family-generic="swiss" style:font-family-generic-asian="swiss" style:font-pitch="variable" style:font-pitch-asian="variable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548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549">
      <style:graphic-properties fo:wrap-option="wrap" fo:padding-top="0.04998in" fo:padding-bottom="0.04998in" fo:padding-left="0.09998in" fo:padding-right="0.09998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13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131">
      <style:graphic-properties fo:wrap-option="wrap" fo:padding-top="0.09998in" fo:padding-bottom="0.09998in" fo:padding-left="0.09998in" fo:padding-right="0.09998in" draw:textarea-vertical-align="middle" draw:textarea-horizontal-align="center" draw:fill="solid" draw:fill-color="#ffffff" draw:opacity="100%" draw:stroke="solid" svg:stroke-width="0.01042in" svg:stroke-color="#44546a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graphic" style:name="a2132" style:parent-style-name="Graphics">
      <style:graphic-properties draw:fill="none" fo:clip="rect(0in, 0in, 0in, 0in)" draw:stroke="none" draw:image-opacity="100%"/>
    </style:style>
    <style:style style:family="text" style:name="a2340">
      <style:text-properties fo:font-variant="normal" fo:text-transform="none" fo:color="#01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5556in" style:font-size-asian="0.55556in" style:font-size-complex="0.55556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resentation" style:name="a2133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34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34">
      <style:graphic-properties draw:fill="none" draw:stroke="solid" svg:stroke-width="0.01389in" svg:stroke-color="#000000" svg:stroke-opacity="100%" draw:stroke-linejoin="round" svg:stroke-linecap="butt"/>
    </style:style>
    <style:style style:family="text" style:name="a2550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style:font-family-generic="swiss" style:font-family-generic-asian="swiss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2342">
      <style:graphic-properties fo:wrap-option="wrap" fo:padding-top="0.04998in" fo:padding-bottom="0.04998in" fo:padding-left="0.09998in" fo:padding-right="0.09998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135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paragraph" style:name="a255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43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20833in" style:font-size-asian="0.20833in" style:font-size-complex="0.20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2136">
      <style:drawing-page-properties draw:fill="solid" draw:fill-color="#f5ede1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552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Times New Roman" style:font-family-asian="微軟正黑體" style:font-family-complex="Times New Roman" style:font-family-generic="roman" style:font-family-generic-asian="swiss" style:font-family-generic-complex="roman" style:font-pitch="variable" style:font-pitch-asian="variable" style:font-pitch-complex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344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20833in" style:font-size-asian="0.20833in" style:font-size-complex="0.208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3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2986in" style:font-size-asian="0.12986in" style:font-size-complex="0.12986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53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Times New Roman" style:font-family-asian="微軟正黑體" style:font-family-complex="Times New Roman" style:font-family-generic="roman" style:font-family-generic-asian="swiss" style:font-family-generic-complex="roman" style:font-pitch="variable" style:font-pitch-asian="variable" style:font-pitch-complex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34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3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54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Times New Roman" style:font-family-asian="微軟正黑體" style:font-family-complex="Times New Roman" style:font-family-generic="roman" style:font-family-generic-asian="swiss" style:font-family-generic-complex="roman" style:font-pitch="variable" style:font-pitch-asian="variable" style:font-pitch-complex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2346">
      <style:graphic-properties fo:wrap-option="wrap" fo:padding-top="0.04998in" fo:padding-bottom="0.04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2139">
      <style:graphic-properties fo:wrap-option="wrap" fo:padding-top="0.04998in" fo:padding-bottom="0.04998in" fo:padding-left="0.09998in" fo:padding-right="0.09998in" draw:textarea-vertical-align="middle" draw:textarea-horizontal-align="center" draw:fill="solid" draw:fill-color="#ffffff" draw:opacity="100%" draw:stroke="solid" svg:stroke-width="0.01389in" svg:stroke-color="#f5ede1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ext" style:name="a2555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style:font-family-generic="swiss" style:font-family-generic-asian="swiss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347">
      <style:text-properties fo:font-variant="normal" fo:text-transform="none" fo:color="#cc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34722in" style:font-size-asian="0.34722in" style:font-size-complex="0.34722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 fo:background-color="#fff315"/>
    </style:style>
    <style:style style:family="text" style:name="a2348">
      <style:text-properties fo:font-variant="normal" fo:text-transform="none" fo:color="#cc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34722in" style:font-size-asian="0.34722in" style:font-size-complex="0.34722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 fo:background-color="#fff315"/>
    </style:style>
    <style:style style:family="text" style:name="a2556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style:font-family-generic="swiss" style:font-family-generic-asian="swiss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349">
      <style:paragraph-properties fo:line-height="85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55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558">
      <style:graphic-properties fo:wrap-option="wrap" fo:padding-top="0in" fo:padding-bottom="0.05in" fo:padding-left="0.1in" fo:padding-right="0.1in" draw:textarea-vertical-align="top" draw:textarea-horizontal-align="center" draw:fill="solid" draw:fill-color="#ffffff" draw:opacity="100%" draw:stroke="solid" svg:stroke-width="0.02778in" svg:stroke-color="#2f528f" svg:stroke-opacity="100%" svg:stroke-linecap="butt" draw:auto-grow-width="false" draw:auto-grow-height="false"/>
      <style:paragraph-properties style:font-independent-line-spacing="true" style:writing-mode="lr-tb"/>
    </style:style>
    <style:style style:family="graphic" style:name="a2559" style:parent-style-name="Graphics">
      <style:graphic-properties draw:fill="solid" draw:fill-color="#ddf2ff" draw:opacity="100%" draw:stroke="none"/>
    </style:style>
    <style:style style:family="text" style:name="a2140">
      <style:text-properties fo:font-variant="normal" fo:text-transform="none" fo:color="#00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in" style:font-size-asian="0.5in" style:font-size-complex="0.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141">
      <style:text-properties fo:font-variant="normal" fo:text-transform="none" fo:color="#00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142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350">
      <style:graphic-properties fo:wrap-option="wrap" fo:padding-top="0.04998in" fo:padding-bottom="0.04998in" fo:padding-left="0.09998in" fo:padding-right="0.09998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143">
      <style:text-properties fo:font-variant="normal" fo:text-transform="none" fo:color="#01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5556in" style:font-size-asian="0.55556in" style:font-size-complex="0.55556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3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27778in" style:font-size-asian="0.27778in" style:font-size-complex="0.27778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4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35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145">
      <style:graphic-properties fo:wrap-option="wrap" fo:padding-top="0.04998in" fo:padding-bottom="0.04998in" fo:padding-left="0.09998in" fo:padding-right="0.09998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56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353">
      <style:graphic-properties fo:wrap-option="wrap" fo:padding-top="0.04998in" fo:padding-bottom="0.04998in" fo:padding-left="0.09998in" fo:padding-right="0.09998in" draw:textarea-vertical-align="middle" draw:textarea-horizontal-align="center" draw:fill="none" draw:stroke="solid" svg:stroke-width="0.03125in" svg:stroke-color="#c00000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ext" style:name="a2146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20833in" style:font-size-asian="0.20833in" style:font-size-complex="0.20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562">
      <style:graphic-properties fo:wrap-option="wrap" fo:padding-top="0.05in" fo:padding-bottom="0.05in" fo:padding-left="0.1in" fo:padding-right="0.1in" draw:textarea-vertical-align="top" draw:textarea-horizontal-align="center" draw:fill="solid" draw:fill-color="#ddf2ff" draw:opacity="100%" draw:stroke="none" draw:auto-grow-width="false" draw:auto-grow-height="true"/>
      <style:paragraph-properties style:font-independent-line-spacing="true" style:writing-mode="lr-tb"/>
    </style:style>
    <style:style style:family="text" style:name="a235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2986in" style:font-size-asian="0.12986in" style:font-size-complex="0.12986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47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20833in" style:font-size-asian="0.20833in" style:font-size-complex="0.208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35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4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56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356">
      <style:graphic-properties fo:wrap-option="wrap" fo:padding-top="0.04998in" fo:padding-bottom="0.04998in" fo:padding-left="0.09998in" fo:padding-right="0.09998in" draw:textarea-vertical-align="middle" draw:textarea-horizontal-align="center" draw:fill="solid" draw:fill-color="#4472c4" draw:opacity="100%" draw:stroke="solid" svg:stroke-width="0.01389in" svg:stroke-color="#1c3052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graphic" style:name="a2149">
      <style:graphic-properties fo:wrap-option="wrap" fo:padding-top="0.04998in" fo:padding-bottom="0.04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2565">
      <style:graphic-properties fo:wrap-option="wrap" fo:padding-top="0.05in" fo:padding-bottom="0.05in" fo:padding-left="0.1in" fo:padding-right="0.1in" draw:textarea-vertical-align="top" draw:textarea-horizontal-align="center" draw:fill="solid" draw:fill-color="#fff5d7" draw:opacity="100%" draw:stroke="none" draw:auto-grow-width="false" draw:auto-grow-height="true"/>
      <style:paragraph-properties style:font-independent-line-spacing="true" style:writing-mode="lr-tb"/>
    </style:style>
    <style:style style:family="presentation" style:name="a2357">
      <style:graphic-properties draw:fill="none" fo:clip="rect(0in, 0in, 0in, 0in)" draw:stroke="solid" svg:stroke-width="0.01042in" svg:stroke-color="#000000" svg:stroke-opacity="100%" draw:stroke-linejoin="round" svg:stroke-linecap="butt" draw:image-opacity="100%"/>
    </style:style>
    <style:style style:family="graphic" style:name="a2358" style:parent-style-name="Graphics">
      <style:graphic-properties draw:fill="none" fo:clip="rect(0in, 0in, 0.10517in, 0in)" draw:stroke="solid" svg:stroke-width="0.01042in" svg:stroke-color="#000000" svg:stroke-opacity="100%" draw:stroke-linejoin="round" svg:stroke-linecap="butt" draw:image-opacity="100%"/>
    </style:style>
    <style:style style:family="graphic" style:name="a2566" style:parent-style-name="Graphics">
      <style:graphic-properties draw:fill="none" draw:stroke="none"/>
    </style:style>
    <style:style style:family="presentation" style:name="a2359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2567" style:parent-style-name="Graphics">
      <style:graphic-properties draw:fill="solid" draw:fill-color="#fff5d7" draw:opacity="100%" draw:stroke="none"/>
    </style:style>
    <style:style style:family="text" style:name="a2568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Times New Roman" style:font-family-asian="微軟正黑體" style:font-family-complex="Times New Roman" style:font-family-generic="roman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569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Times New Roman" style:font-family-asian="微軟正黑體" style:font-family-complex="Times New Roman" style:font-family-generic="roman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2150" style:parent-style-name="Graphics">
      <style:graphic-properties draw:fill="none" fo:clip="rect(0in, 0in, 0in, 0in)" draw:stroke="none" draw:image-opacity="100%"/>
    </style:style>
    <style:style style:family="graphic" style:name="a2151" style:parent-style-name="Graphics">
      <style:graphic-properties draw:fill="none" fo:clip="rect(0in, 0in, 0in, 0in)" draw:stroke="none" draw:image-opacity="100%"/>
    </style:style>
    <style:style style:family="presentation" style:name="a2152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360">
      <style:graphic-properties draw:fill="none" draw:stroke="solid" svg:stroke-width="0.01389in" svg:stroke-color="#000000" svg:stroke-opacity="100%" draw:stroke-linejoin="round" svg:stroke-linecap="butt"/>
    </style:style>
    <style:style style:family="presentation" style:name="a2153">
      <style:graphic-properties draw:fill="none" draw:stroke="solid" svg:stroke-width="0.01389in" svg:stroke-color="#000000" svg:stroke-opacity="100%" draw:stroke-linejoin="round" svg:stroke-linecap="butt"/>
    </style:style>
    <style:style style:family="drawing-page" style:name="a2361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drawing-page" style:name="a2154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text" style:name="a2570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Times New Roman" style:font-family-asian="微軟正黑體" style:font-family-complex="Times New Roman" style:font-family-generic="roman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drawing-page" style:name="a2362">
      <style:drawing-page-properties draw:fill="solid" draw:fill-color="#f5ede1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2155">
      <style:drawing-page-properties draw:fill="solid" draw:fill-color="#f5ede1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571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style:font-family-generic="swiss" style:font-family-generic-asian="swiss" style:font-pitch="variable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36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2986in" style:font-size-asian="0.12986in" style:font-size-complex="0.12986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5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2986in" style:font-size-asian="0.12986in" style:font-size-complex="0.12986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72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style:font-family-generic="swiss" style:font-family-generic-asian="swiss" style:font-pitch="variable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36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5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57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365">
      <style:graphic-properties fo:wrap-option="wrap" fo:padding-top="0.04998in" fo:padding-bottom="0.04998in" fo:padding-left="0.09998in" fo:padding-right="0.09998in" draw:textarea-vertical-align="middle" draw:textarea-horizontal-align="center" draw:fill="solid" draw:fill-color="#ffffff" draw:opacity="100%" draw:stroke="solid" svg:stroke-width="0.01389in" svg:stroke-color="#f5ede1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graphic" style:name="a2158">
      <style:graphic-properties fo:wrap-option="wrap" fo:padding-top="0.04998in" fo:padding-bottom="0.04998in" fo:padding-left="0.09998in" fo:padding-right="0.09998in" draw:textarea-vertical-align="middle" draw:textarea-horizontal-align="center" draw:fill="solid" draw:fill-color="#ffffff" draw:opacity="100%" draw:stroke="solid" svg:stroke-width="0.01389in" svg:stroke-color="#f5ede1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graphic" style:name="a2574">
      <style:graphic-properties fo:wrap-option="wrap" fo:padding-top="0in" fo:padding-bottom="0.05in" fo:padding-left="0.1in" fo:padding-right="0.1in" draw:textarea-vertical-align="top" draw:textarea-horizontal-align="center" draw:fill="solid" draw:fill-color="#ffffff" draw:opacity="100%" draw:stroke="solid" svg:stroke-width="0.02778in" svg:stroke-color="#2f528f" svg:stroke-opacity="100%" svg:stroke-linecap="butt" draw:auto-grow-width="false" draw:auto-grow-height="false"/>
      <style:paragraph-properties style:font-independent-line-spacing="true" style:writing-mode="lr-tb"/>
    </style:style>
    <style:style style:family="text" style:name="a2366">
      <style:text-properties fo:font-variant="normal" fo:text-transform="none" fo:color="#00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in" style:font-size-asian="0.5in" style:font-size-complex="0.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159">
      <style:text-properties fo:font-variant="normal" fo:text-transform="none" fo:color="#00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in" style:font-size-asian="0.5in" style:font-size-complex="0.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2575" style:parent-style-name="Graphics">
      <style:graphic-properties draw:fill="none" fo:clip="rect(0.10221in, 0.07349in, 0.09983in, 0.12719in)" draw:stroke="none"/>
    </style:style>
    <style:style style:family="text" style:name="a2367">
      <style:text-properties fo:font-variant="normal" fo:text-transform="none" fo:color="#00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368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69">
      <style:text-properties fo:font-variant="normal" fo:text-transform="none" fo:color="#01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5556in" style:font-size-asian="0.55556in" style:font-size-complex="0.55556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160">
      <style:text-properties fo:font-variant="normal" fo:text-transform="none" fo:color="#00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161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62">
      <style:text-properties fo:font-variant="normal" fo:text-transform="none" fo:color="#01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5556in" style:font-size-asian="0.55556in" style:font-size-complex="0.55556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37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6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371">
      <style:graphic-properties fo:wrap-option="wrap" fo:padding-top="0.04998in" fo:padding-bottom="0.04998in" fo:padding-left="0.09998in" fo:padding-right="0.09998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graphic" style:name="a2164">
      <style:graphic-properties fo:wrap-option="wrap" fo:padding-top="0.04998in" fo:padding-bottom="0.04998in" fo:padding-left="0.09998in" fo:padding-right="0.09998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372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20833in" style:font-size-asian="0.20833in" style:font-size-complex="0.20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65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20833in" style:font-size-asian="0.20833in" style:font-size-complex="0.20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73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20833in" style:font-size-asian="0.20833in" style:font-size-complex="0.208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66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20833in" style:font-size-asian="0.20833in" style:font-size-complex="0.208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37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6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375">
      <style:graphic-properties fo:wrap-option="wrap" fo:padding-top="0.04998in" fo:padding-bottom="0.04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2168">
      <style:graphic-properties fo:wrap-option="wrap" fo:padding-top="0.04998in" fo:padding-bottom="0.04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3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27778in" style:font-size-asian="0.27778in" style:font-size-complex="0.27778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22222in" style:font-size-asian="0.22222in" style:font-size-complex="0.22222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37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378">
      <style:graphic-properties fo:wrap-option="wrap" fo:padding-top="0.04998in" fo:padding-bottom="0.04998in" fo:padding-left="0.09998in" fo:padding-right="0.09998in" draw:textarea-vertical-align="middle" draw:textarea-horizontal-align="center" draw:fill="none" draw:stroke="solid" svg:stroke-width="0.03125in" svg:stroke-color="#c00000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ext" style:name="a237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2986in" style:font-size-asian="0.12986in" style:font-size-complex="0.12986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style:font-family-generic="swiss" style:font-family-generic-asian="swiss" style:font-pitch="variable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1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172">
      <style:paragraph-properties fo:line-height="15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38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22222in" style:font-size-asian="0.22222in" style:font-size-complex="0.22222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2381">
      <style:graphic-properties fo:wrap-option="wrap" fo:padding-top="0.04998in" fo:padding-bottom="0.04998in" fo:padding-left="0.09998in" fo:padding-right="0.09998in" draw:textarea-vertical-align="middle" draw:textarea-horizontal-align="center" draw:fill="solid" draw:fill-color="#4472c4" draw:opacity="100%" draw:stroke="solid" svg:stroke-width="0.01389in" svg:stroke-color="#1c3052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ext" style:name="a21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style:font-family-generic="swiss" style:font-family-generic-asian="swiss" style:font-pitch="variable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2382" style:parent-style-name="Graphics">
      <style:graphic-properties draw:fill="none" fo:clip="rect(0.4622in, 0in, 0in, 0in)" draw:stroke="solid" svg:stroke-width="0.01042in" svg:stroke-color="#000000" svg:stroke-opacity="100%" draw:stroke-linejoin="round" svg:stroke-linecap="butt" draw:image-opacity="100%"/>
    </style:style>
    <style:style style:family="text" style:name="a21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38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76">
      <style:paragraph-properties fo:line-height="15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38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177">
      <style:graphic-properties fo:wrap-option="wrap" fo:padding-top="0.04998in" fo:padding-bottom="0.04998in" fo:padding-left="0.09998in" fo:padding-right="0.09998in" draw:textarea-vertical-align="middle" draw:textarea-horizontal-align="left" draw:fill="solid" draw:fill-color="#c4e0b2" draw:opacity="100%" draw:stroke="solid" svg:stroke-width="0.01389in" svg:stroke-color="#1c3052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graphic" style:name="a2385">
      <style:graphic-properties fo:wrap-option="wrap" fo:padding-top="0.05in" fo:padding-bottom="0.05in" fo:padding-left="0.1in" fo:padding-right="0.1in" draw:textarea-vertical-align="middle" draw:textarea-horizontal-align="center" draw:fill="solid" draw:fill-color="#f2f2f2" draw:opacity="100%" draw:stroke="solid" svg:stroke-width="0.02778in" svg:stroke-color="#d9d9d9" svg:stroke-opacity="100%" svg:stroke-linecap="butt" draw:auto-grow-width="false" draw:auto-grow-height="false"/>
      <style:paragraph-properties style:font-independent-line-spacing="true" style:writing-mode="lr-tb"/>
    </style:style>
    <style:style style:family="graphic" style:name="a2178" style:parent-style-name="Graphics">
      <style:graphic-properties draw:fill="none" fo:clip="rect(0in, 0in, 0in, 0in)" draw:stroke="none" draw:image-opacity="100%"/>
    </style:style>
    <style:style style:family="text" style:name="a238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179" style:parent-style-name="Graphics">
      <style:graphic-properties draw:fill="none" fo:clip="rect(0in, 0in, 0in, 0in)" draw:stroke="none" draw:image-opacity="100%"/>
    </style:style>
    <style:style style:family="paragraph" style:name="a238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388">
      <style:graphic-properties fo:wrap-option="wrap" fo:padding-top="0.05in" fo:padding-bottom="0.05in" fo:padding-left="0.1in" fo:padding-right="0.1in" draw:textarea-vertical-align="middle" draw:textarea-horizontal-align="center" draw:fill="solid" draw:fill-color="#f2f2f2" draw:opacity="100%" draw:stroke="solid" svg:stroke-width="0.02778in" svg:stroke-color="#d9d9d9" svg:stroke-opacity="100%" svg:stroke-linecap="butt" draw:auto-grow-width="false" draw:auto-grow-height="false"/>
      <style:paragraph-properties style:font-independent-line-spacing="true" style:writing-mode="lr-tb"/>
    </style:style>
    <style:style style:family="presentation" style:name="a2389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2180" style:parent-style-name="Graphics">
      <style:graphic-properties draw:fill="none" fo:clip="rect(0in, 0in, 0in, 0in)" draw:stroke="none" draw:image-opacity="100%"/>
    </style:style>
    <style:style style:family="graphic" style:name="a2181" style:parent-style-name="Graphics">
      <style:graphic-properties draw:fill="none" fo:clip="rect(0.51273in, 0in, 0in, 0in)" draw:stroke="none" draw:image-opacity="100%"/>
    </style:style>
    <style:style style:family="text" style:name="a218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2986in" style:font-size-asian="0.12986in" style:font-size-complex="0.12986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390">
      <style:graphic-properties draw:fill="none" draw:stroke="solid" svg:stroke-width="0.01389in" svg:stroke-color="#000000" svg:stroke-opacity="100%" draw:stroke-linejoin="round" svg:stroke-linecap="butt"/>
    </style:style>
    <style:style style:family="paragraph" style:name="a218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2391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graphic" style:name="a2184">
      <style:graphic-properties fo:wrap-option="wrap" fo:padding-top="0.04998in" fo:padding-bottom="0.04998in" fo:padding-left="0.09998in" fo:padding-right="0.09998in" draw:textarea-vertical-align="middle" draw:textarea-horizontal-align="center" draw:fill="solid" draw:fill-color="#4472c4" draw:opacity="100%" draw:stroke="solid" svg:stroke-width="0.01389in" svg:stroke-color="#1c3052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drawing-page" style:name="a2392">
      <style:drawing-page-properties draw:fill="solid" draw:fill-color="#f5ede1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1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27778in" style:font-size-asian="0.27778in" style:font-size-complex="0.27778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9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2986in" style:font-size-asian="0.12986in" style:font-size-complex="0.12986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8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39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187">
      <style:graphic-properties fo:wrap-option="wrap" fo:padding-top="0.04998in" fo:padding-bottom="0.04998in" fo:padding-left="0.09998in" fo:padding-right="0.09998in" draw:textarea-vertical-align="middle" draw:textarea-horizontal-align="center" draw:fill="none" draw:stroke="solid" svg:stroke-width="0.04167in" svg:stroke-color="#ff0000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graphic" style:name="a2395">
      <style:graphic-properties fo:wrap-option="wrap" fo:padding-top="0.04998in" fo:padding-bottom="0.04998in" fo:padding-left="0.09998in" fo:padding-right="0.09998in" draw:textarea-vertical-align="middle" draw:textarea-horizontal-align="center" draw:fill="solid" draw:fill-color="#ffffff" draw:opacity="100%" draw:stroke="solid" svg:stroke-width="0.01389in" svg:stroke-color="#f5ede1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ext" style:name="a21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27778in" style:font-size-asian="0.27778in" style:font-size-complex="0.27778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96">
      <style:text-properties fo:font-variant="normal" fo:text-transform="none" fo:color="#00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in" style:font-size-asian="0.5in" style:font-size-complex="0.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18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97">
      <style:text-properties fo:font-variant="normal" fo:text-transform="none" fo:color="#00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398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99">
      <style:text-properties fo:font-variant="normal" fo:text-transform="none" fo:color="#01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5556in" style:font-size-asian="0.55556in" style:font-size-complex="0.55556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2190">
      <style:graphic-properties fo:wrap-option="wrap" fo:padding-top="0.04998in" fo:padding-bottom="0.04998in" fo:padding-left="0.09998in" fo:padding-right="0.09998in" draw:textarea-vertical-align="middle" draw:textarea-horizontal-align="center" draw:fill="none" draw:stroke="solid" svg:stroke-width="0.03125in" svg:stroke-color="#ff0000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ext" style:name="a21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27778in" style:font-size-asian="0.27778in" style:font-size-complex="0.27778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9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193">
      <style:graphic-properties fo:wrap-option="wrap" fo:padding-top="0.04998in" fo:padding-bottom="0.04998in" fo:padding-left="0.09998in" fo:padding-right="0.09998in" draw:textarea-vertical-align="middle" draw:textarea-horizontal-align="center" draw:fill="none" draw:stroke="solid" svg:stroke-width="0.03125in" svg:stroke-color="#ff0000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presentation" style:name="a2194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195">
      <style:graphic-properties draw:fill="none" draw:stroke="solid" svg:stroke-width="0.01389in" svg:stroke-color="#000000" svg:stroke-opacity="100%" draw:stroke-linejoin="round" svg:stroke-linecap="butt"/>
    </style:style>
    <style:style style:family="drawing-page" style:name="a2196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drawing-page" style:name="a2197">
      <style:drawing-page-properties draw:fill="solid" draw:fill-color="#f5ede1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19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2986in" style:font-size-asian="0.12986in" style:font-size-complex="0.12986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9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Arial" fo:font-size="0.20833in" style:font-size-asian="0.20833in" style:font-size-complex="0.20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8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Arial" fo:font-size="0.20833in" style:font-size-asian="0.20833in" style:font-size-complex="0.20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802">
      <style:paragraph-properties fo:line-height="100%" fo:text-align="left" style:tab-stop-distance="1in" fo:margin-left="0.3125in" fo:margin-right="0in" fo:text-indent="-0.31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Arial" fo:font-size="0.20833in" style:font-size-asian="0.20833in" style:font-size-complex="0.20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805">
      <style:paragraph-properties fo:line-height="100%" fo:text-align="left" style:tab-stop-distance="1in" fo:margin-left="0.3125in" fo:margin-right="0in" fo:text-indent="-0.31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Arial" fo:font-size="0.20833in" style:font-size-asian="0.20833in" style:font-size-complex="0.20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8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Arial" fo:font-size="0.20833in" style:font-size-asian="0.20833in" style:font-size-complex="0.20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809">
      <style:paragraph-properties fo:line-height="100%" fo:text-align="left" style:tab-stop-distance="1in" fo:margin-left="0.3125in" fo:margin-right="0in" fo:text-indent="-0.31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0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60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in" style:font-size-asian="0.5in" style:font-size-complex="0.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60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12986in" style:font-size-asian="0.12986in" style:font-size-complex="0.12986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0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Arial" fo:font-size="0.20833in" style:font-size-asian="0.20833in" style:font-size-complex="0.20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1604">
      <style:graphic-properties fo:wrap-option="wrap" fo:padding-top="0.04998in" fo:padding-bottom="0.04998in" fo:padding-left="0.09998in" fo:padding-right="0.09998in" draw:textarea-vertical-align="top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text" style:name="a18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Arial" fo:font-size="0.20833in" style:font-size-asian="0.20833in" style:font-size-complex="0.20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resentation" style:name="a1605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813">
      <style:paragraph-properties fo:line-height="100%" fo:text-align="left" style:tab-stop-distance="1in" fo:margin-left="0.3125in" fo:margin-right="0in" fo:text-indent="-0.31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06">
      <style:graphic-properties draw:fill="none" draw:stroke="solid" svg:stroke-width="0.01389in" svg:stroke-color="#000000" svg:stroke-opacity="100%" draw:stroke-linejoin="round" svg:stroke-linecap="butt"/>
    </style:style>
    <style:style style:family="drawing-page" style:name="a1607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text" style:name="a18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Arial" fo:font-size="0.20833in" style:font-size-asian="0.20833in" style:font-size-complex="0.20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drawing-page" style:name="a1608">
      <style:drawing-page-properties draw:fill="solid" draw:fill-color="#f5ede1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8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Arial" fo:font-size="0.20833in" style:font-size-asian="0.20833in" style:font-size-complex="0.20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60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2986in" style:font-size-asian="0.12986in" style:font-size-complex="0.12986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17">
      <style:paragraph-properties fo:line-height="100%" fo:text-align="left" style:tab-stop-distance="1in" fo:margin-left="0.3125in" fo:margin-right="0in" fo:text-indent="-0.31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Arial" fo:font-size="0.20833in" style:font-size-asian="0.20833in" style:font-size-complex="0.20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1401">
      <style:graphic-properties fo:wrap-option="wrap" fo:padding-top="0.04998in" fo:padding-bottom="0.04998in" fo:padding-left="0.09998in" fo:padding-right="0.09998in" draw:textarea-vertical-align="top" draw:textarea-horizontal-align="left" draw:fill="bitmap" draw:fill-image-name="a1400" style:repeat="stretch" draw:opacity="100%" draw:stroke="none" draw:auto-grow-width="false" draw:auto-grow-height="false"/>
      <style:paragraph-properties style:font-independent-line-spacing="true" style:writing-mode="lr-tb"/>
    </style:style>
    <style:style style:family="text" style:name="a1402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20833in" style:font-size-asian="0.20833in" style:font-size-complex="0.20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1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03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20833in" style:font-size-asian="0.20833in" style:font-size-complex="0.208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611">
      <style:graphic-properties fo:wrap-option="wrap" fo:padding-top="0.04998in" fo:padding-bottom="0.04998in" fo:padding-left="0.09998in" fo:padding-right="0.09998in" draw:textarea-vertical-align="middle" draw:textarea-horizontal-align="center" draw:fill="solid" draw:fill-color="#ffffff" draw:opacity="100%" draw:stroke="solid" svg:stroke-width="0.01389in" svg:stroke-color="#f5ede1" svg:stroke-opacity="100%" draw:stroke-linejoin="miter" svg:stroke-linecap="butt" draw:auto-grow-width="false" draw:auto-grow-height="false" style:protect="position size"/>
      <style:paragraph-properties style:font-independent-line-spacing="true" style:writing-mode="lr-tb"/>
    </style:style>
    <style:style style:family="paragraph" style:name="a140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Arial" fo:font-size="0.20833in" style:font-size-asian="0.20833in" style:font-size-complex="0.20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612">
      <style:text-properties fo:font-variant="normal" fo:text-transform="none" fo:color="#00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1405">
      <style:graphic-properties fo:wrap-option="wrap" fo:padding-top="0.04998in" fo:padding-bottom="0.04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821">
      <style:paragraph-properties fo:line-height="100%" fo:text-align="left" style:tab-stop-distance="1in" fo:margin-left="0.3125in" fo:margin-right="0in" fo:text-indent="-0.31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13">
      <style:text-properties fo:font-variant="normal" fo:text-transform="none" fo:color="#00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in" style:font-size-asian="0.5in" style:font-size-complex="0.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406">
      <style:text-properties fo:font-variant="normal" fo:text-transform="none" fo:color="#75707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1.25in" style:font-size-asian="1.25in" style:font-size-complex="1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614">
      <style:text-properties fo:font-variant="normal" fo:text-transform="none" fo:color="#00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407">
      <style:text-properties fo:font-variant="normal" fo:text-transform="none" fo:color="#75707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1.25in" style:font-size-asian="1.25in" style:font-size-complex="1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8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Arial" fo:font-size="0.20833in" style:font-size-asian="0.20833in" style:font-size-complex="0.20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615">
      <style:text-properties fo:font-variant="normal" fo:text-transform="none" fo:color="#00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in" style:font-size-asian="0.5in" style:font-size-complex="0.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408">
      <style:text-properties fo:font-variant="normal" fo:text-transform="none" fo:color="#0070c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style:font-family-generic="swiss" style:font-family-generic-asian="swiss" style:font-pitch="variable" style:font-pitch-asian="variable" fo:font-size="1.11111in" style:font-size-asian="1.11111in" style:font-size-complex="1.11111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16">
      <style:text-properties fo:font-variant="normal" fo:text-transform="none" fo:color="#00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4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style:font-family-generic="swiss" style:font-family-generic-asian="swiss" style:font-pitch="variable" style:font-pitch-asian="variable" fo:font-size="0.55556in" style:font-size-asian="0.55556in" style:font-size-complex="0.55556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25">
      <style:paragraph-properties fo:line-height="100%" fo:text-align="left" style:tab-stop-distance="1in" fo:margin-left="0.3125in" fo:margin-right="0in" fo:text-indent="-0.31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17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18">
      <style:text-properties fo:font-variant="normal" fo:text-transform="none" fo:color="#01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5556in" style:font-size-asian="0.55556in" style:font-size-complex="0.55556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61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827">
      <style:graphic-properties fo:wrap-option="wrap" fo:padding-top="0.04998in" fo:padding-bottom="0.04998in" fo:padding-left="0.09998in" fo:padding-right="0.09998in" draw:textarea-vertical-align="top" draw:textarea-horizontal-align="left" draw:fill="solid" draw:fill-color="#e7e6e6" draw:opacity="100%" draw:stroke="none" draw:auto-grow-width="false" draw:auto-grow-height="true"/>
      <style:paragraph-properties style:font-independent-line-spacing="true" style:writing-mode="lr-tb"/>
    </style:style>
    <style:style style:family="graphic" style:name="a1828">
      <style:graphic-properties draw:fill="none" draw:stroke="solid" svg:stroke-width="0.01042in" svg:stroke-color="#e7e6e6" svg:stroke-opacity="100%" draw:stroke-linejoin="miter" svg:stroke-linecap="butt"/>
    </style:style>
    <style:style style:family="text" style:name="a1829">
      <style:text-properties fo:font-variant="normal" fo:text-transform="none" fo:color="#1974c2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21611in" style:font-size-asian="0.21611in" style:font-size-complex="0.21611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20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Calibri" style:font-family-generic="swiss" style:font-family-generic-asian="swiss" style:font-pitch="variable" style:font-pitch-asian="variable" fo:font-size="0.10833in" style:font-size-asian="0.10833in" style:font-size-complex="0.108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10">
      <style:paragraph-properties fo:line-height="112.5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style:font-family-generic="swiss" style:font-family-generic-asian="swiss" style:font-pitch="variable" style:font-pitch-asian="variable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11">
      <style:graphic-properties fo:wrap-option="wrap" fo:padding-top="0in" fo:padding-bottom="0in" fo:padding-left="0in" fo:padding-right="0in" draw:textarea-vertical-align="top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paragraph" style:name="a120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Calibri" style:font-family-generic="swiss" style:font-family-generic-asian="swiss" style:font-pitch="variable" style:font-pitch-asian="variable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04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graphic" style:name="a1620">
      <style:graphic-properties fo:wrap-option="wrap" fo:padding-top="0.04998in" fo:padding-bottom="0.04998in" fo:padding-left="0.09998in" fo:padding-right="0.09998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41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Calibri" style:font-family-generic="swiss" style:font-family-generic-asian="swiss" style:font-pitch="variable" style:font-pitch-asian="variable" fo:font-size="0.10833in" style:font-size-asian="0.10833in" style:font-size-complex="0.108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21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20833in" style:font-size-asian="0.20833in" style:font-size-complex="0.20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14">
      <style:graphic-properties fo:wrap-option="wrap" fo:padding-top="0.09998in" fo:padding-bottom="0.09998in" fo:padding-left="0.09998in" fo:padding-right="0.09998in" draw:textarea-vertical-align="middle" draw:textarea-horizontal-align="center" draw:fill="solid" draw:fill-color="#ffffff" draw:opacity="100%" draw:stroke="solid" svg:stroke-width="0.01042in" svg:stroke-color="#44546a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12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style:font-family-generic="swiss" style:font-family-generic-asian="swiss" style:font-pitch="variable" style:font-pitch-asian="variable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30">
      <style:paragraph-properties fo:line-height="150%" fo:text-align="left" style:tab-stop-distance="1in" fo:margin-left="0.26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22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20833in" style:font-size-asian="0.20833in" style:font-size-complex="0.208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15" style:parent-style-name="Graphics">
      <style:graphic-properties draw:fill="none" fo:clip="rect(0in, 0in, 0in, 0in)" draw:stroke="none" draw:image-opacity="100%"/>
    </style:style>
    <style:style style:family="paragraph" style:name="a120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2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16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Calibri" style:font-family-generic="swiss" style:font-family-generic-asian="swiss" style:font-pitch="variable" style:font-pitch-asian="variable" fo:font-size="0.10833in" style:font-size-asian="0.10833in" style:font-size-complex="0.108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832">
      <style:graphic-properties fo:wrap-option="wrap" fo:padding-top="0.04998in" fo:padding-bottom="0.04998in" fo:padding-left="0.09998in" fo:padding-right="0.09998in" draw:textarea-vertical-align="top" draw:textarea-horizontal-align="left" draw:fill="none" draw:stroke="solid" svg:stroke-width="0.03125in" svg:stroke-color="#e7e6e6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graphic" style:name="a1624">
      <style:graphic-properties fo:wrap-option="wrap" fo:padding-top="0.04998in" fo:padding-bottom="0.04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417">
      <style:graphic-properties draw:fill="none" draw:stroke="solid" svg:stroke-width="0.01389in" svg:stroke-color="#000000" svg:stroke-opacity="100%" draw:stroke-linejoin="round" svg:stroke-linecap="butt"/>
    </style:style>
    <style:style style:family="text" style:name="a12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style:font-family-generic="swiss" style:font-family-generic-asian="swiss" style:font-pitch="variable" style:font-pitch-asian="variable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833">
      <style:graphic-properties draw:fill="none" draw:stroke="solid" svg:stroke-width="0.01042in" svg:stroke-color="#e7e6e6" svg:stroke-opacity="100%" draw:stroke-linejoin="miter" svg:stroke-linecap="butt"/>
    </style:style>
    <style:style style:family="text" style:name="a1625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37042in" style:font-size-asian="0.37042in" style:font-size-complex="0.3704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drawing-page" style:name="a1418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text" style:name="a1834">
      <style:text-properties fo:font-variant="normal" fo:text-transform="none" fo:color="#1974c2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21611in" style:font-size-asian="0.21611in" style:font-size-complex="0.21611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6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37042in" style:font-size-asian="0.37042in" style:font-size-complex="0.3704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drawing-page" style:name="a1419">
      <style:drawing-page-properties draw:fill="solid" draw:fill-color="#f5ede1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1835">
      <style:paragraph-properties fo:line-height="150%" fo:text-align="left" style:tab-stop-distance="1in" fo:margin-left="0.26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37042in" style:font-size-asian="0.37042in" style:font-size-complex="0.37042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6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37042in" style:font-size-asian="0.37042in" style:font-size-complex="0.3704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6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37042in" style:font-size-asian="0.37042in" style:font-size-complex="0.37042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1837">
      <style:graphic-properties fo:wrap-option="wrap" fo:padding-top="0.04998in" fo:padding-bottom="0.04998in" fo:padding-left="0.09998in" fo:padding-right="0.09998in" draw:textarea-vertical-align="top" draw:textarea-horizontal-align="left" draw:fill="none" draw:stroke="solid" svg:stroke-width="0.03125in" svg:stroke-color="#e7e6e6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1838">
      <style:text-properties fo:font-variant="normal" fo:text-transform="none" fo:color="#ee4c3c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37042in" style:font-size-asian="0.37042in" style:font-size-complex="0.37042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839">
      <style:text-properties fo:font-variant="normal" fo:text-transform="none" fo:color="#ee4c3c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37042in" style:font-size-asian="0.37042in" style:font-size-complex="0.37042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1000">
      <style:graphic-properties fo:wrap-option="wrap" fo:padding-top="0.04998in" fo:padding-bottom="0.04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0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35069in" style:font-size-asian="0.35069in" style:font-size-complex="0.3506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 fo:background-color="#548135"/>
    </style:style>
    <style:style style:family="text" style:name="a100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35069in" style:font-size-asian="0.35069in" style:font-size-complex="0.35069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 fo:background-color="#548135"/>
    </style:style>
    <style:style style:family="paragraph" style:name="a121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0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11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142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2986in" style:font-size-asian="0.12986in" style:font-size-complex="0.12986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Calibri" style:font-family-generic="swiss" style:font-family-generic-asian="swiss" style:font-pitch="variable" style:font-pitch-asian="variable" fo:font-size="0.10833in" style:font-size-asian="0.10833in" style:font-size-complex="0.108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04">
      <style:graphic-properties fo:wrap-option="wrap" fo:padding-top="0.04998in" fo:padding-bottom="0.04998in" fo:padding-left="0.09998in" fo:padding-right="0.09998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42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style:font-family-generic="swiss" style:font-family-generic-asian="swiss" style:font-pitch="variable" style:font-pitch-asian="variable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05">
      <style:text-properties fo:font-variant="normal" fo:text-transform="none" fo:color="#00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in" style:font-size-asian="0.5in" style:font-size-complex="0.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1422">
      <style:graphic-properties fo:wrap-option="wrap" fo:padding-top="0.04998in" fo:padding-bottom="0.04998in" fo:padding-left="0.09998in" fo:padding-right="0.09998in" draw:textarea-vertical-align="middle" draw:textarea-horizontal-align="center" draw:fill="solid" draw:fill-color="#ffffff" draw:opacity="100%" draw:stroke="solid" svg:stroke-width="0.01389in" svg:stroke-color="#f5ede1" svg:stroke-opacity="100%" draw:stroke-linejoin="miter" svg:stroke-linecap="butt" draw:auto-grow-width="false" draw:auto-grow-height="false" style:protect="position size"/>
      <style:paragraph-properties style:font-independent-line-spacing="true" style:writing-mode="lr-tb"/>
    </style:style>
    <style:style style:family="paragraph" style:name="a121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06">
      <style:text-properties fo:font-variant="normal" fo:text-transform="none" fo:color="#00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6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37042in" style:font-size-asian="0.37042in" style:font-size-complex="0.3704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6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37042in" style:font-size-asian="0.37042in" style:font-size-complex="0.37042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2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Calibri" style:font-family-generic="swiss" style:font-family-generic-asian="swiss" style:font-pitch="variable" style:font-pitch-asian="variable" fo:font-size="0.10833in" style:font-size-asian="0.10833in" style:font-size-complex="0.108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07">
      <style:text-properties fo:font-variant="normal" fo:text-transform="none" fo:color="#00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in" style:font-size-asian="0.5in" style:font-size-complex="0.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1424">
      <style:graphic-properties draw:fill="none" draw:stroke="solid" svg:stroke-width="0.03125in" svg:stroke-color="#c00000" draw:marker-end="a1423" svg:stroke-opacity="100%" draw:stroke-linejoin="round" svg:stroke-linecap="butt"/>
    </style:style>
    <style:style style:family="text" style:name="a12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style:font-family-generic="swiss" style:font-family-generic-asian="swiss" style:font-pitch="variable" style:font-pitch-asian="variable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4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08">
      <style:text-properties fo:font-variant="normal" fo:text-transform="none" fo:color="#00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632">
      <style:paragraph-properties fo:line-height="15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25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20833in" style:font-size-asian="0.20833in" style:font-size-complex="0.20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1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841">
      <style:graphic-properties fo:wrap-option="wrap" fo:padding-top="0.04998in" fo:padding-bottom="0.04998in" fo:padding-left="0.09998in" fo:padding-right="0.09998in" draw:textarea-vertical-align="middle" draw:textarea-horizontal-align="center" draw:fill="solid" draw:fill-color="#ffce3a" draw:opacity="100%" draw:stroke="none" draw:auto-grow-width="false" draw:auto-grow-height="false"/>
      <style:paragraph-properties style:font-independent-line-spacing="true" style:writing-mode="lr-tb"/>
    </style:style>
    <style:style style:family="text" style:name="a1009">
      <style:text-properties fo:font-variant="normal" fo:text-transform="none" fo:color="#00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in" style:font-size-asian="0.5in" style:font-size-complex="0.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6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37042in" style:font-size-asian="0.37042in" style:font-size-complex="0.37042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426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20833in" style:font-size-asian="0.20833in" style:font-size-complex="0.208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18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18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6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2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19" style:parent-style-name="Graphics">
      <style:graphic-properties draw:fill="none" fo:clip="rect(0in, 0in, 0in, 0in)" draw:stroke="none" draw:image-opacity="100%"/>
    </style:style>
    <style:style style:family="text" style:name="a18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635">
      <style:paragraph-properties fo:line-height="15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28">
      <style:graphic-properties fo:wrap-option="wrap" fo:padding-top="0.04998in" fo:padding-bottom="0.04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844">
      <style:paragraph-properties fo:line-height="100%" fo:text-align="left" style:tab-stop-distance="1in" fo:margin-left="0.31248in" fo:margin-right="0in" fo:text-indent="-0.31248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636">
      <style:graphic-properties fo:wrap-option="wrap" fo:padding-top="0.09998in" fo:padding-bottom="0.09998in" fo:padding-left="0.09998in" fo:padding-right="0.09998in" draw:textarea-vertical-align="bottom" draw:textarea-horizontal-align="left" draw:fill="solid" draw:fill-color="#ffffff" draw:opacity="100%" draw:stroke="solid" svg:stroke-width="0.03125in" svg:stroke-color="#a5a5a5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1429">
      <style:text-properties fo:font-variant="normal" fo:text-transform="none" fo:color="#00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6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1111in" style:font-size-asian="0.11111in" style:font-size-complex="0.1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3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Arial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1639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solid" svg:stroke-width="0.02778in" svg:stroke-color="#ffffff" svg:stroke-opacity="100%" svg:stroke-linecap="butt" draw:auto-grow-width="false" draw:auto-grow-height="false"/>
      <style:paragraph-properties style:font-independent-line-spacing="true" style:writing-mode="lr-tb"/>
    </style:style>
    <style:style style:family="text" style:name="a18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8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49">
      <style:paragraph-properties fo:line-height="100%" fo:text-align="left" style:tab-stop-distance="1in" fo:margin-left="0.31248in" fo:margin-right="0in" fo:text-indent="-0.31248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10">
      <style:text-properties fo:font-variant="normal" fo:text-transform="none" fo:color="#01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6944in" style:font-size-asian="0.56944in" style:font-size-complex="0.56944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011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12">
      <style:graphic-properties fo:wrap-option="wrap" fo:padding-top="0.04998in" fo:padding-bottom="0.04998in" fo:padding-left="0.09998in" fo:padding-right="0.09998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graphic" style:name="a1220" style:parent-style-name="Graphics">
      <style:graphic-properties draw:fill="none" fo:clip="rect(0in, 0in, 0in, 0in)" draw:stroke="none" draw:image-opacity="100%"/>
    </style:style>
    <style:style style:family="text" style:name="a10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Calibri" style:font-family-generic="swiss" style:font-family-generic-asian="swiss" style:font-pitch="variable" style:font-pitch-asian="variable" fo:font-size="0.12986in" style:font-size-asian="0.12986in" style:font-size-complex="0.12986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2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Calibri" style:font-family-generic="swiss" style:font-family-generic-asian="swiss" style:font-pitch="variable" style:font-pitch-asian="variable" fo:font-size="0.10833in" style:font-size-asian="0.10833in" style:font-size-complex="0.108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30">
      <style:text-properties fo:font-variant="normal" fo:text-transform="none" fo:color="#00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in" style:font-size-asian="0.5in" style:font-size-complex="0.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22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1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31">
      <style:text-properties fo:font-variant="normal" fo:text-transform="none" fo:color="#00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1223">
      <style:graphic-properties fo:wrap-option="wrap" fo:padding-top="0.04998in" fo:padding-bottom="0.04998in" fo:padding-left="0.09998in" fo:padding-right="0.09998in" draw:textarea-vertical-align="middle" draw:textarea-horizontal-align="center" draw:fill="solid" draw:fill-color="#e1efd8" draw:opacity="100%" draw:stroke="solid" svg:stroke-width="0.01389in" svg:stroke-color="#e1efd8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graphic" style:name="a1015">
      <style:graphic-properties fo:wrap-option="wrap" fo:padding-top="0.04998in" fo:padding-bottom="0.04998in" fo:padding-left="0.09998in" fo:padding-right="0.09998in" draw:textarea-vertical-align="top" draw:textarea-horizontal-align="left" draw:fill="solid" draw:fill-color="#9933ff" draw:opacity="100%" draw:stroke="none" draw:auto-grow-width="false" draw:auto-grow-height="false"/>
      <style:paragraph-properties style:font-independent-line-spacing="true" style:writing-mode="lr-tb"/>
    </style:style>
    <style:style style:family="text" style:name="a1432">
      <style:text-properties fo:font-variant="normal" fo:text-transform="none" fo:color="#00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1224" style:parent-style-name="Graphics">
      <style:graphic-properties draw:fill="none" fo:clip="rect(0in, 0.06785in, 0in, 0in)" draw:stroke="none" draw:image-opacity="100%"/>
    </style:style>
    <style:style style:family="text" style:name="a101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in" style:font-size-asian="0.5in" style:font-size-complex="0.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6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1111in" style:font-size-asian="0.11111in" style:font-size-complex="0.1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33">
      <style:text-properties fo:font-variant="normal" fo:text-transform="none" fo:color="#00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2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Calibri" style:font-family-generic="swiss" style:font-family-generic-asian="swiss" style:font-pitch="variable" style:font-pitch-asian="variable" fo:font-size="0.20833in" style:font-size-asian="0.20833in" style:font-size-complex="0.208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1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12986in" style:font-size-asian="0.12986in" style:font-size-complex="0.12986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4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34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Calibri" style:font-family-generic="swiss" style:font-family-generic-asian="swiss" style:font-pitch="variable" style:font-pitch-asian="variable" fo:font-size="0.32403in" style:font-size-asian="0.32403in" style:font-size-complex="0.3240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1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642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solid" svg:stroke-width="0.02778in" svg:stroke-color="#ffffff" svg:stroke-opacity="100%" svg:stroke-linecap="butt" draw:auto-grow-width="false" draw:auto-grow-height="false"/>
      <style:paragraph-properties style:font-independent-line-spacing="true" style:writing-mode="lr-tb"/>
    </style:style>
    <style:style style:family="graphic" style:name="a1435">
      <style:graphic-properties fo:wrap-option="wrap" fo:padding-top="0.04998in" fo:padding-bottom="0.04998in" fo:padding-left="0.09998in" fo:padding-right="0.09998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22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1019">
      <style:graphic-properties fo:wrap-option="wrap" fo:padding-top="0.04998in" fo:padding-bottom="0.04998in" fo:padding-left="0.09998in" fo:padding-right="0.09998in" draw:textarea-vertical-align="top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graphic" style:name="a1643" style:parent-style-name="Graphics">
      <style:graphic-properties draw:fill="none" draw:stroke="none"/>
    </style:style>
    <style:style style:family="text" style:name="a1436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1228">
      <style:graphic-properties fo:wrap-option="wrap" fo:padding-top="0.08331in" fo:padding-bottom="0.08331in" fo:padding-left="0.08331in" fo:padding-right="0.08331in" draw:textarea-vertical-align="middle" draw:textarea-horizontal-align="left" draw:fill="solid" draw:fill-color="#e7e6e6" draw:opacity="100%" draw:stroke="solid" svg:stroke-width="0.01042in" svg:stroke-color="#44546a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18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644" style:parent-style-name="Graphics">
      <style:graphic-properties draw:fill="none" fo:clip="rect(0in, 0in, 0in, 0in)" draw:stroke="none" draw:image-opacity="100%"/>
    </style:style>
    <style:style style:family="text" style:name="a143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Calibri" style:font-family-generic="swiss" style:font-family-generic-asian="swiss" style:font-pitch="variable" style:font-pitch-asian="variable" fo:font-size="0.20833in" style:font-size-asian="0.20833in" style:font-size-complex="0.208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53">
      <style:paragraph-properties fo:line-height="100%" fo:text-align="left" style:tab-stop-distance="1in" fo:margin-left="0.31248in" fo:margin-right="0in" fo:text-indent="-0.31248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645" style:parent-style-name="Graphics">
      <style:graphic-properties draw:fill="none" fo:clip="rect(0in, 0in, 0in, 0in)" draw:stroke="solid" svg:stroke-width="0.04167in" svg:stroke-color="#000000" svg:stroke-opacity="100%" draw:stroke-linejoin="miter" svg:stroke-linecap="square" draw:shadow="visible" draw:shadow-offset-x="0.02946in" draw:shadow-offset-y="0.02946in" draw:shadow-color="#000000" draw:shadow-opacity="42.745%" draw:image-opacity="100%"/>
    </style:style>
    <style:style style:family="paragraph" style:name="a143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4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0833in" style:font-size-asian="0.10833in" style:font-size-complex="0.108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39">
      <style:graphic-properties fo:wrap-option="wrap" fo:padding-top="0.05in" fo:padding-bottom="0.05in" fo:padding-left="0.1in" fo:padding-right="0.1in" draw:textarea-vertical-align="middle" draw:textarea-horizontal-align="left" draw:fill="solid" draw:fill-color="#ffff00" draw:opacity="100%" draw:stroke="solid" svg:stroke-width="0.02778in" svg:stroke-color="#ffc000" svg:stroke-opacity="100%" svg:stroke-linecap="butt" draw:auto-grow-width="false" draw:auto-grow-height="false"/>
      <style:paragraph-properties style:font-independent-line-spacing="true" style:writing-mode="lr-tb"/>
    </style:style>
    <style:style style:family="text" style:name="a18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64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648">
      <style:graphic-properties fo:wrap-option="wrap" fo:padding-top="0.04998in" fo:padding-bottom="0.04998in" fo:padding-left="0.09998in" fo:padding-right="0.09998in" draw:textarea-vertical-align="middle" draw:textarea-horizontal-align="center" draw:fill="none" draw:stroke="solid" svg:stroke-width="0.04167in" svg:stroke-color="#c00000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ext" style:name="a18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8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858">
      <style:paragraph-properties fo:line-height="100%" fo:text-align="left" style:tab-stop-distance="1in" fo:margin-left="0.31248in" fo:margin-right="0in" fo:text-indent="-0.31248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00">
      <style:text-properties fo:font-variant="normal" fo:text-transform="none" fo:color="#00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901">
      <style:text-properties fo:font-variant="normal" fo:text-transform="none" fo:color="#00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in" style:font-size-asian="0.5in" style:font-size-complex="0.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902">
      <style:text-properties fo:font-variant="normal" fo:text-transform="none" fo:color="#01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6944in" style:font-size-asian="0.56944in" style:font-size-complex="0.56944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903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04">
      <style:graphic-properties fo:wrap-option="wrap" fo:padding-top="0.04998in" fo:padding-bottom="0.04998in" fo:padding-left="0.09998in" fo:padding-right="0.09998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graphic" style:name="a905" style:parent-style-name="Graphics">
      <style:graphic-properties draw:fill="none" fo:clip="rect(0in, 0.93547in, 0in, 0in)" draw:stroke="none"/>
    </style:style>
    <style:style style:family="text" style:name="a90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0833in" style:font-size-asian="0.10833in" style:font-size-complex="0.108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0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08">
      <style:graphic-properties fo:wrap-option="wrap" fo:padding-top="0.04998in" fo:padding-bottom="0.04998in" fo:padding-left="0.09998in" fo:padding-right="0.09998in" draw:textarea-vertical-align="middle" draw:textarea-horizontal-align="center" draw:fill="none" draw:stroke="solid" svg:stroke-width="0.04167in" svg:stroke-color="#c00000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ext" style:name="a909">
      <style:text-properties fo:font-variant="normal" fo:text-transform="none" fo:color="#00b0f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0833in" style:font-size-asian="0.10833in" style:font-size-complex="0.108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20" style:parent-style-name="Graphics">
      <style:graphic-properties draw:fill="none" fo:clip="rect(0in, 0in, 0in, 0in)" draw:stroke="solid" svg:stroke-width="0.01042in" svg:stroke-color="#0070c0" svg:stroke-opacity="100%" draw:stroke-linejoin="round" svg:stroke-linecap="butt" draw:image-opacity="100%"/>
    </style:style>
    <style:style style:family="graphic" style:name="a1021" style:parent-style-name="Graphics">
      <style:graphic-properties draw:fill="none" fo:clip="rect(0in, 0in, 0in, 0in)" draw:stroke="none" draw:image-opacity="100%"/>
    </style:style>
    <style:style style:family="presentation" style:name="a1022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Calibri" style:font-family-generic="swiss" style:font-family-generic-asian="swiss" style:font-pitch="variable" style:font-pitch-asian="variable" fo:font-size="0.32403in" style:font-size-asian="0.32403in" style:font-size-complex="0.3240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23">
      <style:graphic-properties draw:fill="none" draw:stroke="solid" svg:stroke-width="0.01389in" svg:stroke-color="#000000" svg:stroke-opacity="100%" draw:stroke-linejoin="round" svg:stroke-linecap="butt"/>
    </style:style>
    <style:style style:family="paragraph" style:name="a123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40" style:parent-style-name="Graphics">
      <style:graphic-properties draw:fill="none" draw:stroke="none"/>
    </style:style>
    <style:style style:family="graphic" style:name="a1232">
      <style:graphic-properties fo:wrap-option="wrap" fo:padding-top="0.08331in" fo:padding-bottom="0.08331in" fo:padding-left="0.08331in" fo:padding-right="0.08331in" draw:textarea-vertical-align="middle" draw:textarea-horizontal-align="left" draw:fill="solid" draw:fill-color="#e7e6e6" draw:opacity="100%" draw:stroke="solid" svg:stroke-width="0.01042in" svg:stroke-color="#44546a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drawing-page" style:name="a1024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graphic" style:name="a1441" style:parent-style-name="Graphics">
      <style:graphic-properties draw:fill="none" draw:stroke="none"/>
    </style:style>
    <style:style style:family="text" style:name="a12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Calibri" style:font-family-generic="swiss" style:font-family-generic-asian="swiss" style:font-pitch="variable" style:font-pitch-asian="variable" fo:font-size="0.20833in" style:font-size-asian="0.20833in" style:font-size-complex="0.208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025">
      <style:drawing-page-properties draw:fill="solid" draw:fill-color="#f5ede1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1442" style:parent-style-name="Graphics">
      <style:graphic-properties draw:fill="none" draw:stroke="none"/>
    </style:style>
    <style:style style:family="text" style:name="a12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Calibri" style:font-family-generic="swiss" style:font-family-generic-asian="swiss" style:font-pitch="variable" style:font-pitch-asian="variable" fo:font-size="0.32403in" style:font-size-asian="0.32403in" style:font-size-complex="0.3240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2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2986in" style:font-size-asian="0.12986in" style:font-size-complex="0.12986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650">
      <style:graphic-properties draw:fill="none" draw:stroke="solid" svg:stroke-width="0.04167in" svg:stroke-color="#c00000" draw:marker-end="a1649" svg:stroke-opacity="100%" draw:stroke-linejoin="miter" svg:stroke-linecap="butt"/>
    </style:style>
    <style:style style:family="graphic" style:name="a1443" style:parent-style-name="Graphics">
      <style:graphic-properties draw:fill="none" draw:stroke="none"/>
    </style:style>
    <style:style style:family="paragraph" style:name="a123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2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51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36">
      <style:graphic-properties fo:wrap-option="wrap" fo:padding-top="0.08331in" fo:padding-bottom="0.08331in" fo:padding-left="0.08331in" fo:padding-right="0.08331in" draw:textarea-vertical-align="middle" draw:textarea-horizontal-align="left" draw:fill="solid" draw:fill-color="#e7e6e6" draw:opacity="100%" draw:stroke="solid" svg:stroke-width="0.01042in" svg:stroke-color="#44546a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18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1028">
      <style:graphic-properties fo:wrap-option="wrap" fo:padding-top="0.04998in" fo:padding-bottom="0.04998in" fo:padding-left="0.09998in" fo:padding-right="0.09998in" draw:textarea-vertical-align="middle" draw:textarea-horizontal-align="center" draw:fill="solid" draw:fill-color="#ffffff" draw:opacity="100%" draw:stroke="solid" svg:stroke-width="0.01389in" svg:stroke-color="#f5ede1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presentation" style:name="a1652">
      <style:graphic-properties draw:fill="none" draw:stroke="solid" svg:stroke-width="0.01389in" svg:stroke-color="#000000" svg:stroke-opacity="100%" draw:stroke-linejoin="round" svg:stroke-linecap="butt"/>
    </style:style>
    <style:style style:family="text" style:name="a14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PMingLiU" style:font-family-asian="PMingLiU" style:font-family-complex="Arial" style:font-family-generic="roman" style:font-family-generic-asian="roman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3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Calibri" style:font-family-generic="swiss" style:font-family-generic-asian="swiss" style:font-pitch="variable" style:font-pitch-asian="variable" fo:font-size="0.10833in" style:font-size-asian="0.10833in" style:font-size-complex="0.108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1029" style:parent-style-name="Graphics">
      <style:graphic-properties draw:fill="none" fo:clip="rect(0in, 0in, 0in, 0in)" draw:stroke="solid" svg:stroke-width="0.01042in" svg:stroke-color="#000000" svg:stroke-opacity="100%" draw:stroke-linejoin="round" svg:stroke-linecap="butt" draw:image-opacity="100%"/>
    </style:style>
    <style:style style:family="drawing-page" style:name="a1653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text" style:name="a14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PMingLiU" style:font-family-asian="PMingLiU" style:font-family-complex="Arial" style:font-family-generic="roman" style:font-family-generic-asian="roman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3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drawing-page" style:name="a1654">
      <style:drawing-page-properties draw:fill="solid" draw:fill-color="#ededed" draw:opacity="100%" presentation:visibility="visible" draw:background-size="border" presentation:background-objects-visible="true" presentation:background-visible="false" presentation:display-header="false" presentation:display-footer="false" presentation:display-page-number="false" presentation:display-date-time="false"/>
    </style:style>
    <style:style style:family="paragraph" style:name="a144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39">
      <style:graphic-properties fo:wrap-option="wrap" fo:padding-top="0.04998in" fo:padding-bottom="0.04998in" fo:padding-left="0.09998in" fo:padding-right="0.09998in" draw:textarea-vertical-align="middle" draw:textarea-horizontal-align="center" draw:fill="none" draw:stroke="solid" svg:stroke-width="0.04167in" svg:stroke-color="#ff0000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ext" style:name="a18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655">
      <style:text-properties fo:font-variant="normal" fo:text-transform="none" fo:color="#9933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Microsoft JhengHei" style:font-family-generic="swiss" style:font-family-generic-asian="swiss" style:font-pitch="variable" style:font-pitch-asian="variable" fo:font-size="0.41667in" style:font-size-asian="0.41667in" style:font-size-complex="0.41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4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656">
      <style:text-properties fo:font-variant="normal" fo:text-transform="none" fo:color="#9933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41667in" style:font-size-asian="0.41667in" style:font-size-complex="0.41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4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57">
      <style:text-properties fo:font-variant="normal" fo:text-transform="none" fo:color="#01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41667in" style:font-size-asian="0.41667in" style:font-size-complex="0.41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6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41667in" style:font-size-asian="0.41667in" style:font-size-complex="0.41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866">
      <style:paragraph-properties fo:line-height="100%" fo:text-align="left" style:tab-stop-distance="1in" fo:margin-left="0.31248in" fo:margin-right="0in" fo:text-indent="-0.31248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59">
      <style:text-properties fo:font-variant="normal" fo:text-transform="none" fo:color="#01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41667in" style:font-size-asian="0.41667in" style:font-size-complex="0.41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7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91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70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11">
      <style:graphic-properties fo:wrap-option="wrap" fo:padding-top="0.04998in" fo:padding-bottom="0.04998in" fo:padding-left="0.09998in" fo:padding-right="0.09998in" draw:textarea-vertical-align="middle" draw:textarea-horizontal-align="center" draw:fill="none" draw:stroke="solid" svg:stroke-width="0.04167in" svg:stroke-color="#00b0f0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graphic" style:name="a703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1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0833in" style:font-size-asian="0.10833in" style:font-size-complex="0.108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704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paragraph" style:name="a91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705">
      <style:drawing-page-properties draw:fill="solid" draw:fill-color="#f5ede1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914">
      <style:graphic-properties fo:wrap-option="wrap" fo:padding-top="0.04998in" fo:padding-bottom="0.04998in" fo:padding-left="0.09998in" fo:padding-right="0.09998in" draw:textarea-vertical-align="middle" draw:textarea-horizontal-align="center" draw:fill="none" draw:stroke="solid" svg:stroke-width="0.04167in" svg:stroke-color="#c00000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ext" style:name="a70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Calibri" style:font-family-generic="swiss" style:font-family-generic-asian="swiss" style:font-pitch="variable" style:font-pitch-asian="variable" fo:font-size="0.12986in" style:font-size-asian="0.12986in" style:font-size-complex="0.12986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15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70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1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08">
      <style:graphic-properties fo:wrap-option="wrap" fo:padding-top="0.04998in" fo:padding-bottom="0.04998in" fo:padding-left="0.09998in" fo:padding-right="0.09998in" draw:textarea-vertical-align="middle" draw:textarea-horizontal-align="center" draw:fill="solid" draw:fill-color="#ffffff" draw:opacity="100%" draw:stroke="solid" svg:stroke-width="0.01389in" svg:stroke-color="#f5ede1" svg:stroke-opacity="100%" draw:stroke-linejoin="miter" svg:stroke-linecap="butt" draw:auto-grow-width="false" draw:auto-grow-height="false" style:protect="position size"/>
      <style:paragraph-properties style:font-independent-line-spacing="true" style:writing-mode="lr-tb"/>
    </style:style>
    <style:style style:family="graphic" style:name="a917">
      <style:graphic-properties fo:wrap-option="wrap" fo:padding-top="0.05in" fo:padding-bottom="0.05in" fo:padding-left="0.1in" fo:padding-right="0.1in" draw:textarea-vertical-align="middle" draw:textarea-horizontal-align="center" draw:fill="solid" draw:fill-color="#ffff00" draw:opacity="100%" draw:stroke="solid" svg:stroke-width="0.02778in" svg:stroke-color="#ffc000" svg:stroke-opacity="100%" svg:stroke-linecap="butt" draw:auto-grow-width="false" draw:auto-grow-height="false"/>
      <style:paragraph-properties style:font-independent-line-spacing="true" style:writing-mode="lr-tb"/>
    </style:style>
    <style:style style:family="graphic" style:name="a709" style:parent-style-name="Graphics">
      <style:graphic-properties draw:fill="none" fo:clip="rect(0in, -0.10696in, 0.01463in, 0in)" draw:stroke="none" draw:image-opacity="100%"/>
    </style:style>
    <style:style style:family="graphic" style:name="a919">
      <style:graphic-properties draw:fill="none" draw:stroke="solid" svg:stroke-width="0.03125in" svg:stroke-color="#ed7d32" draw:marker-end="a918" svg:stroke-opacity="100%" draw:stroke-linejoin="round" svg:stroke-linecap="butt"/>
    </style:style>
    <style:style style:family="text" style:name="a1030">
      <style:text-properties fo:font-variant="normal" fo:text-transform="none" fo:color="#70ad47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0833in" style:font-size-asian="0.10833in" style:font-size-complex="0.108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3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32">
      <style:graphic-properties fo:wrap-option="wrap" fo:padding-top="0.04998in" fo:padding-bottom="0.04998in" fo:padding-left="0.09998in" fo:padding-right="0.09998in" draw:textarea-vertical-align="middle" draw:textarea-horizontal-align="center" draw:fill="none" draw:stroke="solid" svg:stroke-width="0.01042in" svg:stroke-color="#70ad47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graphic" style:name="a1240" style:parent-style-name="Graphics">
      <style:graphic-properties draw:fill="none" fo:clip="rect(0in, 0in, 0in, 0in)" draw:stroke="none" draw:image-opacity="100%"/>
    </style:style>
    <style:style style:family="text" style:name="a10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0833in" style:font-size-asian="0.10833in" style:font-size-complex="0.108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41" style:parent-style-name="Graphics">
      <style:graphic-properties draw:fill="none" fo:clip="rect(0in, 0in, 0in, 0in)" draw:stroke="none" draw:image-opacity="100%"/>
    </style:style>
    <style:style style:family="text" style:name="a145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42" style:parent-style-name="Graphics">
      <style:graphic-properties draw:fill="none" fo:clip="rect(0in, 0in, 0in, 0in)" draw:stroke="none" draw:image-opacity="100%"/>
    </style:style>
    <style:style style:family="paragraph" style:name="a103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Calibri" style:font-family-generic="swiss" style:font-family-generic-asian="swiss" style:font-pitch="variable" style:font-pitch-asian="variable" fo:font-size="0.10833in" style:font-size-asian="0.10833in" style:font-size-complex="0.108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35">
      <style:graphic-properties fo:wrap-option="wrap" fo:padding-top="0.04998in" fo:padding-bottom="0.04998in" fo:padding-left="0.09998in" fo:padding-right="0.09998in" draw:textarea-vertical-align="middle" draw:textarea-horizontal-align="center" draw:fill="none" draw:stroke="solid" svg:stroke-width="0.01042in" svg:stroke-color="#1fad74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14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style:font-family-generic="swiss" style:font-family-generic-asian="swiss" style:font-pitch="variable" style:font-pitch-asian="variable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36">
      <style:text-properties fo:font-variant="normal" fo:text-transform="none" fo:color="#70ad47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0833in" style:font-size-asian="0.10833in" style:font-size-complex="0.108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41667in" style:font-size-asian="0.41667in" style:font-size-complex="0.41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45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4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3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Calibri" style:font-family-generic="swiss" style:font-family-generic-asian="swiss" style:font-pitch="variable" style:font-pitch-asian="variable" fo:font-size="0.10833in" style:font-size-asian="0.10833in" style:font-size-complex="0.108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1038">
      <style:graphic-properties fo:wrap-option="wrap" fo:padding-top="0.04998in" fo:padding-bottom="0.04998in" fo:padding-left="0.09998in" fo:padding-right="0.09998in" draw:textarea-vertical-align="middle" draw:textarea-horizontal-align="center" draw:fill="none" draw:stroke="solid" svg:stroke-width="0.01042in" svg:stroke-color="#70ad47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paragraph" style:name="a1662">
      <style:paragraph-properties fo:line-height="13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style:font-family-generic="swiss" style:font-family-generic-asian="swiss" style:font-pitch="variable" style:font-pitch-asian="variable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39">
      <style:text-properties fo:font-variant="normal" fo:text-transform="none" fo:color="#70ad47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0833in" style:font-size-asian="0.10833in" style:font-size-complex="0.108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6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41667in" style:font-size-asian="0.41667in" style:font-size-complex="0.41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45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4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72">
      <style:paragraph-properties fo:line-height="100%" fo:text-align="left" style:tab-stop-distance="1in" fo:margin-left="0.31248in" fo:margin-right="0in" fo:text-indent="-0.31248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41667in" style:font-size-asian="0.41667in" style:font-size-complex="0.41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4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49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16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41667in" style:font-size-asian="0.41667in" style:font-size-complex="0.41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4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874">
      <style:graphic-properties fo:wrap-option="wrap" fo:padding-top="0.04998in" fo:padding-bottom="0.04998in" fo:padding-left="0.09998in" fo:padding-right="0.09998in" draw:textarea-vertical-align="top" draw:textarea-horizontal-align="left" draw:fill="solid" draw:fill-color="#e7e6e6" draw:opacity="100%" draw:stroke="none" draw:auto-grow-width="false" draw:auto-grow-height="true"/>
      <style:paragraph-properties style:font-independent-line-spacing="true" style:writing-mode="lr-tb"/>
    </style:style>
    <style:style style:family="text" style:name="a166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10833in" style:font-size-asian="0.10833in" style:font-size-complex="0.108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5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75">
      <style:text-properties fo:font-variant="normal" fo:text-transform="none" fo:color="#ee4c3c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37042in" style:font-size-asian="0.37042in" style:font-size-complex="0.37042in" fo:letter-spacing="0in" style:language-asian="zh" style:country-asian="TW" fo:font-style="normal" style:font-style-asian="normal" style:font-style-complex="normal" style:text-underline-type="single" style:text-underline-style="solid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667">
      <style:paragraph-properties fo:line-height="130%" fo:text-align="center" style:tab-stop-distance="1in" fo:margin-left="0in" fo:margin-right="0in" fo:text-indent="0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00">
      <style:graphic-properties fo:wrap-option="wrap" fo:padding-top="0.02206in" fo:padding-bottom="0.02206in" fo:padding-left="0.22731in" fo:padding-right="0.22731in" draw:textarea-vertical-align="middle" draw:textarea-horizontal-align="left" draw:fill="solid" draw:fill-color="#a5a5a5" draw:opacity="100%" draw:stroke="solid" svg:stroke-width="0.02778in" svg:stroke-color="#ffffff" svg:stroke-opacity="100%" svg:stroke-linecap="butt" draw:auto-grow-width="false" draw:auto-grow-height="false"/>
      <style:paragraph-properties style:font-independent-line-spacing="true" style:writing-mode="lr-tb"/>
    </style:style>
    <style:style style:family="graphic" style:name="a501">
      <style:graphic-properties draw:fill="solid" draw:fill-color="#ffffff" draw:opacity="90%" draw:stroke="solid" svg:stroke-width="0.04167in" svg:stroke-color="#ffc000" svg:stroke-opacity="100%" svg:stroke-linecap="butt"/>
    </style:style>
    <style:style style:family="text" style:name="a1876">
      <style:text-properties fo:font-variant="normal" fo:text-transform="none" fo:color="#ee4c3c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37042in" style:font-size-asian="0.37042in" style:font-size-complex="0.37042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1668">
      <style:graphic-properties fo:wrap-option="wrap" fo:padding-top="0.04998in" fo:padding-bottom="0.04998in" fo:padding-left="0.09998in" fo:padding-right="0.09998in" draw:textarea-vertical-align="middle" draw:textarea-horizontal-align="center" draw:fill="none" draw:stroke="solid" svg:stroke-width="0.04167in" svg:stroke-color="#757070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50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87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10" style:parent-style-name="Graphics">
      <style:graphic-properties draw:fill="none" fo:clip="rect(0in, 0in, 0in, 0in)" draw:stroke="none" draw:image-opacity="100%" style:mirror="horizontal"/>
    </style:style>
    <style:style style:family="text" style:name="a1669">
      <style:text-properties fo:font-variant="normal" fo:text-transform="none" fo:color="#858585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3889in" style:font-size-asian="0.13889in" style:font-size-complex="0.13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50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1878">
      <style:graphic-properties fo:wrap-option="wrap" fo:padding-top="0.04998in" fo:padding-bottom="0.04998in" fo:padding-left="0.09998in" fo:padding-right="0.09998in" draw:textarea-vertical-align="middle" draw:textarea-horizontal-align="center" draw:fill="solid" draw:fill-color="#ffce3a" draw:opacity="100%" draw:stroke="none" draw:auto-grow-width="false" draw:auto-grow-height="false"/>
      <style:paragraph-properties style:font-independent-line-spacing="true" style:writing-mode="lr-tb"/>
    </style:style>
    <style:style style:family="graphic" style:name="a711" style:parent-style-name="Graphics">
      <style:graphic-properties draw:fill="none" fo:clip="rect(0in, 0in, 0in, 0in)" draw:stroke="none" draw:image-opacity="100%"/>
    </style:style>
    <style:style style:family="text" style:name="a9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Calibri" style:font-family-generic="swiss" style:font-family-generic-asian="swiss" style:font-pitch="variable" style:font-pitch-asian="variable" fo:font-size="0.38889in" style:font-size-asian="0.38889in" style:font-size-complex="0.38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712">
      <style:text-properties fo:font-variant="normal" fo:text-transform="none" fo:color="#00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in" style:font-size-asian="0.5in" style:font-size-complex="0.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504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Gen Jyuu Gothic P Bold" style:font-family-generic="swiss" style:font-family-generic-asian="swiss" style:font-family-generic-complex="swiss" style:font-pitch="variable" style:font-pitch-asian="variable" style:font-pitch-complex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92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13">
      <style:text-properties fo:font-variant="normal" fo:text-transform="none" fo:color="#00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505">
      <style:paragraph-properties fo:line-height="90%" fo:text-align="left" style:tab-stop-distance="1.16667in" fo:margin-left="0in" fo:margin-right="0in" fo:text-indent="0in" fo:margin-top="0in" fo:margin-bottom="0.13889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22">
      <style:graphic-properties fo:wrap-option="wrap" fo:padding-top="0.04998in" fo:padding-bottom="0.04998in" fo:padding-left="0.09998in" fo:padding-right="0.09998in" draw:textarea-vertical-align="top" draw:textarea-horizontal-align="left" draw:fill="solid" draw:fill-color="#9933ff" draw:opacity="100%" draw:stroke="none" draw:auto-grow-width="false" draw:auto-grow-height="false"/>
      <style:paragraph-properties style:font-independent-line-spacing="true" style:writing-mode="lr-tb"/>
    </style:style>
    <style:style style:family="text" style:name="a714">
      <style:text-properties fo:font-variant="normal" fo:text-transform="none" fo:color="#00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in" style:font-size-asian="0.5in" style:font-size-complex="0.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506">
      <style:graphic-properties fo:wrap-option="wrap" fo:padding-top="0.02206in" fo:padding-bottom="0.02206in" fo:padding-left="0.22731in" fo:padding-right="0.22731in" draw:textarea-vertical-align="middle" draw:textarea-horizontal-align="left" draw:fill="solid" draw:fill-color="#ffc000" draw:opacity="100%" draw:stroke="solid" svg:stroke-width="0.02778in" svg:stroke-color="#ffffff" svg:stroke-opacity="100%" svg:stroke-linecap="butt" draw:auto-grow-width="false" draw:auto-grow-height="false"/>
      <style:paragraph-properties style:font-independent-line-spacing="true" style:writing-mode="lr-tb"/>
    </style:style>
    <style:style style:family="text" style:name="a92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715">
      <style:text-properties fo:font-variant="normal" fo:text-transform="none" fo:color="#00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507">
      <style:graphic-properties draw:fill="solid" draw:fill-color="#ffffff" draw:opacity="90%" draw:stroke="solid" svg:stroke-width="0.04167in" svg:stroke-color="#5b9bd5" svg:stroke-opacity="100%" svg:stroke-linecap="butt"/>
    </style:style>
    <style:style style:family="text" style:name="a92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716">
      <style:text-properties fo:font-variant="normal" fo:text-transform="none" fo:color="#00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in" style:font-size-asian="0.5in" style:font-size-complex="0.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50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2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27778in" style:font-size-asian="0.27778in" style:font-size-complex="0.27778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17">
      <style:text-properties fo:font-variant="normal" fo:text-transform="none" fo:color="#01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50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92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18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27">
      <style:graphic-properties fo:wrap-option="wrap" fo:padding-top="0.04998in" fo:padding-bottom="0.04998in" fo:padding-left="0.09998in" fo:padding-right="0.09998in" draw:textarea-vertical-align="top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graphic" style:name="a719">
      <style:graphic-properties fo:wrap-option="wrap" fo:padding-top="0.04998in" fo:padding-bottom="0.04998in" fo:padding-left="0.09998in" fo:padding-right="0.09998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92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2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4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41">
      <style:graphic-properties fo:wrap-option="wrap" fo:padding-top="0.04998in" fo:padding-bottom="0.04998in" fo:padding-left="0.09998in" fo:padding-right="0.09998in" draw:textarea-vertical-align="middle" draw:textarea-horizontal-align="center" draw:fill="none" draw:stroke="solid" svg:stroke-width="0.01042in" svg:stroke-color="#70ad47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1042">
      <style:text-properties fo:font-variant="normal" fo:text-transform="none" fo:color="#00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in" style:font-size-asian="0.5in" style:font-size-complex="0.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2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Calibri" style:font-family-generic="swiss" style:font-family-generic-asian="swiss" style:font-pitch="variable" style:font-pitch-asian="variable" fo:font-size="0.10833in" style:font-size-asian="0.10833in" style:font-size-complex="0.108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43">
      <style:text-properties fo:font-variant="normal" fo:text-transform="none" fo:color="#00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2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style:font-family-generic="swiss" style:font-family-generic-asian="swiss" style:font-pitch="variable" style:font-pitch-asian="variable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5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44">
      <style:text-properties fo:font-variant="normal" fo:text-transform="none" fo:color="#00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in" style:font-size-asian="0.5in" style:font-size-complex="0.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4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Calibri" style:font-family-generic="swiss" style:font-family-generic-asian="swiss" style:font-pitch="variable" style:font-pitch-asian="variable" fo:font-size="0.10833in" style:font-size-asian="0.10833in" style:font-size-complex="0.108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45">
      <style:text-properties fo:font-variant="normal" fo:text-transform="none" fo:color="#00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46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style:font-family-generic="swiss" style:font-family-generic-asian="swiss" style:font-pitch="variable" style:font-pitch-asian="variable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46">
      <style:text-properties fo:font-variant="normal" fo:text-transform="none" fo:color="#00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in" style:font-size-asian="0.5in" style:font-size-complex="0.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670">
      <style:text-properties fo:font-variant="normal" fo:text-transform="none" fo:color="#858585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4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5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47">
      <style:text-properties fo:font-variant="normal" fo:text-transform="none" fo:color="#01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6944in" style:font-size-asian="0.56944in" style:font-size-complex="0.56944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67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56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18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48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672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14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Calibri" style:font-family-generic="swiss" style:font-family-generic-asian="swiss" style:font-pitch="variable" style:font-pitch-asian="variable" fo:font-size="0.10833in" style:font-size-asian="0.10833in" style:font-size-complex="0.108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81">
      <style:paragraph-properties fo:line-height="100%" fo:text-align="left" style:tab-stop-distance="1in" fo:margin-left="0.3125in" fo:margin-right="0in" fo:text-indent="-0.31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49">
      <style:graphic-properties fo:wrap-option="wrap" fo:padding-top="0.04998in" fo:padding-bottom="0.04998in" fo:padding-left="0.09998in" fo:padding-right="0.09998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graphic" style:name="a1673" style:parent-style-name="Graphics">
      <style:graphic-properties draw:fill="none" fo:clip="rect(0in, 0in, 0in, 0in)" draw:stroke="none" draw:image-opacity="100%"/>
    </style:style>
    <style:style style:family="text" style:name="a14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style:font-family-generic="swiss" style:font-family-generic-asian="swiss" style:font-pitch="variable" style:font-pitch-asian="variable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74">
      <style:text-properties fo:font-variant="normal" fo:text-transform="none" fo:color="#1e4e79" style:text-line-through-type="none" style:text-line-through-style="none" style:text-line-through-width="auto" style:text-line-through-color="font-color" style:text-position="0% 100%" fo:font-family="LiSong Pro" style:font-family-asian="LiSong Pro" style:font-family-complex="LiSong Pro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46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5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675">
      <style:text-properties fo:font-variant="normal" fo:text-transform="none" fo:color="#1e4e79" style:text-line-through-type="none" style:text-line-through-style="none" style:text-line-through-width="auto" style:text-line-through-color="font-color" style:text-position="0% 100%" fo:font-family="LiSong Pro" style:font-family-asian="LiSong Pro" style:font-family-complex="LiSong Pro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 fo:background-color="#ffffff"/>
    </style:style>
    <style:style style:family="graphic" style:name="a1468">
      <style:graphic-properties fo:wrap-option="no-wrap" fo:padding-top="0.05in" fo:padding-bottom="0.05in" fo:padding-left="0.1in" fo:padding-right="0.1in" draw:textarea-vertical-align="top" draw:textarea-horizontal-align="left" draw:fill="solid" draw:fill-color="#57d3ff" draw:opacity="100%" draw:stroke="solid" svg:stroke-width="0.01042in" svg:stroke-color="#0070c0" svg:stroke-opacity="100%" draw:auto-grow-width="true" draw:auto-grow-height="true"/>
      <style:paragraph-properties style:font-independent-line-spacing="true" style:writing-mode="lr-tb"/>
    </style:style>
    <style:style style:family="text" style:name="a18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676">
      <style:text-properties fo:font-variant="normal" fo:text-transform="none" fo:color="#1e4e79" style:text-line-through-type="none" style:text-line-through-style="none" style:text-line-through-width="auto" style:text-line-through-color="font-color" style:text-position="0% 100%" fo:font-family="LiSong Pro" style:font-family-asian="LiSong Pro" style:font-family-complex="LiSong Pro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46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0833in" style:font-size-asian="0.10833in" style:font-size-complex="0.108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677">
      <style:text-properties fo:font-variant="normal" fo:text-transform="none" fo:color="#1e4e79" style:text-line-through-type="none" style:text-line-through-style="none" style:text-line-through-width="auto" style:text-line-through-color="font-color" style:text-position="0% 100%" fo:font-family="LiSong Pro" style:font-family-asian="LiSong Pro" style:font-family-complex="LiSong Pro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 fo:background-color="#ffffff"/>
    </style:style>
    <style:style style:family="text" style:name="a510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Gen Jyuu Gothic P Bold" style:font-family-generic="swiss" style:font-family-generic-asian="swiss" style:font-family-generic-complex="swiss" style:font-pitch="variable" style:font-pitch-asian="variable" style:font-pitch-complex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511">
      <style:paragraph-properties fo:line-height="90%" fo:text-align="left" style:tab-stop-distance="1.16667in" fo:margin-left="0in" fo:margin-right="0in" fo:text-indent="0in" fo:margin-top="0in" fo:margin-bottom="0.13889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86">
      <style:paragraph-properties fo:line-height="100%" fo:text-align="left" style:tab-stop-distance="1in" fo:margin-left="0.31248in" fo:margin-right="0in" fo:text-indent="-0.31248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78">
      <style:text-properties fo:font-variant="normal" fo:text-transform="none" fo:color="#1e4e79" style:text-line-through-type="none" style:text-line-through-style="none" style:text-line-through-width="auto" style:text-line-through-color="font-color" style:text-position="0% 100%" fo:font-family="LiSong Pro" style:font-family-asian="LiSong Pro" style:font-family-complex="LiSong Pro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512">
      <style:graphic-properties fo:wrap-option="wrap" fo:padding-top="0.02206in" fo:padding-bottom="0.02206in" fo:padding-left="0.22731in" fo:padding-right="0.22731in" draw:textarea-vertical-align="middle" draw:textarea-horizontal-align="left" draw:fill="solid" draw:fill-color="#5b9bd5" draw:opacity="100%" draw:stroke="solid" svg:stroke-width="0.02778in" svg:stroke-color="#ffffff" svg:stroke-opacity="100%" svg:stroke-linecap="butt" draw:auto-grow-width="false" draw:auto-grow-height="false"/>
      <style:paragraph-properties style:font-independent-line-spacing="true" style:writing-mode="lr-tb"/>
    </style:style>
    <style:style style:family="text" style:name="a720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20833in" style:font-size-asian="0.20833in" style:font-size-complex="0.20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79">
      <style:text-properties fo:font-variant="normal" fo:text-transform="none" fo:color="#1e4e79" style:text-line-through-type="none" style:text-line-through-style="none" style:text-line-through-width="auto" style:text-line-through-color="font-color" style:text-position="0% 100%" fo:font-family="LiSong Pro" style:font-family-asian="LiSong Pro" style:font-family-complex="LiSong Pro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 fo:background-color="#ffffff"/>
    </style:style>
    <style:style style:family="graphic" style:name="a513">
      <style:graphic-properties draw:fill="solid" draw:fill-color="#ffffff" draw:opacity="90%" draw:stroke="solid" svg:stroke-width="0.04167in" svg:stroke-color="#70ad47" svg:stroke-opacity="100%" svg:stroke-linecap="butt"/>
    </style:style>
    <style:style style:family="text" style:name="a18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Arial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721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20833in" style:font-size-asian="0.20833in" style:font-size-complex="0.208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30">
      <style:graphic-properties fo:wrap-option="wrap" fo:padding-top="0.05in" fo:padding-bottom="0.05in" fo:padding-left="0.1in" fo:padding-right="0.1in" draw:textarea-vertical-align="middle" draw:textarea-horizontal-align="center" draw:fill="none" draw:stroke="solid" svg:stroke-width="0.02778in" svg:stroke-color="#172c51" svg:stroke-opacity="100%" svg:stroke-linecap="butt" draw:auto-grow-width="false" draw:auto-grow-height="false"/>
      <style:paragraph-properties style:font-independent-line-spacing="true" style:writing-mode="lr-tb"/>
    </style:style>
    <style:style style:family="text" style:name="a18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Arial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72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1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931" style:parent-style-name="Graphics">
      <style:graphic-properties draw:fill="none" draw:stroke="none"/>
    </style:style>
    <style:style style:family="graphic" style:name="a723">
      <style:graphic-properties fo:wrap-option="wrap" fo:padding-top="0.04998in" fo:padding-bottom="0.04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1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932" style:parent-style-name="Graphics">
      <style:graphic-properties draw:fill="none" fo:clip="rect(0.11126in, 0in, 0in, 0in)" draw:stroke="none"/>
    </style:style>
    <style:style style:family="text" style:name="a724">
      <style:text-properties fo:font-variant="normal" fo:text-transform="none" fo:color="#cc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35069in" style:font-size-asian="0.35069in" style:font-size-complex="0.3506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 fo:background-color="#fff315"/>
    </style:style>
    <style:style style:family="text" style:name="a516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Gen Jyuu Gothic P Light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933" style:parent-style-name="Graphics">
      <style:graphic-properties draw:fill="none" fo:clip="rect(0.10166in, 0in, 0in, 0in)" draw:stroke="none"/>
    </style:style>
    <style:style style:family="text" style:name="a725">
      <style:text-properties fo:font-variant="normal" fo:text-transform="none" fo:color="#cc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35069in" style:font-size-asian="0.35069in" style:font-size-complex="0.35069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 fo:background-color="#fff315"/>
    </style:style>
    <style:style style:family="paragraph" style:name="a517">
      <style:paragraph-properties fo:line-height="90%" fo:text-align="left" style:tab-stop-distance="1.16667in" fo:margin-left="0in" fo:margin-right="0in" fo:text-indent="0in" fo:margin-top="0in" fo:margin-bottom="0.13889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34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72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18">
      <style:graphic-properties fo:wrap-option="wrap" fo:padding-top="0.02206in" fo:padding-bottom="0.02206in" fo:padding-left="0.22731in" fo:padding-right="0.22731in" draw:textarea-vertical-align="middle" draw:textarea-horizontal-align="left" draw:fill="solid" draw:fill-color="#70ad47" draw:opacity="100%" draw:stroke="solid" svg:stroke-width="0.02778in" svg:stroke-color="#ffffff" svg:stroke-opacity="100%" svg:stroke-linecap="butt" draw:auto-grow-width="false" draw:auto-grow-height="false"/>
      <style:paragraph-properties style:font-independent-line-spacing="true" style:writing-mode="lr-tb"/>
    </style:style>
    <style:style style:family="presentation" style:name="a935">
      <style:graphic-properties draw:fill="none" draw:stroke="solid" svg:stroke-width="0.01389in" svg:stroke-color="#000000" svg:stroke-opacity="100%" draw:stroke-linejoin="round" svg:stroke-linecap="butt"/>
    </style:style>
    <style:style style:family="text" style:name="a727">
      <style:text-properties fo:font-variant="normal" fo:text-transform="none" fo:color="#cc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35069in" style:font-size-asian="0.35069in" style:font-size-complex="0.3506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 fo:background-color="#fff315"/>
    </style:style>
    <style:style style:family="graphic" style:name="a519">
      <style:graphic-properties draw:fill="solid" draw:fill-color="#ffffff" draw:opacity="90%" draw:stroke="solid" svg:stroke-width="0.04167in" svg:stroke-color="#ed7d31" svg:stroke-opacity="100%" svg:stroke-linecap="butt"/>
    </style:style>
    <style:style style:family="drawing-page" style:name="a936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text" style:name="a728">
      <style:text-properties fo:font-variant="normal" fo:text-transform="none" fo:color="#cc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35069in" style:font-size-asian="0.35069in" style:font-size-complex="0.3506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 fo:background-color="#fff315"/>
    </style:style>
    <style:style style:family="drawing-page" style:name="a937">
      <style:drawing-page-properties draw:fill="solid" draw:fill-color="#f5ede1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729">
      <style:text-properties fo:font-variant="normal" fo:text-transform="none" fo:color="#cc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35069in" style:font-size-asian="0.35069in" style:font-size-complex="0.35069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 fo:background-color="#fff315"/>
    </style:style>
    <style:style style:family="text" style:name="a93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2986in" style:font-size-asian="0.12986in" style:font-size-complex="0.12986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3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16389in" style:font-size-asian="0.16389in" style:font-size-complex="0.163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0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5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Calibri" style:font-family-generic="swiss" style:font-family-generic-asian="swiss" style:font-pitch="variable" style:font-pitch-asian="variable" fo:font-size="0.10833in" style:font-size-asian="0.10833in" style:font-size-complex="0.108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53">
      <style:graphic-properties fo:wrap-option="wrap" fo:padding-top="0.04998in" fo:padding-bottom="0.04998in" fo:padding-left="0.09998in" fo:padding-right="0.09998in" draw:textarea-vertical-align="middle" draw:textarea-horizontal-align="center" draw:fill="solid" draw:fill-color="#ffffff" draw:opacity="100%" draw:stroke="solid" svg:stroke-width="0.02083in" svg:stroke-color="#c00000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ext" style:name="a12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style:font-family-generic="swiss" style:font-family-generic-asian="swiss" style:font-pitch="variable" style:font-pitch-asian="variable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7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6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5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35069in" style:font-size-asian="0.35069in" style:font-size-complex="0.3506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 fo:background-color="#548135"/>
    </style:style>
    <style:style style:family="graphic" style:name="a1471">
      <style:graphic-properties fo:wrap-option="wrap" fo:padding-top="0.04998in" fo:padding-bottom="0.04998in" fo:padding-left="0.09998in" fo:padding-right="0.09998in" draw:textarea-vertical-align="middle" draw:textarea-horizontal-align="center" draw:fill="none" draw:stroke="solid" svg:stroke-width="0.04167in" svg:stroke-color="#c00000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graphic" style:name="a1263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105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35069in" style:font-size-asian="0.35069in" style:font-size-complex="0.35069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 fo:background-color="#548135"/>
    </style:style>
    <style:style style:family="graphic" style:name="a1472" style:parent-style-name="Graphics">
      <style:graphic-properties draw:fill="none" draw:stroke="solid" svg:stroke-width="0.01042in" svg:stroke-color="#000000" svg:stroke-opacity="100%"/>
    </style:style>
    <style:style style:family="graphic" style:name="a1264" style:parent-style-name="Graphics">
      <style:graphic-properties draw:fill="none" fo:clip="rect(0in, 0in, 0in, 0in)" draw:stroke="none" draw:image-opacity="100%"/>
    </style:style>
    <style:style style:family="paragraph" style:name="a105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80">
      <style:text-properties fo:font-variant="normal" fo:text-transform="none" fo:color="#1e4e79" style:text-line-through-type="none" style:text-line-through-style="none" style:text-line-through-width="auto" style:text-line-through-color="font-color" style:text-position="0% 100%" fo:font-family="LiSong Pro" style:font-family-asian="LiSong Pro" style:font-family-complex="LiSong Pro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47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05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35069in" style:font-size-asian="0.35069in" style:font-size-complex="0.3506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 fo:background-color="#548135"/>
    </style:style>
    <style:style style:family="text" style:name="a1681">
      <style:text-properties fo:font-variant="normal" fo:text-transform="none" fo:color="#1e4e79" style:text-line-through-type="none" style:text-line-through-style="none" style:text-line-through-width="auto" style:text-line-through-color="font-color" style:text-position="0% 100%" fo:font-family="LiSong Pro" style:font-family-asian="LiSong Pro" style:font-family-complex="LiSong Pro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 fo:background-color="#ffffff"/>
    </style:style>
    <style:style style:family="paragraph" style:name="a147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27778in" style:font-size-asian="0.27778in" style:font-size-complex="0.27778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890">
      <style:paragraph-properties fo:line-height="100%" fo:text-align="left" style:tab-stop-distance="1in" fo:margin-left="0.31248in" fo:margin-right="0in" fo:text-indent="-0.31248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5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35069in" style:font-size-asian="0.35069in" style:font-size-complex="0.35069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 fo:background-color="#548135"/>
    </style:style>
    <style:style style:family="text" style:name="a1682">
      <style:text-properties fo:font-variant="normal" fo:text-transform="none" fo:color="#1e4e79" style:text-line-through-type="none" style:text-line-through-style="none" style:text-line-through-width="auto" style:text-line-through-color="font-color" style:text-position="0% 100%" fo:font-family="LiSong Pro" style:font-family-asian="LiSong Pro" style:font-family-complex="LiSong Pro" fo:font-size="0.27778in" style:font-size-asian="0.27778in" style:font-size-complex="0.27778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 fo:background-color="#ffffff"/>
    </style:style>
    <style:style style:family="graphic" style:name="a1475">
      <style:graphic-properties fo:wrap-option="wrap" fo:padding-top="0.05in" fo:padding-bottom="0.05in" fo:padding-left="0.1in" fo:padding-right="0.1in" draw:textarea-vertical-align="middle" draw:textarea-horizontal-align="center" draw:fill="solid" draw:fill-color="#d0cece" draw:opacity="100%" draw:stroke="solid" svg:stroke-width="0.02778in" svg:stroke-color="#d9d9d9" svg:stroke-opacity="100%" svg:stroke-linecap="butt" draw:auto-grow-width="false" draw:auto-grow-height="false"/>
      <style:paragraph-properties style:font-independent-line-spacing="true" style:writing-mode="lr-tb"/>
    </style:style>
    <style:style style:family="paragraph" style:name="a126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5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83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76" style:parent-style-name="Graphics">
      <style:graphic-properties draw:fill="none" draw:stroke="none"/>
    </style:style>
    <style:style style:family="graphic" style:name="a1268">
      <style:graphic-properties fo:wrap-option="wrap" fo:padding-top="0.09998in" fo:padding-bottom="0.09998in" fo:padding-left="0.09998in" fo:padding-right="0.09998in" draw:textarea-vertical-align="middle" draw:textarea-horizontal-align="center" draw:fill="solid" draw:fill-color="#fff2cc" draw:opacity="100%" draw:stroke="solid" svg:stroke-width="0.03125in" svg:stroke-color="#974806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18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Arial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1684">
      <style:graphic-properties fo:wrap-option="wrap" fo:padding-top="0.04998in" fo:padding-bottom="0.04998in" fo:padding-left="0.09998in" fo:padding-right="0.09998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graphic" style:name="a1477" style:parent-style-name="Graphics">
      <style:graphic-properties draw:fill="none" fo:clip="rect(0.11126in, 0in, 0in, 0in)" draw:stroke="none"/>
    </style:style>
    <style:style style:family="text" style:name="a12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8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85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20833in" style:font-size-asian="0.20833in" style:font-size-complex="0.20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78" style:parent-style-name="Graphics">
      <style:graphic-properties draw:fill="none" fo:clip="rect(0.10166in, 0in, 0in, 0in)" draw:stroke="none"/>
    </style:style>
    <style:style style:family="paragraph" style:name="a1894">
      <style:paragraph-properties fo:line-height="100%" fo:text-align="left" style:tab-stop-distance="1in" fo:margin-left="0.31248in" fo:margin-right="0in" fo:text-indent="-0.31248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86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20833in" style:font-size-asian="0.20833in" style:font-size-complex="0.208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Calibri" style:font-family-generic="swiss" style:font-family-generic-asian="swiss" style:font-pitch="variable" style:font-pitch-asian="variable" fo:font-size="0.12986in" style:font-size-asian="0.12986in" style:font-size-complex="0.12986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8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2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52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8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1688">
      <style:graphic-properties fo:wrap-option="wrap" fo:padding-top="0.04998in" fo:padding-bottom="0.04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22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Gen Jyuu Gothic P Light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8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73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89">
      <style:text-properties fo:font-variant="normal" fo:text-transform="none" fo:color="#00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in" style:font-size-asian="0.5in" style:font-size-complex="0.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523">
      <style:paragraph-properties fo:line-height="90%" fo:text-align="left" style:tab-stop-distance="1.16667in" fo:margin-left="0in" fo:margin-right="0in" fo:text-indent="0in" fo:margin-top="0in" fo:margin-bottom="0.13889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731">
      <style:graphic-properties fo:wrap-option="wrap" fo:padding-top="0.04998in" fo:padding-bottom="0.04998in" fo:padding-left="0.09998in" fo:padding-right="0.09998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graphic" style:name="a940">
      <style:graphic-properties fo:wrap-option="wrap" fo:padding-top="0.04998in" fo:padding-bottom="0.04998in" fo:padding-left="0.09998in" fo:padding-right="0.09998in" draw:textarea-vertical-align="middle" draw:textarea-horizontal-align="center" draw:fill="solid" draw:fill-color="#ffffff" draw:opacity="100%" draw:stroke="solid" svg:stroke-width="0.01389in" svg:stroke-color="#f5ede1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ext" style:name="a18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32" style:parent-style-name="Graphics">
      <style:graphic-properties draw:fill="none" draw:stroke="none"/>
    </style:style>
    <style:style style:family="graphic" style:name="a524">
      <style:graphic-properties fo:wrap-option="wrap" fo:padding-top="0.02206in" fo:padding-bottom="0.02206in" fo:padding-left="0.22731in" fo:padding-right="0.22731in" draw:textarea-vertical-align="middle" draw:textarea-horizontal-align="left" draw:fill="solid" draw:fill-color="#ed7d31" draw:opacity="100%" draw:stroke="solid" svg:stroke-width="0.02778in" svg:stroke-color="#ffffff" svg:stroke-opacity="100%" svg:stroke-linecap="butt" draw:auto-grow-width="false" draw:auto-grow-height="false"/>
      <style:paragraph-properties style:font-independent-line-spacing="true" style:writing-mode="lr-tb"/>
    </style:style>
    <style:style style:family="graphic" style:name="a941" style:parent-style-name="Graphics">
      <style:graphic-properties draw:fill="none" fo:clip="rect(0in, 0in, 0in, 0in)" draw:stroke="solid" svg:stroke-width="0.01042in" svg:stroke-color="#2f5496" svg:stroke-opacity="100%" draw:stroke-linejoin="round" svg:stroke-linecap="butt" draw:image-opacity="100%"/>
    </style:style>
    <style:style style:family="text" style:name="a73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20833in" style:font-size-asian="0.20833in" style:font-size-complex="0.20833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525">
      <style:graphic-properties draw:fill="solid" draw:fill-color="#ffffff" draw:opacity="90%" draw:stroke="solid" svg:stroke-width="0.04167in" svg:stroke-color="#a6a6a6" svg:stroke-opacity="100%" svg:stroke-linecap="butt"/>
    </style:style>
    <style:style style:family="text" style:name="a942">
      <style:text-properties fo:font-variant="normal" fo:text-transform="none" fo:color="#1e4e79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73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2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4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18056in" style:font-size-asian="0.18056in" style:font-size-complex="0.18056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35">
      <style:graphic-properties fo:wrap-option="wrap" fo:padding-top="0.04164in" fo:padding-bottom="0.04164in" fo:padding-left="0.08331in" fo:padding-right="0.08331in" draw:textarea-vertical-align="middle" draw:textarea-horizontal-align="center" draw:fill="none" draw:stroke="solid" svg:stroke-width="0.04167in" svg:stroke-color="#ff0000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ext" style:name="a52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94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36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52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945">
      <style:graphic-properties fo:wrap-option="wrap" fo:padding-top="0.04998in" fo:padding-bottom="0.04998in" fo:padding-left="0.09998in" fo:padding-right="0.09998in" draw:textarea-vertical-align="middle" draw:textarea-horizontal-align="center" draw:fill="solid" draw:fill-color="#ffffff" draw:opacity="100%" draw:stroke="solid" svg:stroke-width="0.01389in" svg:stroke-color="#1fad74" svg:stroke-opacity="100%" draw:stroke-linejoin="miter" svg:stroke-linecap="butt" draw:shadow="visible" draw:shadow-offset-x="0in" draw:shadow-offset-y="0.04167in" draw:shadow-color="#000000" draw:shadow-opacity="40%" draw:auto-grow-width="false" draw:auto-grow-height="false"/>
      <style:paragraph-properties style:font-independent-line-spacing="true" style:writing-mode="lr-tb"/>
    </style:style>
    <style:style style:family="text" style:name="a737">
      <style:text-properties fo:font-variant="normal" fo:text-transform="none" fo:color="#cc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529">
      <style:paragraph-properties fo:line-height="90%" fo:text-align="left" style:tab-stop-distance="1.16667in" fo:margin-left="0in" fo:margin-right="0in" fo:text-indent="0in" fo:margin-top="0in" fo:margin-bottom="0.13889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46">
      <style:text-properties fo:font-variant="normal" fo:text-transform="none" fo:color="#1e4e79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18514in" style:font-size-asian="0.18514in" style:font-size-complex="0.1851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738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9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3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4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49">
      <style:text-properties fo:font-variant="normal" fo:text-transform="none" fo:color="#1e4e79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16208in" style:font-size-asian="0.16208in" style:font-size-complex="0.1620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1060">
      <style:graphic-properties fo:wrap-option="wrap" fo:padding-top="0.04998in" fo:padding-bottom="0.04998in" fo:padding-left="0.09998in" fo:padding-right="0.09998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061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20833in" style:font-size-asian="0.20833in" style:font-size-complex="0.20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62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20833in" style:font-size-asian="0.20833in" style:font-size-complex="0.208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27778in" style:font-size-asian="0.27778in" style:font-size-complex="0.27778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06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7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8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72">
      <style:graphic-properties fo:wrap-option="wrap" fo:padding-top="0.09998in" fo:padding-bottom="0.09998in" fo:padding-left="0.09998in" fo:padding-right="0.09998in" draw:textarea-vertical-align="middle" draw:textarea-horizontal-align="center" draw:fill="solid" draw:fill-color="#e1efd8" draw:opacity="100%" draw:stroke="solid" svg:stroke-width="0.03125in" svg:stroke-color="#974806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graphic" style:name="a1064">
      <style:graphic-properties fo:wrap-option="wrap" fo:padding-top="0.04998in" fo:padding-bottom="0.04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481">
      <style:graphic-properties fo:wrap-option="wrap" fo:padding-top="0.04998in" fo:padding-bottom="0.04998in" fo:padding-left="0.09998in" fo:padding-right="0.09998in" draw:textarea-vertical-align="top" draw:textarea-horizontal-align="left" draw:fill="solid" draw:fill-color="#9933ff" draw:opacity="100%" draw:stroke="none" draw:auto-grow-width="false" draw:auto-grow-height="false"/>
      <style:paragraph-properties style:font-independent-line-spacing="true" style:writing-mode="lr-tb"/>
    </style:style>
    <style:style style:family="text" style:name="a12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Calibri" style:font-family-generic="swiss" style:font-family-generic-asian="swiss" style:font-pitch="variable" style:font-pitch-asian="variable" fo:font-size="0.20833in" style:font-size-asian="0.20833in" style:font-size-complex="0.208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8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in" style:font-size-asian="0.5in" style:font-size-complex="0.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2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Calibri" style:font-family-generic="swiss" style:font-family-generic-asian="swiss" style:font-pitch="variable" style:font-pitch-asian="variable" fo:font-size="0.32403in" style:font-size-asian="0.32403in" style:font-size-complex="0.3240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66">
      <style:graphic-properties draw:fill="none" draw:stroke="solid" svg:stroke-width="0.04167in" svg:stroke-color="#ed7d31" draw:marker-end="a1065" svg:stroke-opacity="100%" draw:stroke-linejoin="round" svg:stroke-linecap="butt"/>
    </style:style>
    <style:style style:family="text" style:name="a1690">
      <style:text-properties fo:font-variant="normal" fo:text-transform="none" fo:color="#01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5556in" style:font-size-asian="0.55556in" style:font-size-complex="0.55556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48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12986in" style:font-size-asian="0.12986in" style:font-size-complex="0.12986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7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9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8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76">
      <style:graphic-properties fo:wrap-option="wrap" fo:padding-top="0.08331in" fo:padding-bottom="0.08331in" fo:padding-left="0.08331in" fo:padding-right="0.08331in" draw:textarea-vertical-align="middle" draw:textarea-horizontal-align="left" draw:fill="solid" draw:fill-color="#e7e6e6" draw:opacity="100%" draw:stroke="solid" svg:stroke-width="0.01042in" svg:stroke-color="#44546a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graphic" style:name="a1068">
      <style:graphic-properties draw:fill="none" draw:stroke="solid" svg:stroke-width="0.04167in" svg:stroke-color="#ed7d31" draw:marker-end="a1067" svg:stroke-opacity="100%" draw:stroke-linejoin="round" svg:stroke-linecap="butt"/>
    </style:style>
    <style:style style:family="graphic" style:name="a1692">
      <style:graphic-properties fo:wrap-option="wrap" fo:padding-top="0.04998in" fo:padding-bottom="0.04998in" fo:padding-left="0.09998in" fo:padding-right="0.09998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graphic" style:name="a1485">
      <style:graphic-properties fo:wrap-option="wrap" fo:padding-top="0.04998in" fo:padding-bottom="0.04998in" fo:padding-left="0.09998in" fo:padding-right="0.09998in" draw:textarea-vertical-align="top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text" style:name="a12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Calibri" style:font-family-generic="swiss" style:font-family-generic-asian="swiss" style:font-pitch="variable" style:font-pitch-asian="variable" fo:font-size="0.20833in" style:font-size-asian="0.20833in" style:font-size-complex="0.208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93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486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Calibri" style:font-family-generic="swiss" style:font-family-generic-asian="swiss" style:font-pitch="variable" style:font-pitch-asian="variable" fo:font-size="0.32403in" style:font-size-asian="0.32403in" style:font-size-complex="0.3240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94">
      <style:graphic-properties draw:fill="none" draw:stroke="solid" svg:stroke-width="0.01389in" svg:stroke-color="#000000" svg:stroke-opacity="100%" draw:stroke-linejoin="round" svg:stroke-linecap="butt"/>
    </style:style>
    <style:style style:family="presentation" style:name="a1487">
      <style:graphic-properties draw:fill="none" draw:stroke="solid" svg:stroke-width="0.01389in" svg:stroke-color="#000000" svg:stroke-opacity="100%" draw:stroke-linejoin="round" svg:stroke-linecap="butt"/>
    </style:style>
    <style:style style:family="paragraph" style:name="a127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695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drawing-page" style:name="a1488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drawing-page" style:name="a1696">
      <style:drawing-page-properties draw:fill="solid" draw:fill-color="#f5ede1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1489">
      <style:drawing-page-properties draw:fill="solid" draw:fill-color="#f5ede1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697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83333in" style:font-size-asian="0.83333in" style:font-size-complex="0.8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530">
      <style:graphic-properties fo:wrap-option="wrap" fo:padding-top="0.02206in" fo:padding-bottom="0.02206in" fo:padding-left="0.22731in" fo:padding-right="0.22731in" draw:textarea-vertical-align="middle" draw:textarea-horizontal-align="left" draw:fill="solid" draw:fill-color="#a5a5a5" draw:opacity="100%" draw:stroke="solid" svg:stroke-width="0.02778in" svg:stroke-color="#ffffff" svg:stroke-opacity="100%" svg:stroke-linecap="butt" draw:auto-grow-width="false" draw:auto-grow-height="false"/>
      <style:paragraph-properties style:font-independent-line-spacing="true" style:writing-mode="lr-tb"/>
    </style:style>
    <style:style style:family="graphic" style:name="a531">
      <style:graphic-properties/>
    </style:style>
    <style:style style:family="text" style:name="a16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32">
      <style:graphic-properties draw:fill="none" draw:stroke="solid" svg:stroke-width="0.01389in" svg:stroke-color="#000000" svg:stroke-opacity="100%" draw:stroke-linejoin="round" svg:stroke-linecap="butt"/>
    </style:style>
    <style:style style:family="graphic" style:name="a740">
      <style:graphic-properties fo:wrap-option="wrap" fo:padding-top="0.05in" fo:padding-bottom="0.05in" fo:padding-left="0.1in" fo:padding-right="0.1in" draw:textarea-vertical-align="middle" draw:textarea-horizontal-align="center" draw:fill="solid" draw:fill-color="#ffff00" draw:opacity="100%" draw:stroke="solid" svg:stroke-width="0.02778in" svg:stroke-color="#ffc000" svg:stroke-opacity="100%" svg:stroke-linecap="butt" draw:auto-grow-width="false" draw:auto-grow-height="false"/>
      <style:paragraph-properties style:font-independent-line-spacing="true" style:writing-mode="lr-tb"/>
    </style:style>
    <style:style style:family="paragraph" style:name="a169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33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741" style:parent-style-name="Graphics">
      <style:graphic-properties draw:fill="none" fo:clip="rect(0.07114in, 0in, 0.06697in, 0in)" draw:stroke="none"/>
    </style:style>
    <style:style style:family="text" style:name="a95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16208in" style:font-size-asian="0.16208in" style:font-size-complex="0.16208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4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35069in" style:font-size-asian="0.35069in" style:font-size-complex="0.3506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 fo:background-color="#548135"/>
    </style:style>
    <style:style style:family="text" style:name="a5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5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4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35069in" style:font-size-asian="0.35069in" style:font-size-complex="0.35069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 fo:background-color="#548135"/>
    </style:style>
    <style:style style:family="text" style:name="a5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52">
      <style:graphic-properties fo:wrap-option="wrap" fo:padding-top="0.04998in" fo:padding-bottom="0.04998in" fo:padding-left="0.09998in" fo:padding-right="0.09998in" draw:textarea-vertical-align="middle" draw:textarea-horizontal-align="left" draw:fill="solid" draw:fill-color="#ffffff" draw:opacity="100%" draw:stroke="solid" svg:stroke-width="0.01389in" svg:stroke-color="#1fad74" svg:stroke-opacity="100%" draw:stroke-linejoin="miter" svg:stroke-linecap="butt" draw:shadow="visible" draw:shadow-offset-x="0in" draw:shadow-offset-y="0.04167in" draw:shadow-color="#000000" draw:shadow-opacity="40%" draw:auto-grow-width="false" draw:auto-grow-height="false"/>
      <style:paragraph-properties style:font-independent-line-spacing="true" style:writing-mode="lr-tb"/>
    </style:style>
    <style:style style:family="paragraph" style:name="a74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3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53">
      <style:text-properties fo:font-variant="normal" fo:text-transform="none" fo:color="#1e4e79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20833in" style:font-size-asian="0.20833in" style:font-size-complex="0.208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745">
      <style:graphic-properties fo:wrap-option="wrap" fo:padding-top="0.04998in" fo:padding-bottom="0.04998in" fo:padding-left="0.09998in" fo:padding-right="0.09998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graphic" style:name="a537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54">
      <style:text-properties fo:font-variant="normal" fo:text-transform="none" fo:color="#1e4e79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20833in" style:font-size-asian="0.20833in" style:font-size-complex="0.20833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746" style:parent-style-name="Graphics">
      <style:graphic-properties draw:fill="none" draw:stroke="none"/>
    </style:style>
    <style:style style:family="drawing-page" style:name="a538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paragraph" style:name="a95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47" style:parent-style-name="Graphics">
      <style:graphic-properties draw:fill="none" fo:clip="rect(0.11126in, 0in, 0in, 0in)" draw:stroke="none"/>
    </style:style>
    <style:style style:family="drawing-page" style:name="a539">
      <style:drawing-page-properties draw:fill="solid" draw:fill-color="#f5ede1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956">
      <style:text-properties fo:font-variant="normal" fo:text-transform="none" fo:color="#1e4e79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18514in" style:font-size-asian="0.18514in" style:font-size-complex="0.1851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748" style:parent-style-name="Graphics">
      <style:graphic-properties draw:fill="none" fo:clip="rect(0.10166in, 0in, 0in, 0in)" draw:stroke="none"/>
    </style:style>
    <style:style style:family="text" style:name="a957">
      <style:text-properties fo:font-variant="normal" fo:text-transform="none" fo:color="#1e4e79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18514in" style:font-size-asian="0.18514in" style:font-size-complex="0.18514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resentation" style:name="a749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95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59">
      <style:text-properties fo:font-variant="normal" fo:text-transform="none" fo:color="#1e4e79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18514in" style:font-size-asian="0.18514in" style:font-size-complex="0.1851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1070">
      <style:graphic-properties draw:fill="none" draw:stroke="solid" svg:stroke-width="0.04167in" svg:stroke-color="#ed7d31" draw:marker-end="a1069" svg:stroke-opacity="100%" draw:stroke-linejoin="round" svg:stroke-linecap="butt"/>
    </style:style>
    <style:style style:family="text" style:name="a10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Calibri" style:font-family-generic="swiss" style:font-family-generic-asian="swiss" style:font-pitch="variable" style:font-pitch-asian="variable" fo:font-size="0.12986in" style:font-size-asian="0.12986in" style:font-size-complex="0.12986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7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80">
      <style:graphic-properties fo:wrap-option="wrap" fo:padding-top="0.08331in" fo:padding-bottom="0.08331in" fo:padding-left="0.08331in" fo:padding-right="0.08331in" draw:textarea-vertical-align="middle" draw:textarea-horizontal-align="left" draw:fill="solid" draw:fill-color="#e7e6e6" draw:opacity="100%" draw:stroke="solid" svg:stroke-width="0.01042in" svg:stroke-color="#44546a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graphic" style:name="a1073">
      <style:graphic-properties fo:wrap-option="wrap" fo:padding-top="0.04998in" fo:padding-bottom="0.04998in" fo:padding-left="0.09998in" fo:padding-right="0.09998in" draw:textarea-vertical-align="top" draw:textarea-horizontal-align="left" draw:fill="solid" draw:fill-color="#9933ff" draw:opacity="100%" draw:stroke="none" draw:auto-grow-width="false" draw:auto-grow-height="false"/>
      <style:paragraph-properties style:font-independent-line-spacing="true" style:writing-mode="lr-tb"/>
    </style:style>
    <style:style style:family="text" style:name="a12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Calibri" style:font-family-generic="swiss" style:font-family-generic-asian="swiss" style:font-pitch="variable" style:font-pitch-asian="variable" fo:font-size="0.20833in" style:font-size-asian="0.20833in" style:font-size-complex="0.208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9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2986in" style:font-size-asian="0.12986in" style:font-size-complex="0.12986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Calibri" style:font-family-generic="swiss" style:font-family-generic-asian="swiss" style:font-pitch="variable" style:font-pitch-asian="variable" fo:font-size="0.32403in" style:font-size-asian="0.32403in" style:font-size-complex="0.3240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7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in" style:font-size-asian="0.5in" style:font-size-complex="0.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49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8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7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12986in" style:font-size-asian="0.12986in" style:font-size-complex="0.12986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92">
      <style:graphic-properties fo:wrap-option="wrap" fo:padding-top="0.04998in" fo:padding-bottom="0.04998in" fo:padding-left="0.09998in" fo:padding-right="0.09998in" draw:textarea-vertical-align="middle" draw:textarea-horizontal-align="center" draw:fill="solid" draw:fill-color="#ffffff" draw:opacity="100%" draw:stroke="solid" svg:stroke-width="0.01389in" svg:stroke-color="#f5ede1" svg:stroke-opacity="100%" draw:stroke-linejoin="miter" svg:stroke-linecap="butt" draw:auto-grow-width="false" draw:auto-grow-height="false" style:protect="position size"/>
      <style:paragraph-properties style:font-independent-line-spacing="true" style:writing-mode="lr-tb"/>
    </style:style>
    <style:style style:family="graphic" style:name="a1284">
      <style:graphic-properties fo:wrap-option="wrap" fo:padding-top="0.08331in" fo:padding-bottom="0.08331in" fo:padding-left="0.08331in" fo:padding-right="0.08331in" draw:textarea-vertical-align="middle" draw:textarea-horizontal-align="left" draw:fill="solid" draw:fill-color="#e7e6e6" draw:opacity="100%" draw:stroke="solid" svg:stroke-width="0.01042in" svg:stroke-color="#44546a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paragraph" style:name="a107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93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20833in" style:font-size-asian="0.20833in" style:font-size-complex="0.20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85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077">
      <style:graphic-properties fo:wrap-option="wrap" fo:padding-top="0.04998in" fo:padding-bottom="0.04998in" fo:padding-left="0.09998in" fo:padding-right="0.09998in" draw:textarea-vertical-align="top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text" style:name="a1494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20833in" style:font-size-asian="0.20833in" style:font-size-complex="0.208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86">
      <style:graphic-properties draw:fill="none" draw:stroke="solid" svg:stroke-width="0.01389in" svg:stroke-color="#000000" svg:stroke-opacity="100%" draw:stroke-linejoin="round" svg:stroke-linecap="butt"/>
    </style:style>
    <style:style style:family="graphic" style:name="a1078" style:parent-style-name="Graphics">
      <style:graphic-properties draw:fill="none" fo:clip="rect(0in, 0in, 0in, 0in)" draw:stroke="solid" svg:stroke-width="0.01042in" svg:stroke-color="#000000" svg:stroke-opacity="100%" draw:stroke-linejoin="round" svg:stroke-linecap="butt" draw:image-opacity="100%"/>
    </style:style>
    <style:style style:family="paragraph" style:name="a149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287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text" style:name="a10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8514in" style:font-size-asian="0.18514in" style:font-size-complex="0.1851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1496">
      <style:graphic-properties fo:wrap-option="wrap" fo:padding-top="0.04998in" fo:padding-bottom="0.04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288">
      <style:drawing-page-properties draw:fill="solid" draw:fill-color="#f5ede1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497">
      <style:text-properties fo:font-variant="normal" fo:text-transform="none" fo:color="#00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28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2986in" style:font-size-asian="0.12986in" style:font-size-complex="0.12986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98">
      <style:text-properties fo:font-variant="normal" fo:text-transform="none" fo:color="#00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499">
      <style:text-properties fo:font-variant="normal" fo:text-transform="none" fo:color="#00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540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83333in" style:font-size-asian="0.83333in" style:font-size-complex="0.8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5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4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50">
      <style:graphic-properties draw:fill="none" draw:stroke="solid" svg:stroke-width="0.01389in" svg:stroke-color="#000000" svg:stroke-opacity="100%" draw:stroke-linejoin="round" svg:stroke-linecap="butt"/>
    </style:style>
    <style:style style:family="graphic" style:name="a543">
      <style:graphic-properties fo:wrap-option="wrap" fo:padding-top="0.04998in" fo:padding-bottom="0.04998in" fo:padding-left="0.09998in" fo:padding-right="0.09998in" draw:textarea-vertical-align="top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drawing-page" style:name="a751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text" style:name="a96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18514in" style:font-size-asian="0.18514in" style:font-size-complex="0.18514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drawing-page" style:name="a752">
      <style:drawing-page-properties draw:fill="solid" draw:fill-color="#f5ede1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544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75in" style:font-size-asian="0.75in" style:font-size-complex="0.7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96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5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2986in" style:font-size-asian="0.12986in" style:font-size-complex="0.12986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45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75in" style:font-size-asian="0.75in" style:font-size-complex="0.75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962">
      <style:graphic-properties fo:wrap-option="wrap" fo:padding-top="0.04998in" fo:padding-bottom="0.04998in" fo:padding-left="0.09998in" fo:padding-right="0.09998in" draw:textarea-vertical-align="middle" draw:textarea-horizontal-align="left" draw:fill="solid" draw:fill-color="#ffffff" draw:opacity="100%" draw:stroke="solid" svg:stroke-width="0.01389in" svg:stroke-color="#1fad74" svg:stroke-opacity="100%" draw:stroke-linejoin="miter" svg:stroke-linecap="butt" draw:shadow="visible" draw:shadow-offset-x="0in" draw:shadow-offset-y="0.04167in" draw:shadow-color="#000000" draw:shadow-opacity="40%" draw:auto-grow-width="false" draw:auto-grow-height="false"/>
      <style:paragraph-properties style:font-independent-line-spacing="true" style:writing-mode="lr-tb"/>
    </style:style>
    <style:style style:family="paragraph" style:name="a75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4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63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20833in" style:font-size-asian="0.20833in" style:font-size-complex="0.20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55">
      <style:graphic-properties fo:wrap-option="wrap" fo:padding-top="0.04998in" fo:padding-bottom="0.04998in" fo:padding-left="0.09998in" fo:padding-right="0.09998in" draw:textarea-vertical-align="middle" draw:textarea-horizontal-align="center" draw:fill="solid" draw:fill-color="#ffffff" draw:opacity="100%" draw:stroke="solid" svg:stroke-width="0.01389in" svg:stroke-color="#f5ede1" svg:stroke-opacity="100%" draw:stroke-linejoin="miter" svg:stroke-linecap="butt" draw:auto-grow-width="false" draw:auto-grow-height="false" style:protect="position size"/>
      <style:paragraph-properties style:font-independent-line-spacing="true" style:writing-mode="lr-tb"/>
    </style:style>
    <style:style style:family="graphic" style:name="a547">
      <style:graphic-properties fo:wrap-option="wrap" fo:padding-top="0.04998in" fo:padding-bottom="0.04998in" fo:padding-left="0.09998in" fo:padding-right="0.09998in" draw:textarea-vertical-align="top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text" style:name="a964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20833in" style:font-size-asian="0.20833in" style:font-size-complex="0.208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56">
      <style:graphic-properties style:protect="position size"/>
    </style:style>
    <style:style style:family="graphic" style:name="a548">
      <style:graphic-properties draw:fill="none" draw:stroke="solid" svg:stroke-width="0.03125in" svg:stroke-color="#202124" svg:stroke-opacity="100%" draw:stroke-linejoin="round" svg:stroke-linecap="butt"/>
    </style:style>
    <style:style style:family="paragraph" style:name="a96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57" style:parent-style-name="Graphics">
      <style:graphic-properties draw:fill="none" fo:clip="rect(0in, 0in, 0in, 0in)" draw:stroke="none" draw:image-opacity="100%"/>
    </style:style>
    <style:style style:family="text" style:name="a5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2986in" style:font-size-asian="0.12986in" style:font-size-complex="0.12986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66">
      <style:graphic-properties fo:wrap-option="wrap" fo:padding-top="0.04998in" fo:padding-bottom="0.04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758" style:parent-style-name="Graphics">
      <style:graphic-properties draw:fill="none" fo:clip="rect(0in, 0in, 0in, 0in)" draw:stroke="none" draw:image-opacity="100%"/>
    </style:style>
    <style:style style:family="text" style:name="a967">
      <style:text-properties fo:font-variant="normal" fo:text-transform="none" fo:color="#00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in" style:font-size-asian="0.5in" style:font-size-complex="0.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759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20833in" style:font-size-asian="0.20833in" style:font-size-complex="0.20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68">
      <style:text-properties fo:font-variant="normal" fo:text-transform="none" fo:color="#00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969">
      <style:text-properties fo:font-variant="normal" fo:text-transform="none" fo:color="#00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in" style:font-size-asian="0.5in" style:font-size-complex="0.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0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8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82">
      <style:graphic-properties fo:wrap-option="wrap" fo:padding-top="0.04998in" fo:padding-bottom="0.04998in" fo:padding-left="0.09998in" fo:padding-right="0.09998in" draw:textarea-vertical-align="middle" draw:textarea-horizontal-align="center" draw:fill="solid" draw:fill-color="#ffffff" draw:opacity="100%" draw:stroke="solid" svg:stroke-width="0.01389in" svg:stroke-color="#000000" svg:stroke-opacity="100%" draw:stroke-linejoin="miter" svg:stroke-linecap="butt" draw:auto-grow-width="false" draw:auto-grow-height="false"/>
      <style:paragraph-properties style:font-independent-line-spacing="true" style:writing-mode="sideways-lr"/>
    </style:style>
    <style:style style:family="paragraph" style:name="a129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83" style:parent-style-name="Graphics">
      <style:graphic-properties draw:fill="none" fo:clip="rect(0in, 0in, 0in, 0in)" draw:stroke="solid" svg:stroke-width="0.01042in" svg:stroke-color="#000000" svg:stroke-opacity="100%" draw:stroke-linejoin="round" svg:stroke-linecap="butt" draw:image-opacity="100%"/>
    </style:style>
    <style:style style:family="graphic" style:name="a1291">
      <style:graphic-properties fo:wrap-option="wrap" fo:padding-top="0.04998in" fo:padding-bottom="0.04998in" fo:padding-left="0.09998in" fo:padding-right="0.09998in" draw:textarea-vertical-align="middle" draw:textarea-horizontal-align="center" draw:fill="solid" draw:fill-color="#ffffff" draw:opacity="100%" draw:stroke="solid" svg:stroke-width="0.01389in" svg:stroke-color="#f5ede1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ext" style:name="a10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8514in" style:font-size-asian="0.18514in" style:font-size-complex="0.1851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292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20833in" style:font-size-asian="0.20833in" style:font-size-complex="0.20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93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20833in" style:font-size-asian="0.20833in" style:font-size-complex="0.208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8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9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87">
      <style:graphic-properties fo:wrap-option="wrap" fo:padding-top="0.04998in" fo:padding-bottom="0.04998in" fo:padding-left="0.09998in" fo:padding-right="0.09998in" draw:textarea-vertical-align="middle" draw:textarea-horizontal-align="center" draw:fill="solid" draw:fill-color="#ffffff" draw:opacity="100%" draw:stroke="solid" svg:stroke-width="0.01389in" svg:stroke-color="#000000" svg:stroke-opacity="100%" draw:stroke-linejoin="miter" svg:stroke-linecap="butt" draw:auto-grow-width="false" draw:auto-grow-height="false"/>
      <style:paragraph-properties style:font-independent-line-spacing="true" style:writing-mode="sideways-lr"/>
    </style:style>
    <style:style style:family="graphic" style:name="a1295">
      <style:graphic-properties fo:wrap-option="wrap" fo:padding-top="0.04998in" fo:padding-bottom="0.04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088" style:parent-style-name="Graphics">
      <style:graphic-properties draw:fill="none" fo:clip="rect(0in, 0in, 0in, 0in)" draw:stroke="solid" svg:stroke-width="0.01042in" svg:stroke-color="#000000" svg:stroke-opacity="100%" draw:stroke-linejoin="round" svg:stroke-linecap="butt" draw:image-opacity="100%"/>
    </style:style>
    <style:style style:family="text" style:name="a1296">
      <style:text-properties fo:font-variant="normal" fo:text-transform="none" fo:color="#cc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34722in" style:font-size-asian="0.34722in" style:font-size-complex="0.34722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 fo:background-color="#fff315"/>
    </style:style>
    <style:style style:family="text" style:name="a10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8514in" style:font-size-asian="0.18514in" style:font-size-complex="0.1851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297">
      <style:text-properties fo:font-variant="normal" fo:text-transform="none" fo:color="#cc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34722in" style:font-size-asian="0.34722in" style:font-size-complex="0.34722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 fo:background-color="#fff315"/>
    </style:style>
    <style:style style:family="paragraph" style:name="a1298">
      <style:paragraph-properties fo:line-height="85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99">
      <style:text-properties fo:font-variant="normal" fo:text-transform="none" fo:color="#cc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34722in" style:font-size-asian="0.34722in" style:font-size-complex="0.347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 fo:background-color="#fff315"/>
    </style:style>
    <style:style style:family="paragraph" style:name="a55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52">
      <style:graphic-properties fo:wrap-option="wrap" fo:padding-top="0.04998in" fo:padding-bottom="0.04998in" fo:padding-left="0.09998in" fo:padding-right="0.09998in" draw:textarea-vertical-align="top" draw:textarea-horizontal-align="left" draw:fill="bitmap" draw:fill-image-name="a551" style:repeat="stretch" draw:opacity="100%" draw:stroke="none" draw:auto-grow-width="false" draw:auto-grow-height="false"/>
      <style:paragraph-properties style:font-independent-line-spacing="true" style:writing-mode="lr-tb"/>
    </style:style>
    <style:style style:family="text" style:name="a760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20833in" style:font-size-asian="0.20833in" style:font-size-complex="0.208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53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20833in" style:font-size-asian="0.20833in" style:font-size-complex="0.20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6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70">
      <style:text-properties fo:font-variant="normal" fo:text-transform="none" fo:color="#00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762">
      <style:graphic-properties fo:wrap-option="wrap" fo:padding-top="0.04998in" fo:padding-bottom="0.04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54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20833in" style:font-size-asian="0.20833in" style:font-size-complex="0.208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71">
      <style:text-properties fo:font-variant="normal" fo:text-transform="none" fo:color="#00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in" style:font-size-asian="0.5in" style:font-size-complex="0.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76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35069in" style:font-size-asian="0.35069in" style:font-size-complex="0.3506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 fo:background-color="#548135"/>
    </style:style>
    <style:style style:family="paragraph" style:name="a55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72">
      <style:text-properties fo:font-variant="normal" fo:text-transform="none" fo:color="#019c8e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6944in" style:font-size-asian="0.56944in" style:font-size-complex="0.56944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76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35069in" style:font-size-asian="0.35069in" style:font-size-complex="0.35069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 fo:background-color="#548135"/>
    </style:style>
    <style:style style:family="graphic" style:name="a556">
      <style:graphic-properties fo:wrap-option="wrap" fo:padding-top="0.04998in" fo:padding-bottom="0.04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973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6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57">
      <style:text-properties fo:font-variant="normal" fo:text-transform="none" fo:color="#75707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1.25in" style:font-size-asian="1.25in" style:font-size-complex="1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974">
      <style:graphic-properties fo:wrap-option="wrap" fo:padding-top="0.04998in" fo:padding-bottom="0.04998in" fo:padding-left="0.09998in" fo:padding-right="0.09998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graphic" style:name="a766">
      <style:graphic-properties fo:wrap-option="wrap" fo:padding-top="0.04998in" fo:padding-bottom="0.04998in" fo:padding-left="0.09998in" fo:padding-right="0.09998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558">
      <style:text-properties fo:font-variant="normal" fo:text-transform="none" fo:color="#75707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1.25in" style:font-size-asian="1.25in" style:font-size-complex="1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9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Calibri" style:font-family-generic="swiss" style:font-family-generic-asian="swiss" style:font-pitch="variable" style:font-pitch-asian="variable" fo:font-size="0.12986in" style:font-size-asian="0.12986in" style:font-size-complex="0.12986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67">
      <style:graphic-properties style:protect="position size"/>
    </style:style>
    <style:style style:family="text" style:name="a559">
      <style:text-properties fo:font-variant="normal" fo:text-transform="none" fo:color="#0070c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style:font-family-generic="swiss" style:font-family-generic-asian="swiss" style:font-pitch="variable" style:font-pitch-asian="variable" fo:font-size="1.11111in" style:font-size-asian="1.11111in" style:font-size-complex="1.11111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7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6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0833in" style:font-size-asian="0.10833in" style:font-size-complex="0.108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77">
      <style:graphic-properties fo:wrap-option="wrap" fo:padding-top="0.04998in" fo:padding-bottom="0.04998in" fo:padding-left="0.09998in" fo:padding-right="0.09998in" draw:textarea-vertical-align="top" draw:textarea-horizontal-align="left" draw:fill="solid" draw:fill-color="#9933ff" draw:opacity="100%" draw:stroke="none" draw:auto-grow-width="false" draw:auto-grow-height="false"/>
      <style:paragraph-properties style:font-independent-line-spacing="true" style:writing-mode="lr-tb"/>
    </style:style>
    <style:style style:family="paragraph" style:name="a76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7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5in" style:font-size-asian="0.5in" style:font-size-complex="0.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97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12986in" style:font-size-asian="0.12986in" style:font-size-complex="0.12986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9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92">
      <style:graphic-properties fo:wrap-option="wrap" fo:padding-top="0.04998in" fo:padding-bottom="0.04998in" fo:padding-left="0.09998in" fo:padding-right="0.09998in" draw:textarea-vertical-align="middle" draw:textarea-horizontal-align="center" draw:fill="solid" draw:fill-color="#ffffff" draw:opacity="100%" draw:stroke="solid" svg:stroke-width="0.01389in" svg:stroke-color="#000000" svg:stroke-opacity="100%" draw:stroke-linejoin="miter" svg:stroke-linecap="butt" draw:auto-grow-width="false" draw:auto-grow-height="false"/>
      <style:paragraph-properties style:font-independent-line-spacing="true" style:writing-mode="sideways-lr"/>
    </style:style>
    <style:style style:family="presentation" style:name="a1093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094">
      <style:graphic-properties draw:fill="none" draw:stroke="solid" svg:stroke-width="0.01389in" svg:stroke-color="#000000" svg:stroke-opacity="100%" draw:stroke-linejoin="round" svg:stroke-linecap="butt"/>
    </style:style>
    <style:style style:family="drawing-page" style:name="a1095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drawing-page" style:name="a1096">
      <style:drawing-page-properties draw:fill="solid" draw:fill-color="#f5ede1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097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83333in" style:font-size-asian="0.83333in" style:font-size-complex="0.8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098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83333in" style:font-size-asian="0.83333in" style:font-size-complex="0.8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099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83333in" style:font-size-asian="0.83333in" style:font-size-complex="0.8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5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style:font-family-generic="swiss" style:font-family-generic-asian="swiss" style:font-pitch="variable" style:font-pitch-asian="variable" fo:font-size="0.55556in" style:font-size-asian="0.55556in" style:font-size-complex="0.55556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61">
      <style:paragraph-properties fo:line-height="112.5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70">
      <style:graphic-properties fo:wrap-option="wrap" fo:padding-top="0.04998in" fo:padding-bottom="0.04998in" fo:padding-left="0.09998in" fo:padding-right="0.09998in" draw:textarea-vertical-align="middle" draw:textarea-horizontal-align="center" draw:fill="none" draw:stroke="solid" svg:stroke-width="0.04167in" svg:stroke-color="#ff0000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graphic" style:name="a562">
      <style:graphic-properties fo:wrap-option="wrap" fo:padding-top="0in" fo:padding-bottom="0in" fo:padding-left="0in" fo:padding-right="0in" draw:textarea-vertical-align="top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text" style:name="a5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Calibri" style:font-family-generic="swiss" style:font-family-generic-asian="swiss" style:font-pitch="variable" style:font-pitch-asian="variable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72">
      <style:graphic-properties draw:fill="none" draw:stroke="solid" svg:stroke-width="0.04167in" svg:stroke-color="#ed7d31" draw:marker-end="a771" svg:stroke-opacity="100%" draw:stroke-linejoin="miter" svg:stroke-linecap="butt"/>
    </style:style>
    <style:style style:family="paragraph" style:name="a56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8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73" style:parent-style-name="Graphics">
      <style:graphic-properties draw:fill="none" fo:clip="rect(0in, 0in, 0in, 0in)" draw:stroke="none" draw:image-opacity="100%"/>
    </style:style>
    <style:style style:family="graphic" style:name="a565">
      <style:graphic-properties fo:wrap-option="wrap" fo:padding-top="0.09998in" fo:padding-bottom="0.09998in" fo:padding-left="0.09998in" fo:padding-right="0.09998in" draw:textarea-vertical-align="middle" draw:textarea-horizontal-align="center" draw:fill="solid" draw:fill-color="#ffffff" draw:opacity="100%" draw:stroke="solid" svg:stroke-width="0.01042in" svg:stroke-color="#44546a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graphic" style:name="a981">
      <style:graphic-properties fo:wrap-option="wrap" fo:padding-top="0.04998in" fo:padding-bottom="0.04998in" fo:padding-left="0.09998in" fo:padding-right="0.09998in" draw:textarea-vertical-align="top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graphic" style:name="a774" style:parent-style-name="Graphics">
      <style:graphic-properties draw:fill="none" fo:clip="rect(0in, 0in, 0in, 0in)" draw:stroke="none" draw:image-opacity="100%"/>
    </style:style>
    <style:style style:family="graphic" style:name="a566" style:parent-style-name="Graphics">
      <style:graphic-properties draw:fill="none" fo:clip="rect(0in, 0in, 0in, 0in)" draw:stroke="none" draw:image-opacity="100%"/>
    </style:style>
    <style:style style:family="graphic" style:name="a982" style:parent-style-name="Graphics">
      <style:graphic-properties draw:fill="none" fo:clip="rect(0in, 0in, -0.00002in, 0in)" draw:stroke="solid" svg:stroke-width="0.01042in" svg:stroke-color="#757070" svg:stroke-opacity="100%" draw:stroke-linejoin="round" svg:stroke-linecap="butt" draw:image-opacity="100%"/>
    </style:style>
    <style:style style:family="text" style:name="a775">
      <style:text-properties fo:font-variant="normal" fo:text-transform="none" fo:color="#cc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resentation" style:name="a567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983" style:parent-style-name="Graphics">
      <style:graphic-properties draw:fill="none" fo:clip="rect(0in, 0in, 0in, 0in)" draw:stroke="solid" svg:stroke-width="0.01042in" svg:stroke-color="#757070" svg:stroke-opacity="100%" draw:stroke-linejoin="round" svg:stroke-linecap="butt" draw:image-opacity="100%"/>
    </style:style>
    <style:style style:family="text" style:name="a776">
      <style:text-properties fo:font-variant="normal" fo:text-transform="none" fo:color="#cc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LiSong Pro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resentation" style:name="a568">
      <style:graphic-properties draw:fill="none" draw:stroke="solid" svg:stroke-width="0.01389in" svg:stroke-color="#000000" svg:stroke-opacity="100%" draw:stroke-linejoin="round" svg:stroke-linecap="butt"/>
    </style:style>
    <style:style style:family="graphic" style:name="a984" style:parent-style-name="Graphics">
      <style:graphic-properties draw:fill="none" fo:clip="rect(0in, 0in, 0in, 0in)" draw:stroke="none" draw:image-opacity="100%"/>
    </style:style>
    <text:list-style style:name="a1779">
      <text:list-level-style-bullet text:level="1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2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3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4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5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6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7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8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9" text:bullet-char="■">
        <style:list-level-properties text:space-before="0in" text:min-label-width="0.31248in"/>
        <style:text-properties fo:color="#000000" fo:font-family="Noto Sans Symbols" fo:font-size="0.20833in"/>
      </text:list-level-style-bullet>
    </text:list-style>
    <text:list-style style:name="a1887">
      <text:list-level-style-bullet text:level="1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2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3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4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5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6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7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8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9" text:bullet-char="■">
        <style:list-level-properties text:space-before="0in" text:min-label-width="0.31248in"/>
        <style:text-properties fo:color="#000000" fo:font-family="Noto Sans Symbols" fo:font-size="0.20833in"/>
      </text:list-level-style-bullet>
    </text:list-style>
    <text:list-style style:name="a1762">
      <text:list-level-style-bullet text:level="1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2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3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4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5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6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7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8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9" text:bullet-char="■">
        <style:list-level-properties text:space-before="0in" text:min-label-width="0.31248in"/>
        <style:text-properties fo:color="#000000" fo:font-family="Noto Sans Symbols" fo:font-size="0.20833in"/>
      </text:list-level-style-bullet>
    </text:list-style>
    <text:list-style style:name="a1831">
      <text:list-level-style-number text:level="1" style:num-format="" style:num-list-format-name="">
        <style:list-level-properties text:space-before="0.26in"/>
      </text:list-level-style-number>
      <text:list-level-style-number text:level="2" style:num-format="" style:num-list-format-name="">
        <style:list-level-properties text:space-before="0.26in"/>
      </text:list-level-style-number>
      <text:list-level-style-number text:level="3" style:num-format="" style:num-list-format-name="">
        <style:list-level-properties text:space-before="0.26in"/>
      </text:list-level-style-number>
      <text:list-level-style-number text:level="4" style:num-format="" style:num-list-format-name="">
        <style:list-level-properties text:space-before="0.26in"/>
      </text:list-level-style-number>
      <text:list-level-style-number text:level="5" style:num-format="" style:num-list-format-name="">
        <style:list-level-properties text:space-before="0.26in"/>
      </text:list-level-style-number>
      <text:list-level-style-number text:level="6" style:num-format="" style:num-list-format-name="">
        <style:list-level-properties text:space-before="0.26in"/>
      </text:list-level-style-number>
      <text:list-level-style-number text:level="7" style:num-format="" style:num-list-format-name="">
        <style:list-level-properties text:space-before="0.26in"/>
      </text:list-level-style-number>
      <text:list-level-style-number text:level="8" style:num-format="" style:num-list-format-name="">
        <style:list-level-properties text:space-before="0.26in"/>
      </text:list-level-style-number>
      <text:list-level-style-number text:level="9" style:num-format="" style:num-list-format-name="">
        <style:list-level-properties text:space-before="0.26in"/>
      </text:list-level-style-number>
    </text:list-style>
    <text:list-style style:name="a1901">
      <text:list-level-style-bullet text:level="1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2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3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4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5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6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7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8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9" text:bullet-char="■">
        <style:list-level-properties text:space-before="0in" text:min-label-width="0.31248in"/>
        <style:text-properties fo:color="#000000" fo:font-family="Noto Sans Symbols" fo:font-size="0.20833in"/>
      </text:list-level-style-bullet>
    </text:list-style>
    <text:list-style style:name="a1766">
      <text:list-level-style-bullet text:level="1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2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3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4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5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6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7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8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9" text:bullet-char="■">
        <style:list-level-properties text:space-before="0in" text:min-label-width="0.31248in"/>
        <style:text-properties fo:color="#000000" fo:font-family="Noto Sans Symbols" fo:font-size="0.20833in"/>
      </text:list-level-style-bullet>
    </text:list-style>
    <text:list-style style:name="a1729">
      <text:list-level-style-number text:level="1" style:num-format="" style:num-list-format-name="">
        <style:list-level-properties text:space-before="0.26in"/>
      </text:list-level-style-number>
      <text:list-level-style-number text:level="2" style:num-format="" style:num-list-format-name="">
        <style:list-level-properties text:space-before="0.26in"/>
      </text:list-level-style-number>
      <text:list-level-style-number text:level="3" style:num-format="" style:num-list-format-name="">
        <style:list-level-properties text:space-before="0.26in"/>
      </text:list-level-style-number>
      <text:list-level-style-number text:level="4" style:num-format="" style:num-list-format-name="">
        <style:list-level-properties text:space-before="0.26in"/>
      </text:list-level-style-number>
      <text:list-level-style-number text:level="5" style:num-format="" style:num-list-format-name="">
        <style:list-level-properties text:space-before="0.26in"/>
      </text:list-level-style-number>
      <text:list-level-style-number text:level="6" style:num-format="" style:num-list-format-name="">
        <style:list-level-properties text:space-before="0.26in"/>
      </text:list-level-style-number>
      <text:list-level-style-number text:level="7" style:num-format="" style:num-list-format-name="">
        <style:list-level-properties text:space-before="0.26in"/>
      </text:list-level-style-number>
      <text:list-level-style-number text:level="8" style:num-format="" style:num-list-format-name="">
        <style:list-level-properties text:space-before="0.26in"/>
      </text:list-level-style-number>
      <text:list-level-style-number text:level="9" style:num-format="" style:num-list-format-name="">
        <style:list-level-properties text:space-before="0.26in"/>
      </text:list-level-style-number>
    </text:list-style>
    <text:list-style style:name="a1836">
      <text:list-level-style-number text:level="1" style:num-format="" style:num-list-format-name="">
        <style:list-level-properties text:space-before="0.26in"/>
      </text:list-level-style-number>
      <text:list-level-style-number text:level="2" style:num-format="" style:num-list-format-name="">
        <style:list-level-properties text:space-before="0.26in"/>
      </text:list-level-style-number>
      <text:list-level-style-number text:level="3" style:num-format="" style:num-list-format-name="">
        <style:list-level-properties text:space-before="0.26in"/>
      </text:list-level-style-number>
      <text:list-level-style-number text:level="4" style:num-format="" style:num-list-format-name="">
        <style:list-level-properties text:space-before="0.26in"/>
      </text:list-level-style-number>
      <text:list-level-style-number text:level="5" style:num-format="" style:num-list-format-name="">
        <style:list-level-properties text:space-before="0.26in"/>
      </text:list-level-style-number>
      <text:list-level-style-number text:level="6" style:num-format="" style:num-list-format-name="">
        <style:list-level-properties text:space-before="0.26in"/>
      </text:list-level-style-number>
      <text:list-level-style-number text:level="7" style:num-format="" style:num-list-format-name="">
        <style:list-level-properties text:space-before="0.26in"/>
      </text:list-level-style-number>
      <text:list-level-style-number text:level="8" style:num-format="" style:num-list-format-name="">
        <style:list-level-properties text:space-before="0.26in"/>
      </text:list-level-style-number>
      <text:list-level-style-number text:level="9" style:num-format="" style:num-list-format-name="">
        <style:list-level-properties text:space-before="0.26in"/>
      </text:list-level-style-number>
    </text:list-style>
    <text:list-style style:name="a1873">
      <text:list-level-style-bullet text:level="1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2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3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4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5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6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7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8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9" text:bullet-char="■">
        <style:list-level-properties text:space-before="0in" text:min-label-width="0.31248in"/>
        <style:text-properties fo:color="#000000" fo:font-family="Noto Sans Symbols" fo:font-size="0.20833in"/>
      </text:list-level-style-bullet>
    </text:list-style>
    <text:list-style style:name="a1752">
      <text:list-level-style-bullet text:level="1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2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3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4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5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6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7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8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9" text:bullet-char="■">
        <style:list-level-properties text:space-before="0in" text:min-label-width="0.31248in"/>
        <style:text-properties fo:color="#000000" fo:font-family="Noto Sans Symbols" fo:font-size="0.20833in"/>
      </text:list-level-style-bullet>
    </text:list-style>
    <text:list-style style:name="a1790">
      <text:list-level-style-bullet text:level="1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2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3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4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5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6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7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8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9" text:bullet-char="■">
        <style:list-level-properties text:space-before="0in" text:min-label-width="0.31248in"/>
        <style:text-properties fo:color="#000000" fo:font-family="Noto Sans Symbols" fo:font-size="0.20833in"/>
      </text:list-level-style-bullet>
    </text:list-style>
    <text:list-style style:name="a1822">
      <text:list-level-style-bullet text:level="1" text:bullet-char="n">
        <style:list-level-properties text:space-before="0in" text:min-label-width="0.3125in"/>
        <style:text-properties fo:color="#000000" fo:font-family="Wingdings" style:font-pitch="variable" fo:font-size="0.20833in"/>
      </text:list-level-style-bullet>
      <text:list-level-style-bullet text:level="2" text:bullet-char="n">
        <style:list-level-properties text:space-before="0in" text:min-label-width="0.3125in"/>
        <style:text-properties fo:color="#000000" fo:font-family="Wingdings" style:font-pitch="variable" fo:font-size="0.20833in"/>
      </text:list-level-style-bullet>
      <text:list-level-style-bullet text:level="3" text:bullet-char="n">
        <style:list-level-properties text:space-before="0in" text:min-label-width="0.3125in"/>
        <style:text-properties fo:color="#000000" fo:font-family="Wingdings" style:font-pitch="variable" fo:font-size="0.20833in"/>
      </text:list-level-style-bullet>
      <text:list-level-style-bullet text:level="4" text:bullet-char="n">
        <style:list-level-properties text:space-before="0in" text:min-label-width="0.3125in"/>
        <style:text-properties fo:color="#000000" fo:font-family="Wingdings" style:font-pitch="variable" fo:font-size="0.20833in"/>
      </text:list-level-style-bullet>
      <text:list-level-style-bullet text:level="5" text:bullet-char="n">
        <style:list-level-properties text:space-before="0in" text:min-label-width="0.3125in"/>
        <style:text-properties fo:color="#000000" fo:font-family="Wingdings" style:font-pitch="variable" fo:font-size="0.20833in"/>
      </text:list-level-style-bullet>
      <text:list-level-style-bullet text:level="6" text:bullet-char="n">
        <style:list-level-properties text:space-before="0in" text:min-label-width="0.3125in"/>
        <style:text-properties fo:color="#000000" fo:font-family="Wingdings" style:font-pitch="variable" fo:font-size="0.20833in"/>
      </text:list-level-style-bullet>
      <text:list-level-style-bullet text:level="7" text:bullet-char="n">
        <style:list-level-properties text:space-before="0in" text:min-label-width="0.3125in"/>
        <style:text-properties fo:color="#000000" fo:font-family="Wingdings" style:font-pitch="variable" fo:font-size="0.20833in"/>
      </text:list-level-style-bullet>
      <text:list-level-style-bullet text:level="8" text:bullet-char="n">
        <style:list-level-properties text:space-before="0in" text:min-label-width="0.3125in"/>
        <style:text-properties fo:color="#000000" fo:font-family="Wingdings" style:font-pitch="variable" fo:font-size="0.20833in"/>
      </text:list-level-style-bullet>
      <text:list-level-style-bullet text:level="9" text:bullet-char="n">
        <style:list-level-properties text:space-before="0in" text:min-label-width="0.3125in"/>
        <style:text-properties fo:color="#000000" fo:font-family="Wingdings" style:font-pitch="variable" fo:font-size="0.20833in"/>
      </text:list-level-style-bullet>
    </text:list-style>
    <text:list-style style:name="a1826">
      <text:list-level-style-bullet text:level="1" text:bullet-char="n">
        <style:list-level-properties text:space-before="0in" text:min-label-width="0.3125in"/>
        <style:text-properties fo:color="#000000" fo:font-family="Wingdings" style:font-pitch="variable" fo:font-size="0.20833in"/>
      </text:list-level-style-bullet>
      <text:list-level-style-bullet text:level="2" text:bullet-char="n">
        <style:list-level-properties text:space-before="0in" text:min-label-width="0.3125in"/>
        <style:text-properties fo:color="#000000" fo:font-family="Wingdings" style:font-pitch="variable" fo:font-size="0.20833in"/>
      </text:list-level-style-bullet>
      <text:list-level-style-bullet text:level="3" text:bullet-char="n">
        <style:list-level-properties text:space-before="0in" text:min-label-width="0.3125in"/>
        <style:text-properties fo:color="#000000" fo:font-family="Wingdings" style:font-pitch="variable" fo:font-size="0.20833in"/>
      </text:list-level-style-bullet>
      <text:list-level-style-bullet text:level="4" text:bullet-char="n">
        <style:list-level-properties text:space-before="0in" text:min-label-width="0.3125in"/>
        <style:text-properties fo:color="#000000" fo:font-family="Wingdings" style:font-pitch="variable" fo:font-size="0.20833in"/>
      </text:list-level-style-bullet>
      <text:list-level-style-bullet text:level="5" text:bullet-char="n">
        <style:list-level-properties text:space-before="0in" text:min-label-width="0.3125in"/>
        <style:text-properties fo:color="#000000" fo:font-family="Wingdings" style:font-pitch="variable" fo:font-size="0.20833in"/>
      </text:list-level-style-bullet>
      <text:list-level-style-bullet text:level="6" text:bullet-char="n">
        <style:list-level-properties text:space-before="0in" text:min-label-width="0.3125in"/>
        <style:text-properties fo:color="#000000" fo:font-family="Wingdings" style:font-pitch="variable" fo:font-size="0.20833in"/>
      </text:list-level-style-bullet>
      <text:list-level-style-bullet text:level="7" text:bullet-char="n">
        <style:list-level-properties text:space-before="0in" text:min-label-width="0.3125in"/>
        <style:text-properties fo:color="#000000" fo:font-family="Wingdings" style:font-pitch="variable" fo:font-size="0.20833in"/>
      </text:list-level-style-bullet>
      <text:list-level-style-bullet text:level="8" text:bullet-char="n">
        <style:list-level-properties text:space-before="0in" text:min-label-width="0.3125in"/>
        <style:text-properties fo:color="#000000" fo:font-family="Wingdings" style:font-pitch="variable" fo:font-size="0.20833in"/>
      </text:list-level-style-bullet>
      <text:list-level-style-bullet text:level="9" text:bullet-char="n">
        <style:list-level-properties text:space-before="0in" text:min-label-width="0.3125in"/>
        <style:text-properties fo:color="#000000" fo:font-family="Wingdings" style:font-pitch="variable" fo:font-size="0.20833in"/>
      </text:list-level-style-bullet>
    </text:list-style>
    <text:list-style style:name="a1758">
      <text:list-level-style-bullet text:level="1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2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3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4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5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6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7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8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9" text:bullet-char="■">
        <style:list-level-properties text:space-before="0in" text:min-label-width="0.31248in"/>
        <style:text-properties fo:color="#000000" fo:font-family="Noto Sans Symbols" fo:font-size="0.20833in"/>
      </text:list-level-style-bullet>
    </text:list-style>
    <text:list-style style:name="a1810">
      <text:list-level-style-bullet text:level="1" text:bullet-char="n">
        <style:list-level-properties text:space-before="0in" text:min-label-width="0.3125in"/>
        <style:text-properties fo:color="#000000" fo:font-family="Wingdings" style:font-pitch="variable" fo:font-size="0.20833in"/>
      </text:list-level-style-bullet>
      <text:list-level-style-bullet text:level="2" text:bullet-char="n">
        <style:list-level-properties text:space-before="0in" text:min-label-width="0.3125in"/>
        <style:text-properties fo:color="#000000" fo:font-family="Wingdings" style:font-pitch="variable" fo:font-size="0.20833in"/>
      </text:list-level-style-bullet>
      <text:list-level-style-bullet text:level="3" text:bullet-char="n">
        <style:list-level-properties text:space-before="0in" text:min-label-width="0.3125in"/>
        <style:text-properties fo:color="#000000" fo:font-family="Wingdings" style:font-pitch="variable" fo:font-size="0.20833in"/>
      </text:list-level-style-bullet>
      <text:list-level-style-bullet text:level="4" text:bullet-char="n">
        <style:list-level-properties text:space-before="0in" text:min-label-width="0.3125in"/>
        <style:text-properties fo:color="#000000" fo:font-family="Wingdings" style:font-pitch="variable" fo:font-size="0.20833in"/>
      </text:list-level-style-bullet>
      <text:list-level-style-bullet text:level="5" text:bullet-char="n">
        <style:list-level-properties text:space-before="0in" text:min-label-width="0.3125in"/>
        <style:text-properties fo:color="#000000" fo:font-family="Wingdings" style:font-pitch="variable" fo:font-size="0.20833in"/>
      </text:list-level-style-bullet>
      <text:list-level-style-bullet text:level="6" text:bullet-char="n">
        <style:list-level-properties text:space-before="0in" text:min-label-width="0.3125in"/>
        <style:text-properties fo:color="#000000" fo:font-family="Wingdings" style:font-pitch="variable" fo:font-size="0.20833in"/>
      </text:list-level-style-bullet>
      <text:list-level-style-bullet text:level="7" text:bullet-char="n">
        <style:list-level-properties text:space-before="0in" text:min-label-width="0.3125in"/>
        <style:text-properties fo:color="#000000" fo:font-family="Wingdings" style:font-pitch="variable" fo:font-size="0.20833in"/>
      </text:list-level-style-bullet>
      <text:list-level-style-bullet text:level="8" text:bullet-char="n">
        <style:list-level-properties text:space-before="0in" text:min-label-width="0.3125in"/>
        <style:text-properties fo:color="#000000" fo:font-family="Wingdings" style:font-pitch="variable" fo:font-size="0.20833in"/>
      </text:list-level-style-bullet>
      <text:list-level-style-bullet text:level="9" text:bullet-char="n">
        <style:list-level-properties text:space-before="0in" text:min-label-width="0.3125in"/>
        <style:text-properties fo:color="#000000" fo:font-family="Wingdings" style:font-pitch="variable" fo:font-size="0.20833in"/>
      </text:list-level-style-bullet>
    </text:list-style>
    <text:list-style style:name="a1867">
      <text:list-level-style-bullet text:level="1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2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3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4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5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6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7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8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9" text:bullet-char="■">
        <style:list-level-properties text:space-before="0in" text:min-label-width="0.31248in"/>
        <style:text-properties fo:color="#000000" fo:font-family="Noto Sans Symbols" fo:font-size="0.20833in"/>
      </text:list-level-style-bullet>
    </text:list-style>
    <text:list-style style:name="a1799">
      <text:list-level-style-bullet text:level="1" text:bullet-char="n">
        <style:list-level-properties text:space-before="0in" text:min-label-width="0.3125in"/>
        <style:text-properties fo:color="#000000" fo:font-family="Wingdings" style:font-pitch="variable" fo:font-size="0.20833in"/>
      </text:list-level-style-bullet>
      <text:list-level-style-bullet text:level="2" text:bullet-char="n">
        <style:list-level-properties text:space-before="0in" text:min-label-width="0.3125in"/>
        <style:text-properties fo:color="#000000" fo:font-family="Wingdings" style:font-pitch="variable" fo:font-size="0.20833in"/>
      </text:list-level-style-bullet>
      <text:list-level-style-bullet text:level="3" text:bullet-char="n">
        <style:list-level-properties text:space-before="0in" text:min-label-width="0.3125in"/>
        <style:text-properties fo:color="#000000" fo:font-family="Wingdings" style:font-pitch="variable" fo:font-size="0.20833in"/>
      </text:list-level-style-bullet>
      <text:list-level-style-bullet text:level="4" text:bullet-char="n">
        <style:list-level-properties text:space-before="0in" text:min-label-width="0.3125in"/>
        <style:text-properties fo:color="#000000" fo:font-family="Wingdings" style:font-pitch="variable" fo:font-size="0.20833in"/>
      </text:list-level-style-bullet>
      <text:list-level-style-bullet text:level="5" text:bullet-char="n">
        <style:list-level-properties text:space-before="0in" text:min-label-width="0.3125in"/>
        <style:text-properties fo:color="#000000" fo:font-family="Wingdings" style:font-pitch="variable" fo:font-size="0.20833in"/>
      </text:list-level-style-bullet>
      <text:list-level-style-bullet text:level="6" text:bullet-char="n">
        <style:list-level-properties text:space-before="0in" text:min-label-width="0.3125in"/>
        <style:text-properties fo:color="#000000" fo:font-family="Wingdings" style:font-pitch="variable" fo:font-size="0.20833in"/>
      </text:list-level-style-bullet>
      <text:list-level-style-bullet text:level="7" text:bullet-char="n">
        <style:list-level-properties text:space-before="0in" text:min-label-width="0.3125in"/>
        <style:text-properties fo:color="#000000" fo:font-family="Wingdings" style:font-pitch="variable" fo:font-size="0.20833in"/>
      </text:list-level-style-bullet>
      <text:list-level-style-bullet text:level="8" text:bullet-char="n">
        <style:list-level-properties text:space-before="0in" text:min-label-width="0.3125in"/>
        <style:text-properties fo:color="#000000" fo:font-family="Wingdings" style:font-pitch="variable" fo:font-size="0.20833in"/>
      </text:list-level-style-bullet>
      <text:list-level-style-bullet text:level="9" text:bullet-char="n">
        <style:list-level-properties text:space-before="0in" text:min-label-width="0.3125in"/>
        <style:text-properties fo:color="#000000" fo:font-family="Wingdings" style:font-pitch="variable" fo:font-size="0.20833in"/>
      </text:list-level-style-bullet>
    </text:list-style>
    <text:list-style style:name="a1744">
      <text:list-level-style-bullet text:level="1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2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3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4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5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6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7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8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9" text:bullet-char="■">
        <style:list-level-properties text:space-before="0in" text:min-label-width="0.31248in"/>
        <style:text-properties fo:color="#000000" fo:font-family="Noto Sans Symbols" fo:font-size="0.20833in"/>
      </text:list-level-style-bullet>
    </text:list-style>
    <text:list-style style:name="a1850">
      <text:list-level-style-bullet text:level="1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2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3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4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5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6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7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8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9" text:bullet-char="■">
        <style:list-level-properties text:space-before="0in" text:min-label-width="0.31248in"/>
        <style:text-properties fo:color="#000000" fo:font-family="Noto Sans Symbols" fo:font-size="0.20833in"/>
      </text:list-level-style-bullet>
    </text:list-style>
    <text:list-style style:name="a1814">
      <text:list-level-style-bullet text:level="1" text:bullet-char="n">
        <style:list-level-properties text:space-before="0in" text:min-label-width="0.3125in"/>
        <style:text-properties fo:color="#000000" fo:font-family="Wingdings" style:font-pitch="variable" fo:font-size="0.20833in"/>
      </text:list-level-style-bullet>
      <text:list-level-style-bullet text:level="2" text:bullet-char="n">
        <style:list-level-properties text:space-before="0in" text:min-label-width="0.3125in"/>
        <style:text-properties fo:color="#000000" fo:font-family="Wingdings" style:font-pitch="variable" fo:font-size="0.20833in"/>
      </text:list-level-style-bullet>
      <text:list-level-style-bullet text:level="3" text:bullet-char="n">
        <style:list-level-properties text:space-before="0in" text:min-label-width="0.3125in"/>
        <style:text-properties fo:color="#000000" fo:font-family="Wingdings" style:font-pitch="variable" fo:font-size="0.20833in"/>
      </text:list-level-style-bullet>
      <text:list-level-style-bullet text:level="4" text:bullet-char="n">
        <style:list-level-properties text:space-before="0in" text:min-label-width="0.3125in"/>
        <style:text-properties fo:color="#000000" fo:font-family="Wingdings" style:font-pitch="variable" fo:font-size="0.20833in"/>
      </text:list-level-style-bullet>
      <text:list-level-style-bullet text:level="5" text:bullet-char="n">
        <style:list-level-properties text:space-before="0in" text:min-label-width="0.3125in"/>
        <style:text-properties fo:color="#000000" fo:font-family="Wingdings" style:font-pitch="variable" fo:font-size="0.20833in"/>
      </text:list-level-style-bullet>
      <text:list-level-style-bullet text:level="6" text:bullet-char="n">
        <style:list-level-properties text:space-before="0in" text:min-label-width="0.3125in"/>
        <style:text-properties fo:color="#000000" fo:font-family="Wingdings" style:font-pitch="variable" fo:font-size="0.20833in"/>
      </text:list-level-style-bullet>
      <text:list-level-style-bullet text:level="7" text:bullet-char="n">
        <style:list-level-properties text:space-before="0in" text:min-label-width="0.3125in"/>
        <style:text-properties fo:color="#000000" fo:font-family="Wingdings" style:font-pitch="variable" fo:font-size="0.20833in"/>
      </text:list-level-style-bullet>
      <text:list-level-style-bullet text:level="8" text:bullet-char="n">
        <style:list-level-properties text:space-before="0in" text:min-label-width="0.3125in"/>
        <style:text-properties fo:color="#000000" fo:font-family="Wingdings" style:font-pitch="variable" fo:font-size="0.20833in"/>
      </text:list-level-style-bullet>
      <text:list-level-style-bullet text:level="9" text:bullet-char="n">
        <style:list-level-properties text:space-before="0in" text:min-label-width="0.3125in"/>
        <style:text-properties fo:color="#000000" fo:font-family="Wingdings" style:font-pitch="variable" fo:font-size="0.20833in"/>
      </text:list-level-style-bullet>
    </text:list-style>
    <text:list-style style:name="a1783">
      <text:list-level-style-bullet text:level="1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2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3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4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5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6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7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8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9" text:bullet-char="■">
        <style:list-level-properties text:space-before="0in" text:min-label-width="0.31248in"/>
        <style:text-properties fo:color="#000000" fo:font-family="Noto Sans Symbols" fo:font-size="0.20833in"/>
      </text:list-level-style-bullet>
    </text:list-style>
    <text:list-style style:name="a1748">
      <text:list-level-style-bullet text:level="1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2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3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4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5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6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7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8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9" text:bullet-char="■">
        <style:list-level-properties text:space-before="0in" text:min-label-width="0.31248in"/>
        <style:text-properties fo:color="#000000" fo:font-family="Noto Sans Symbols" fo:font-size="0.20833in"/>
      </text:list-level-style-bullet>
    </text:list-style>
    <text:list-style style:name="a1891">
      <text:list-level-style-bullet text:level="1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2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3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4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5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6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7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8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9" text:bullet-char="■">
        <style:list-level-properties text:space-before="0in" text:min-label-width="0.31248in"/>
        <style:text-properties fo:color="#000000" fo:font-family="Noto Sans Symbols" fo:font-size="0.20833in"/>
      </text:list-level-style-bullet>
    </text:list-style>
    <text:list-style style:name="a1854">
      <text:list-level-style-bullet text:level="1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2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3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4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5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6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7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8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9" text:bullet-char="■">
        <style:list-level-properties text:space-before="0in" text:min-label-width="0.31248in"/>
        <style:text-properties fo:color="#000000" fo:font-family="Noto Sans Symbols" fo:font-size="0.20833in"/>
      </text:list-level-style-bullet>
    </text:list-style>
    <text:list-style style:name="a1818">
      <text:list-level-style-bullet text:level="1" text:bullet-char="n">
        <style:list-level-properties text:space-before="0in" text:min-label-width="0.3125in"/>
        <style:text-properties fo:color="#000000" fo:font-family="Wingdings" style:font-pitch="variable" fo:font-size="0.20833in"/>
      </text:list-level-style-bullet>
      <text:list-level-style-bullet text:level="2" text:bullet-char="n">
        <style:list-level-properties text:space-before="0in" text:min-label-width="0.3125in"/>
        <style:text-properties fo:color="#000000" fo:font-family="Wingdings" style:font-pitch="variable" fo:font-size="0.20833in"/>
      </text:list-level-style-bullet>
      <text:list-level-style-bullet text:level="3" text:bullet-char="n">
        <style:list-level-properties text:space-before="0in" text:min-label-width="0.3125in"/>
        <style:text-properties fo:color="#000000" fo:font-family="Wingdings" style:font-pitch="variable" fo:font-size="0.20833in"/>
      </text:list-level-style-bullet>
      <text:list-level-style-bullet text:level="4" text:bullet-char="n">
        <style:list-level-properties text:space-before="0in" text:min-label-width="0.3125in"/>
        <style:text-properties fo:color="#000000" fo:font-family="Wingdings" style:font-pitch="variable" fo:font-size="0.20833in"/>
      </text:list-level-style-bullet>
      <text:list-level-style-bullet text:level="5" text:bullet-char="n">
        <style:list-level-properties text:space-before="0in" text:min-label-width="0.3125in"/>
        <style:text-properties fo:color="#000000" fo:font-family="Wingdings" style:font-pitch="variable" fo:font-size="0.20833in"/>
      </text:list-level-style-bullet>
      <text:list-level-style-bullet text:level="6" text:bullet-char="n">
        <style:list-level-properties text:space-before="0in" text:min-label-width="0.3125in"/>
        <style:text-properties fo:color="#000000" fo:font-family="Wingdings" style:font-pitch="variable" fo:font-size="0.20833in"/>
      </text:list-level-style-bullet>
      <text:list-level-style-bullet text:level="7" text:bullet-char="n">
        <style:list-level-properties text:space-before="0in" text:min-label-width="0.3125in"/>
        <style:text-properties fo:color="#000000" fo:font-family="Wingdings" style:font-pitch="variable" fo:font-size="0.20833in"/>
      </text:list-level-style-bullet>
      <text:list-level-style-bullet text:level="8" text:bullet-char="n">
        <style:list-level-properties text:space-before="0in" text:min-label-width="0.3125in"/>
        <style:text-properties fo:color="#000000" fo:font-family="Wingdings" style:font-pitch="variable" fo:font-size="0.20833in"/>
      </text:list-level-style-bullet>
      <text:list-level-style-bullet text:level="9" text:bullet-char="n">
        <style:list-level-properties text:space-before="0in" text:min-label-width="0.3125in"/>
        <style:text-properties fo:color="#000000" fo:font-family="Wingdings" style:font-pitch="variable" fo:font-size="0.20833in"/>
      </text:list-level-style-bullet>
    </text:list-style>
    <text:list-style style:name="a1787">
      <text:list-level-style-bullet text:level="1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2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3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4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5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6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7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8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9" text:bullet-char="■">
        <style:list-level-properties text:space-before="0in" text:min-label-width="0.31248in"/>
        <style:text-properties fo:color="#000000" fo:font-family="Noto Sans Symbols" fo:font-size="0.20833in"/>
      </text:list-level-style-bullet>
    </text:list-style>
    <text:list-style style:name="a1895">
      <text:list-level-style-bullet text:level="1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2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3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4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5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6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7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8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9" text:bullet-char="■">
        <style:list-level-properties text:space-before="0in" text:min-label-width="0.31248in"/>
        <style:text-properties fo:color="#000000" fo:font-family="Noto Sans Symbols" fo:font-size="0.20833in"/>
      </text:list-level-style-bullet>
    </text:list-style>
    <text:list-style style:name="a1770">
      <text:list-level-style-bullet text:level="1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2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3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4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5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6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7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8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9" text:bullet-char="■">
        <style:list-level-properties text:space-before="0in" text:min-label-width="0.31248in"/>
        <style:text-properties fo:color="#000000" fo:font-family="Noto Sans Symbols" fo:font-size="0.20833in"/>
      </text:list-level-style-bullet>
    </text:list-style>
    <text:list-style style:name="a1859">
      <text:list-level-style-bullet text:level="1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2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3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4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5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6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7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8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9" text:bullet-char="■">
        <style:list-level-properties text:space-before="0in" text:min-label-width="0.31248in"/>
        <style:text-properties fo:color="#000000" fo:font-family="Noto Sans Symbols" fo:font-size="0.20833in"/>
      </text:list-level-style-bullet>
    </text:list-style>
    <text:list-style style:name="a1803">
      <text:list-level-style-bullet text:level="1" text:bullet-char="n">
        <style:list-level-properties text:space-before="0in" text:min-label-width="0.3125in"/>
        <style:text-properties fo:color="#000000" fo:font-family="Wingdings" style:font-pitch="variable" fo:font-size="0.20833in"/>
      </text:list-level-style-bullet>
      <text:list-level-style-bullet text:level="2" text:bullet-char="n">
        <style:list-level-properties text:space-before="0in" text:min-label-width="0.3125in"/>
        <style:text-properties fo:color="#000000" fo:font-family="Wingdings" style:font-pitch="variable" fo:font-size="0.20833in"/>
      </text:list-level-style-bullet>
      <text:list-level-style-bullet text:level="3" text:bullet-char="n">
        <style:list-level-properties text:space-before="0in" text:min-label-width="0.3125in"/>
        <style:text-properties fo:color="#000000" fo:font-family="Wingdings" style:font-pitch="variable" fo:font-size="0.20833in"/>
      </text:list-level-style-bullet>
      <text:list-level-style-bullet text:level="4" text:bullet-char="n">
        <style:list-level-properties text:space-before="0in" text:min-label-width="0.3125in"/>
        <style:text-properties fo:color="#000000" fo:font-family="Wingdings" style:font-pitch="variable" fo:font-size="0.20833in"/>
      </text:list-level-style-bullet>
      <text:list-level-style-bullet text:level="5" text:bullet-char="n">
        <style:list-level-properties text:space-before="0in" text:min-label-width="0.3125in"/>
        <style:text-properties fo:color="#000000" fo:font-family="Wingdings" style:font-pitch="variable" fo:font-size="0.20833in"/>
      </text:list-level-style-bullet>
      <text:list-level-style-bullet text:level="6" text:bullet-char="n">
        <style:list-level-properties text:space-before="0in" text:min-label-width="0.3125in"/>
        <style:text-properties fo:color="#000000" fo:font-family="Wingdings" style:font-pitch="variable" fo:font-size="0.20833in"/>
      </text:list-level-style-bullet>
      <text:list-level-style-bullet text:level="7" text:bullet-char="n">
        <style:list-level-properties text:space-before="0in" text:min-label-width="0.3125in"/>
        <style:text-properties fo:color="#000000" fo:font-family="Wingdings" style:font-pitch="variable" fo:font-size="0.20833in"/>
      </text:list-level-style-bullet>
      <text:list-level-style-bullet text:level="8" text:bullet-char="n">
        <style:list-level-properties text:space-before="0in" text:min-label-width="0.3125in"/>
        <style:text-properties fo:color="#000000" fo:font-family="Wingdings" style:font-pitch="variable" fo:font-size="0.20833in"/>
      </text:list-level-style-bullet>
      <text:list-level-style-bullet text:level="9" text:bullet-char="n">
        <style:list-level-properties text:space-before="0in" text:min-label-width="0.3125in"/>
        <style:text-properties fo:color="#000000" fo:font-family="Wingdings" style:font-pitch="variable" fo:font-size="0.20833in"/>
      </text:list-level-style-bullet>
    </text:list-style>
    <text:list-style style:name="a1806">
      <text:list-level-style-bullet text:level="1" text:bullet-char="n">
        <style:list-level-properties text:space-before="0in" text:min-label-width="0.3125in"/>
        <style:text-properties fo:color="#000000" fo:font-family="Wingdings" style:font-pitch="variable" fo:font-size="0.20833in"/>
      </text:list-level-style-bullet>
      <text:list-level-style-bullet text:level="2" text:bullet-char="n">
        <style:list-level-properties text:space-before="0in" text:min-label-width="0.3125in"/>
        <style:text-properties fo:color="#000000" fo:font-family="Wingdings" style:font-pitch="variable" fo:font-size="0.20833in"/>
      </text:list-level-style-bullet>
      <text:list-level-style-bullet text:level="3" text:bullet-char="n">
        <style:list-level-properties text:space-before="0in" text:min-label-width="0.3125in"/>
        <style:text-properties fo:color="#000000" fo:font-family="Wingdings" style:font-pitch="variable" fo:font-size="0.20833in"/>
      </text:list-level-style-bullet>
      <text:list-level-style-bullet text:level="4" text:bullet-char="n">
        <style:list-level-properties text:space-before="0in" text:min-label-width="0.3125in"/>
        <style:text-properties fo:color="#000000" fo:font-family="Wingdings" style:font-pitch="variable" fo:font-size="0.20833in"/>
      </text:list-level-style-bullet>
      <text:list-level-style-bullet text:level="5" text:bullet-char="n">
        <style:list-level-properties text:space-before="0in" text:min-label-width="0.3125in"/>
        <style:text-properties fo:color="#000000" fo:font-family="Wingdings" style:font-pitch="variable" fo:font-size="0.20833in"/>
      </text:list-level-style-bullet>
      <text:list-level-style-bullet text:level="6" text:bullet-char="n">
        <style:list-level-properties text:space-before="0in" text:min-label-width="0.3125in"/>
        <style:text-properties fo:color="#000000" fo:font-family="Wingdings" style:font-pitch="variable" fo:font-size="0.20833in"/>
      </text:list-level-style-bullet>
      <text:list-level-style-bullet text:level="7" text:bullet-char="n">
        <style:list-level-properties text:space-before="0in" text:min-label-width="0.3125in"/>
        <style:text-properties fo:color="#000000" fo:font-family="Wingdings" style:font-pitch="variable" fo:font-size="0.20833in"/>
      </text:list-level-style-bullet>
      <text:list-level-style-bullet text:level="8" text:bullet-char="n">
        <style:list-level-properties text:space-before="0in" text:min-label-width="0.3125in"/>
        <style:text-properties fo:color="#000000" fo:font-family="Wingdings" style:font-pitch="variable" fo:font-size="0.20833in"/>
      </text:list-level-style-bullet>
      <text:list-level-style-bullet text:level="9" text:bullet-char="n">
        <style:list-level-properties text:space-before="0in" text:min-label-width="0.3125in"/>
        <style:text-properties fo:color="#000000" fo:font-family="Wingdings" style:font-pitch="variable" fo:font-size="0.20833in"/>
      </text:list-level-style-bullet>
    </text:list-style>
    <text:list-style style:name="a1775">
      <text:list-level-style-bullet text:level="1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2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3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4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5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6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7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8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9" text:bullet-char="■">
        <style:list-level-properties text:space-before="0in" text:min-label-width="0.31248in"/>
        <style:text-properties fo:color="#000000" fo:font-family="Noto Sans Symbols" fo:font-size="0.20833in"/>
      </text:list-level-style-bullet>
    </text:list-style>
    <text:list-style style:name="a1845">
      <text:list-level-style-bullet text:level="1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2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3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4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5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6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7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8" text:bullet-char="■">
        <style:list-level-properties text:space-before="0in" text:min-label-width="0.31248in"/>
        <style:text-properties fo:color="#000000" fo:font-family="Noto Sans Symbols" fo:font-size="0.20833in"/>
      </text:list-level-style-bullet>
      <text:list-level-style-bullet text:level="9" text:bullet-char="■">
        <style:list-level-properties text:space-before="0in" text:min-label-width="0.31248in"/>
        <style:text-properties fo:color="#000000" fo:font-family="Noto Sans Symbols" fo:font-size="0.20833in"/>
      </text:list-level-style-bullet>
    </text:list-style>
    <text:list-style style:name="a1882">
      <text:list-level-style-bullet text:level="1" text:bullet-char="n">
        <style:list-level-properties text:space-before="0in" text:min-label-width="0.3125in"/>
        <style:text-properties fo:color="#000000" fo:font-family="Wingdings" style:font-pitch="variable" fo:font-size="0.20833in"/>
      </text:list-level-style-bullet>
      <text:list-level-style-bullet text:level="2" text:bullet-char="n">
        <style:list-level-properties text:space-before="0in" text:min-label-width="0.3125in"/>
        <style:text-properties fo:color="#000000" fo:font-family="Wingdings" style:font-pitch="variable" fo:font-size="0.20833in"/>
      </text:list-level-style-bullet>
      <text:list-level-style-bullet text:level="3" text:bullet-char="n">
        <style:list-level-properties text:space-before="0in" text:min-label-width="0.3125in"/>
        <style:text-properties fo:color="#000000" fo:font-family="Wingdings" style:font-pitch="variable" fo:font-size="0.20833in"/>
      </text:list-level-style-bullet>
      <text:list-level-style-bullet text:level="4" text:bullet-char="n">
        <style:list-level-properties text:space-before="0in" text:min-label-width="0.3125in"/>
        <style:text-properties fo:color="#000000" fo:font-family="Wingdings" style:font-pitch="variable" fo:font-size="0.20833in"/>
      </text:list-level-style-bullet>
      <text:list-level-style-bullet text:level="5" text:bullet-char="n">
        <style:list-level-properties text:space-before="0in" text:min-label-width="0.3125in"/>
        <style:text-properties fo:color="#000000" fo:font-family="Wingdings" style:font-pitch="variable" fo:font-size="0.20833in"/>
      </text:list-level-style-bullet>
      <text:list-level-style-bullet text:level="6" text:bullet-char="n">
        <style:list-level-properties text:space-before="0in" text:min-label-width="0.3125in"/>
        <style:text-properties fo:color="#000000" fo:font-family="Wingdings" style:font-pitch="variable" fo:font-size="0.20833in"/>
      </text:list-level-style-bullet>
      <text:list-level-style-bullet text:level="7" text:bullet-char="n">
        <style:list-level-properties text:space-before="0in" text:min-label-width="0.3125in"/>
        <style:text-properties fo:color="#000000" fo:font-family="Wingdings" style:font-pitch="variable" fo:font-size="0.20833in"/>
      </text:list-level-style-bullet>
      <text:list-level-style-bullet text:level="8" text:bullet-char="n">
        <style:list-level-properties text:space-before="0in" text:min-label-width="0.3125in"/>
        <style:text-properties fo:color="#000000" fo:font-family="Wingdings" style:font-pitch="variable" fo:font-size="0.20833in"/>
      </text:list-level-style-bullet>
      <text:list-level-style-bullet text:level="9" text:bullet-char="n">
        <style:list-level-properties text:space-before="0in" text:min-label-width="0.3125in"/>
        <style:text-properties fo:color="#000000" fo:font-family="Wingdings" style:font-pitch="variable" fo:font-size="0.20833in"/>
      </text:list-level-style-bullet>
    </text:list-style>
  </office:automatic-styles>
  <office:body>
    <office:presentation>
      <draw:page draw:name="Slide1" draw:style-name="a441" draw:master-page-name="Master1-Layout1-title-TITLE" presentation:presentation-page-layout-name="Master1-PPL1" draw:id="Slide-256">
        <draw:connector draw:type="line" svg:x1="1.06385in" svg:y1="5.12381in" svg:x2="10.04711in" svg:y2="5.12381in" draw:id="id69" draw:style-name="a442" draw:name="Google Shape;89;p1">
          <svg:title/>
          <svg:desc/>
        </draw:connector>
        <draw:connector draw:type="line" svg:x1="1.05952in" svg:y1="1.20224in" svg:x2="10.04294in" svg:y2="1.20224in" draw:id="id70" draw:style-name="a443" draw:name="Google Shape;90;p1">
          <svg:title/>
          <svg:desc/>
        </draw:connector>
        <draw:frame draw:id="id71" draw:style-name="a450" draw:name="Google Shape;91;p1" svg:x="6.18982in" svg:y="0.90763in" svg:width="3.85728in" svg:height="0.29462in">
          <draw:text-box>
            <text:p text:style-name="a449" text:class-names="" text:cond-style-name=""><text:span text:style-name="a444" text:class-names="">11</text:span><text:span text:style-name="a445" text:class-names="">5</text:span><text:span text:style-name="a446" text:class-names="">年</text:span><text:span text:style-name="a447" text:class-names="">_家長數位學習宣講</text:span><text:span text:style-name="a448" text:class-names=""/></text:p>
          </draw:text-box>
          <svg:title/>
          <svg:desc/>
        </draw:frame>
        <draw:custom-shape svg:x="1.06384in" svg:y="5.25889in" svg:width="1.71391in" svg:height="0.39475in" draw:id="id72" draw:style-name="a454" draw:name="Google Shape;92;p1">
          <svg:title/>
          <svg:desc/>
          <text:p text:style-name="a453" text:class-names="" text:cond-style-name=""><text:span text:style-name="a451" text:class-names=""><text:a xlink:href="http://adl.edu.tw" text:style-name="" text:visited-style-name="">教育部因材網</text:a></text:span><text:span text:style-name="a452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73" draw:style-name="a455" draw:name="Google Shape;93;p1" svg:x="0.37148in" svg:y="0.33032in" svg:width="1.37609in" svg:height="1.41049in" style:rel-width="scale" style:rel-height="scale">
          <draw:image xlink:href="media/image1.png" xlink:type="simple" xlink:show="embed" xlink:actuate="onLoad"/>
          <svg:title/>
          <svg:desc>一張含有 文字, 圓形, 美工圖案, 圖形 的圖片

自動產生的描述</svg:desc>
        </draw:frame>
        <draw:custom-shape svg:x="0.85649in" svg:y="1.76389in" svg:width="9.39829in" svg:height="2.79987in" draw:id="id74" draw:style-name="a458" draw:name="Google Shape;94;p1">
          <svg:title/>
          <svg:desc/>
          <text:p text:style-name="a457" text:class-names="" text:cond-style-name=""><text:span text:style-name="a456" text:class-names=""/></text:p>
          <draw:enhanced-geometry xmlns:dr3d="urn:oasis:names:tc:opendocument:xmlns:dr3d:1.0"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10800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switched="true" draw:handle-position="$0 top" draw:handle-position-x="$0" draw:handle-position-y="top" draw:handle-range-x-minimum="0" draw:handle-range-x-maximum="10800"/>
          </draw:enhanced-geometry>
        </draw:custom-shape>
        <draw:frame draw:id="id75" draw:style-name="a462" draw:name="Google Shape;96;p1" svg:x="1.92079in" svg:y="2.58118in" svg:width="7.86155in" svg:height="1.1893in">
          <draw:text-box>
            <text:p text:style-name="a461" text:class-names="" text:cond-style-name=""><text:span text:style-name="a459" text:class-names="">數位診斷助學習</text:span><text:span text:style-name="a460" text:class-names=""/></text:p>
          </draw:text-box>
          <svg:title/>
          <svg:desc/>
        </draw:frame>
        <draw:frame draw:id="id76" draw:style-name="a463" draw:name="Google Shape;97;p1" svg:x="0.8965in" svg:y="2.60657in" svg:width="1.3702in" svg:height="1.3702in" style:rel-width="scale" style:rel-height="scale">
          <draw:image xlink:href="media/image2.png" xlink:type="simple" xlink:show="embed" xlink:actuate="onLoad"/>
          <svg:title/>
          <svg:desc>張開的手與植物 以實心填滿</svg:desc>
        </draw:frame>
        <draw:custom-shape svg:x="8.6018in" svg:y="4.28489in" svg:width="2.31283in" svg:height="1.94798in" draw:id="id77" draw:style-name="a467" draw:name="Google Shape;99;p1">
          <svg:title/>
          <svg:desc/>
          <text:p text:style-name="a465" text:class-names="" text:cond-style-name=""><text:span text:style-name="a464" text:class-names=""/></text:p>
          <draw:enhanced-geometry xmlns:dr3d="urn:oasis:names:tc:opendocument:xmlns:dr3d:1.0" draw:type="non-primitive" svg:viewBox="0 0 4669277 4114800" draw:enhanced-path="M 0 0 L 4669276 0 4669276 4114800 0 411480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4669277"/>
            <draw:equation draw:name="f7" draw:formula="?f4 / 41148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presentation:notes draw:style-name="a474">
          <draw:page-thumbnail draw:page-number="1" svg:x="0.46181in" svg:y="1.3559in" svg:width="6.51042in" svg:height="3.66319in" presentation:class="page" draw:id="id78" presentation:style-name="a468" draw:name="Google Shape;85;p1:notes">
            <svg:title/>
            <svg:desc/>
          </draw:page-thumbnail>
          <draw:frame draw:id="id79" presentation:style-name="a469" draw:name="Google Shape;86;p1:notes" svg:x="0.7434in" svg:y="5.2244in" svg:width="5.94722in" svg:height="4.27451in" presentation:class="notes" presentation:placeholder="true">
            <draw:text-box/>
            <svg:title/>
            <svg:desc/>
          </draw:frame>
          <draw:frame draw:id="id80" draw:style-name="a473" draw:name="Google Shape;87;p1:notes" svg:x="4.2109in" svg:y="10.31123in" svg:width="3.22141in" svg:height="0.54468in">
            <draw:text-box>
              <text:p text:style-name="a472" text:class-names="" text:cond-style-name=""><text:span text:style-name="a470" text:class-names=""><text:page-number style:num-format="1" text:fixed="false">1</text:page-number></text:span><text:span text:style-name="a471" text:class-names=""/></text:p>
            </draw:text-box>
            <svg:title/>
            <svg:desc/>
          </draw:frame>
        </presentation:notes>
      </draw:page>
      <draw:page draw:name="Slide50" draw:style-name="a475" draw:master-page-name="Master1-Layout2-blank-BLANK" presentation:presentation-page-layout-name="Master1-PPL2" draw:id="Slide-305">
        <draw:connector draw:type="line" svg:x1="1.22222in" svg:y1="5.9584in" svg:x2="10.20564in" svg:y2="5.9584in" draw:id="id81" draw:style-name="a476" draw:name="Google Shape;105;p2">
          <svg:title/>
          <svg:desc/>
        </draw:connector>
        <draw:frame draw:id="id82" draw:style-name="a480" draw:name="Google Shape;106;p2" svg:x="8.63889in" svg:y="5.7934in" svg:width="2.5in" svg:height="0.33169in">
          <draw:text-box>
            <text:p text:style-name="a479" text:class-names="" text:cond-style-name=""><text:span text:style-name="a477" text:class-names=""><text:page-number style:num-format="1" text:fixed="false">2</text:page-number></text:span><text:span text:style-name="a478" text:class-names=""/></text:p>
          </draw:text-box>
          <svg:title/>
          <svg:desc/>
        </draw:frame>
        <draw:custom-shape svg:width="0.61944in" svg:height="0.61944in" draw:id="id83" draw:style-name="a484" draw:transform="translate(-0.30972in -0.30972in) rotate(-0.19934) translate(0.85731in 5.7934in)" draw:name="Google Shape;107;p2">
          <svg:title/>
          <svg:desc/>
          <text:p text:style-name="a482" text:class-names="" text:cond-style-name=""><text:span text:style-name="a481" text:class-names=""/></text:p>
          <draw:enhanced-geometry xmlns:dr3d="urn:oasis:names:tc:opendocument:xmlns:dr3d:1.0" draw:type="non-primitive" svg:viewBox="0 0 2020491 2020491" draw:enhanced-path="M 0 0 L 2020490 0 2020490 2020491 0 2020491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020491"/>
            <draw:equation draw:name="f7" draw:formula="?f4 / 2020491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2.01692in" svg:y="0.01135in" svg:width="7.39403in" svg:height="0.84143in" draw:id="id84" draw:style-name="a488" draw:name="Google Shape;127;p2">
          <svg:title/>
          <svg:desc/>
          <text:p text:style-name="a487" text:class-names="" text:cond-style-name=""><text:span text:style-name="a485" text:class-names="">報告大綱</text:span><text:span text:style-name="a486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g draw:name="資料庫圖表 1" draw:id="id99" draw:style-name="a531">
          <svg:title/>
          <svg:desc/>
          <draw:custom-shape svg:x="1.83527in" svg:y="1.15917in" svg:width="7.75732in" svg:height="0.38583in" draw:id="id85" draw:style-name="a489">
            <svg:title/>
            <svg:desc/>
            <draw:enhanced-geometry xmlns:dr3d="urn:oasis:names:tc:opendocument:xmlns:dr3d:1.0" draw:type="non-primitive" svg:viewBox="0 0 21600 21600" draw:enhanced-path="M 0 0 L 21600 0 21600 21600 0 21600 Z N"/>
          </draw:custom-shape>
          <draw:custom-shape svg:x="2.22314in" svg:y="0.93319in" svg:width="5.43012in" svg:height="0.45197in" draw:id="id86" draw:style-name="a494">
            <svg:title/>
            <svg:desc/>
            <text:p text:style-name="a493" text:class-names="" text:cond-style-name=""><text:span text:style-name="a490" text:class-names="">01</text:span><text:span text:style-name="a491" text:class-names=""><text:s text:c="1"/>診斷測驗體驗篇</text:span><text:span text:style-name="a492" text:class-names=""/></text:p>
            <draw:enhanced-geometry xmlns:dr3d="urn:oasis:names:tc:opendocument:xmlns:dr3d:1.0" draw:type="non-primitive" svg:viewBox="0 0 4965305 413280" draw:enhanced-path="M 0 68881 C 0 30839 30839 0 68881 0 L 4896424 0 C 4934466 0 4965305 30839 4965305 68881 L 4965305 344399 C 4965305 382441 4934466 413280 4896424 413280 L 68881 413280 C 30839 413280 0 382441 0 344399 L 0 68881 Z N" draw:text-areas="?f24 ?f26 ?f25 ?f27" draw:glue-points="?f16 ?f17 ?f18 ?f19 ?f20 ?f19 ?f21 ?f17 ?f21 ?f22 ?f20 ?f23 ?f18 ?f23 ?f16 ?f22 ?f16 ?f17" draw:glue-point-leaving-directions="-90, -90, -90, -90, -90, -90, -90, -90, -90">
              <draw:equation draw:name="f0" draw:formula="left"/>
              <draw:equation draw:name="f1" draw:formula="right"/>
              <draw:equation draw:name="f2" draw:formula="top"/>
              <draw:equation draw:name="f3" draw:formula="bottom"/>
              <draw:equation draw:name="f4" draw:formula="?f3 - ?f2"/>
              <draw:equation draw:name="f5" draw:formula="?f1 - ?f0"/>
              <draw:equation draw:name="f6" draw:formula="?f5 / 4965305"/>
              <draw:equation draw:name="f7" draw:formula="?f4 / 413280"/>
              <draw:equation draw:name="f8" draw:formula="0 * ?f5 / 4965305"/>
              <draw:equation draw:name="f9" draw:formula="68881 * ?f4 / 413280"/>
              <draw:equation draw:name="f10" draw:formula="68881 * ?f5 / 4965305"/>
              <draw:equation draw:name="f11" draw:formula="0 * ?f4 / 413280"/>
              <draw:equation draw:name="f12" draw:formula="4896424 * ?f5 / 4965305"/>
              <draw:equation draw:name="f13" draw:formula="4965305 * ?f5 / 4965305"/>
              <draw:equation draw:name="f14" draw:formula="344399 * ?f4 / 413280"/>
              <draw:equation draw:name="f15" draw:formula="413280 * ?f4 / 413280"/>
              <draw:equation draw:name="f16" draw:formula="?f8 / ?f6"/>
              <draw:equation draw:name="f17" draw:formula="?f9 / ?f7"/>
              <draw:equation draw:name="f18" draw:formula="?f10 / ?f6"/>
              <draw:equation draw:name="f19" draw:formula="?f11 / ?f7"/>
              <draw:equation draw:name="f20" draw:formula="?f12 / ?f6"/>
              <draw:equation draw:name="f21" draw:formula="?f13 / ?f6"/>
              <draw:equation draw:name="f22" draw:formula="?f14 / ?f7"/>
              <draw:equation draw:name="f23" draw:formula="?f15 / ?f7"/>
              <draw:equation draw:name="f24" draw:formula="?f0 / ?f6"/>
              <draw:equation draw:name="f25" draw:formula="?f1 / ?f6"/>
              <draw:equation draw:name="f26" draw:formula="?f2 / ?f7"/>
              <draw:equation draw:name="f27" draw:formula="?f3 / ?f7"/>
            </draw:enhanced-geometry>
          </draw:custom-shape>
          <draw:custom-shape svg:x="1.83527in" svg:y="1.85366in" svg:width="7.75732in" svg:height="0.38583in" draw:id="id87" draw:style-name="a495">
            <svg:title/>
            <svg:desc/>
            <draw:enhanced-geometry xmlns:dr3d="urn:oasis:names:tc:opendocument:xmlns:dr3d:1.0" draw:type="non-primitive" svg:viewBox="0 0 21600 21600" draw:enhanced-path="M 0 0 L 21600 0 21600 21600 0 21600 Z N"/>
          </draw:custom-shape>
          <draw:custom-shape svg:x="2.22314in" svg:y="1.62768in" svg:width="5.43012in" svg:height="0.45197in" draw:id="id88" draw:style-name="a500">
            <svg:title/>
            <svg:desc/>
            <text:p text:style-name="a499" text:class-names="" text:cond-style-name=""><text:span text:style-name="a496" text:class-names="">02</text:span><text:span text:style-name="a497" text:class-names=""><text:s text:c="1"/>多樣化診斷測驗</text:span><text:span text:style-name="a498" text:class-names=""/></text:p>
            <draw:enhanced-geometry xmlns:dr3d="urn:oasis:names:tc:opendocument:xmlns:dr3d:1.0" draw:type="non-primitive" svg:viewBox="0 0 4965305 413280" draw:enhanced-path="M 0 68881 C 0 30839 30839 0 68881 0 L 4896424 0 C 4934466 0 4965305 30839 4965305 68881 L 4965305 344399 C 4965305 382441 4934466 413280 4896424 413280 L 68881 413280 C 30839 413280 0 382441 0 344399 L 0 68881 Z N" draw:text-areas="?f24 ?f26 ?f25 ?f27" draw:glue-points="?f16 ?f17 ?f18 ?f19 ?f20 ?f19 ?f21 ?f17 ?f21 ?f22 ?f20 ?f23 ?f18 ?f23 ?f16 ?f22 ?f16 ?f17" draw:glue-point-leaving-directions="-90, -90, -90, -90, -90, -90, -90, -90, -90">
              <draw:equation draw:name="f0" draw:formula="left"/>
              <draw:equation draw:name="f1" draw:formula="right"/>
              <draw:equation draw:name="f2" draw:formula="top"/>
              <draw:equation draw:name="f3" draw:formula="bottom"/>
              <draw:equation draw:name="f4" draw:formula="?f3 - ?f2"/>
              <draw:equation draw:name="f5" draw:formula="?f1 - ?f0"/>
              <draw:equation draw:name="f6" draw:formula="?f5 / 4965305"/>
              <draw:equation draw:name="f7" draw:formula="?f4 / 413280"/>
              <draw:equation draw:name="f8" draw:formula="0 * ?f5 / 4965305"/>
              <draw:equation draw:name="f9" draw:formula="68881 * ?f4 / 413280"/>
              <draw:equation draw:name="f10" draw:formula="68881 * ?f5 / 4965305"/>
              <draw:equation draw:name="f11" draw:formula="0 * ?f4 / 413280"/>
              <draw:equation draw:name="f12" draw:formula="4896424 * ?f5 / 4965305"/>
              <draw:equation draw:name="f13" draw:formula="4965305 * ?f5 / 4965305"/>
              <draw:equation draw:name="f14" draw:formula="344399 * ?f4 / 413280"/>
              <draw:equation draw:name="f15" draw:formula="413280 * ?f4 / 413280"/>
              <draw:equation draw:name="f16" draw:formula="?f8 / ?f6"/>
              <draw:equation draw:name="f17" draw:formula="?f9 / ?f7"/>
              <draw:equation draw:name="f18" draw:formula="?f10 / ?f6"/>
              <draw:equation draw:name="f19" draw:formula="?f11 / ?f7"/>
              <draw:equation draw:name="f20" draw:formula="?f12 / ?f6"/>
              <draw:equation draw:name="f21" draw:formula="?f13 / ?f6"/>
              <draw:equation draw:name="f22" draw:formula="?f14 / ?f7"/>
              <draw:equation draw:name="f23" draw:formula="?f15 / ?f7"/>
              <draw:equation draw:name="f24" draw:formula="?f0 / ?f6"/>
              <draw:equation draw:name="f25" draw:formula="?f1 / ?f6"/>
              <draw:equation draw:name="f26" draw:formula="?f2 / ?f7"/>
              <draw:equation draw:name="f27" draw:formula="?f3 / ?f7"/>
            </draw:enhanced-geometry>
          </draw:custom-shape>
          <draw:custom-shape svg:x="1.83527in" svg:y="2.54815in" svg:width="7.75732in" svg:height="0.38583in" draw:id="id89" draw:style-name="a501">
            <svg:title/>
            <svg:desc/>
            <draw:enhanced-geometry xmlns:dr3d="urn:oasis:names:tc:opendocument:xmlns:dr3d:1.0" draw:type="non-primitive" svg:viewBox="0 0 21600 21600" draw:enhanced-path="M 0 0 L 21600 0 21600 21600 0 21600 Z N"/>
          </draw:custom-shape>
          <draw:custom-shape svg:x="2.22314in" svg:y="2.32217in" svg:width="5.43012in" svg:height="0.45197in" draw:id="id90" draw:style-name="a506">
            <svg:title/>
            <svg:desc/>
            <text:p text:style-name="a505" text:class-names="" text:cond-style-name=""><text:span text:style-name="a502" text:class-names="">03</text:span><text:span text:style-name="a503" text:class-names=""><text:s text:c="1"/>診斷完畢，如何補救？</text:span><text:span text:style-name="a504" text:class-names=""/></text:p>
            <draw:enhanced-geometry xmlns:dr3d="urn:oasis:names:tc:opendocument:xmlns:dr3d:1.0" draw:type="non-primitive" svg:viewBox="0 0 4965305 413280" draw:enhanced-path="M 0 68881 C 0 30839 30839 0 68881 0 L 4896424 0 C 4934466 0 4965305 30839 4965305 68881 L 4965305 344399 C 4965305 382441 4934466 413280 4896424 413280 L 68881 413280 C 30839 413280 0 382441 0 344399 L 0 68881 Z N" draw:text-areas="?f24 ?f26 ?f25 ?f27" draw:glue-points="?f16 ?f17 ?f18 ?f19 ?f20 ?f19 ?f21 ?f17 ?f21 ?f22 ?f20 ?f23 ?f18 ?f23 ?f16 ?f22 ?f16 ?f17" draw:glue-point-leaving-directions="-90, -90, -90, -90, -90, -90, -90, -90, -90">
              <draw:equation draw:name="f0" draw:formula="left"/>
              <draw:equation draw:name="f1" draw:formula="right"/>
              <draw:equation draw:name="f2" draw:formula="top"/>
              <draw:equation draw:name="f3" draw:formula="bottom"/>
              <draw:equation draw:name="f4" draw:formula="?f3 - ?f2"/>
              <draw:equation draw:name="f5" draw:formula="?f1 - ?f0"/>
              <draw:equation draw:name="f6" draw:formula="?f5 / 4965305"/>
              <draw:equation draw:name="f7" draw:formula="?f4 / 413280"/>
              <draw:equation draw:name="f8" draw:formula="0 * ?f5 / 4965305"/>
              <draw:equation draw:name="f9" draw:formula="68881 * ?f4 / 413280"/>
              <draw:equation draw:name="f10" draw:formula="68881 * ?f5 / 4965305"/>
              <draw:equation draw:name="f11" draw:formula="0 * ?f4 / 413280"/>
              <draw:equation draw:name="f12" draw:formula="4896424 * ?f5 / 4965305"/>
              <draw:equation draw:name="f13" draw:formula="4965305 * ?f5 / 4965305"/>
              <draw:equation draw:name="f14" draw:formula="344399 * ?f4 / 413280"/>
              <draw:equation draw:name="f15" draw:formula="413280 * ?f4 / 413280"/>
              <draw:equation draw:name="f16" draw:formula="?f8 / ?f6"/>
              <draw:equation draw:name="f17" draw:formula="?f9 / ?f7"/>
              <draw:equation draw:name="f18" draw:formula="?f10 / ?f6"/>
              <draw:equation draw:name="f19" draw:formula="?f11 / ?f7"/>
              <draw:equation draw:name="f20" draw:formula="?f12 / ?f6"/>
              <draw:equation draw:name="f21" draw:formula="?f13 / ?f6"/>
              <draw:equation draw:name="f22" draw:formula="?f14 / ?f7"/>
              <draw:equation draw:name="f23" draw:formula="?f15 / ?f7"/>
              <draw:equation draw:name="f24" draw:formula="?f0 / ?f6"/>
              <draw:equation draw:name="f25" draw:formula="?f1 / ?f6"/>
              <draw:equation draw:name="f26" draw:formula="?f2 / ?f7"/>
              <draw:equation draw:name="f27" draw:formula="?f3 / ?f7"/>
            </draw:enhanced-geometry>
          </draw:custom-shape>
          <draw:custom-shape svg:x="1.83527in" svg:y="3.24264in" svg:width="7.75732in" svg:height="0.38583in" draw:id="id91" draw:style-name="a507">
            <svg:title/>
            <svg:desc/>
            <draw:enhanced-geometry xmlns:dr3d="urn:oasis:names:tc:opendocument:xmlns:dr3d:1.0" draw:type="non-primitive" svg:viewBox="0 0 21600 21600" draw:enhanced-path="M 0 0 L 21600 0 21600 21600 0 21600 Z N"/>
          </draw:custom-shape>
          <draw:custom-shape svg:x="2.22314in" svg:y="3.01665in" svg:width="5.43012in" svg:height="0.45197in" draw:id="id92" draw:style-name="a512">
            <svg:title/>
            <svg:desc/>
            <text:p text:style-name="a511" text:class-names="" text:cond-style-name=""><text:span text:style-name="a508" text:class-names="">04</text:span><text:span text:style-name="a509" text:class-names=""><text:s text:c="1"/>因材網學習內容</text:span><text:span text:style-name="a510" text:class-names=""/></text:p>
            <draw:enhanced-geometry xmlns:dr3d="urn:oasis:names:tc:opendocument:xmlns:dr3d:1.0" draw:type="non-primitive" svg:viewBox="0 0 4965305 413280" draw:enhanced-path="M 0 68881 C 0 30839 30839 0 68881 0 L 4896424 0 C 4934466 0 4965305 30839 4965305 68881 L 4965305 344399 C 4965305 382441 4934466 413280 4896424 413280 L 68881 413280 C 30839 413280 0 382441 0 344399 L 0 68881 Z N" draw:text-areas="?f24 ?f26 ?f25 ?f27" draw:glue-points="?f16 ?f17 ?f18 ?f19 ?f20 ?f19 ?f21 ?f17 ?f21 ?f22 ?f20 ?f23 ?f18 ?f23 ?f16 ?f22 ?f16 ?f17" draw:glue-point-leaving-directions="-90, -90, -90, -90, -90, -90, -90, -90, -90">
              <draw:equation draw:name="f0" draw:formula="left"/>
              <draw:equation draw:name="f1" draw:formula="right"/>
              <draw:equation draw:name="f2" draw:formula="top"/>
              <draw:equation draw:name="f3" draw:formula="bottom"/>
              <draw:equation draw:name="f4" draw:formula="?f3 - ?f2"/>
              <draw:equation draw:name="f5" draw:formula="?f1 - ?f0"/>
              <draw:equation draw:name="f6" draw:formula="?f5 / 4965305"/>
              <draw:equation draw:name="f7" draw:formula="?f4 / 413280"/>
              <draw:equation draw:name="f8" draw:formula="0 * ?f5 / 4965305"/>
              <draw:equation draw:name="f9" draw:formula="68881 * ?f4 / 413280"/>
              <draw:equation draw:name="f10" draw:formula="68881 * ?f5 / 4965305"/>
              <draw:equation draw:name="f11" draw:formula="0 * ?f4 / 413280"/>
              <draw:equation draw:name="f12" draw:formula="4896424 * ?f5 / 4965305"/>
              <draw:equation draw:name="f13" draw:formula="4965305 * ?f5 / 4965305"/>
              <draw:equation draw:name="f14" draw:formula="344399 * ?f4 / 413280"/>
              <draw:equation draw:name="f15" draw:formula="413280 * ?f4 / 413280"/>
              <draw:equation draw:name="f16" draw:formula="?f8 / ?f6"/>
              <draw:equation draw:name="f17" draw:formula="?f9 / ?f7"/>
              <draw:equation draw:name="f18" draw:formula="?f10 / ?f6"/>
              <draw:equation draw:name="f19" draw:formula="?f11 / ?f7"/>
              <draw:equation draw:name="f20" draw:formula="?f12 / ?f6"/>
              <draw:equation draw:name="f21" draw:formula="?f13 / ?f6"/>
              <draw:equation draw:name="f22" draw:formula="?f14 / ?f7"/>
              <draw:equation draw:name="f23" draw:formula="?f15 / ?f7"/>
              <draw:equation draw:name="f24" draw:formula="?f0 / ?f6"/>
              <draw:equation draw:name="f25" draw:formula="?f1 / ?f6"/>
              <draw:equation draw:name="f26" draw:formula="?f2 / ?f7"/>
              <draw:equation draw:name="f27" draw:formula="?f3 / ?f7"/>
            </draw:enhanced-geometry>
          </draw:custom-shape>
          <draw:custom-shape svg:x="1.83527in" svg:y="3.93713in" svg:width="7.75732in" svg:height="0.38583in" draw:id="id93" draw:style-name="a513">
            <svg:title/>
            <svg:desc/>
            <draw:enhanced-geometry xmlns:dr3d="urn:oasis:names:tc:opendocument:xmlns:dr3d:1.0" draw:type="non-primitive" svg:viewBox="0 0 21600 21600" draw:enhanced-path="M 0 0 L 21600 0 21600 21600 0 21600 Z N"/>
          </draw:custom-shape>
          <draw:custom-shape svg:x="2.22314in" svg:y="3.71114in" svg:width="5.43012in" svg:height="0.45197in" draw:id="id94" draw:style-name="a518">
            <svg:title/>
            <svg:desc/>
            <text:p text:style-name="a517" text:class-names="" text:cond-style-name=""><text:span text:style-name="a514" text:class-names="">05</text:span><text:span text:style-name="a515" text:class-names=""><text:s text:c="1"/>學生自學找知識節點</text:span><text:span text:style-name="a516" text:class-names=""/></text:p>
            <draw:enhanced-geometry xmlns:dr3d="urn:oasis:names:tc:opendocument:xmlns:dr3d:1.0" draw:type="non-primitive" svg:viewBox="0 0 4965305 413280" draw:enhanced-path="M 0 68881 C 0 30839 30839 0 68881 0 L 4896424 0 C 4934466 0 4965305 30839 4965305 68881 L 4965305 344399 C 4965305 382441 4934466 413280 4896424 413280 L 68881 413280 C 30839 413280 0 382441 0 344399 L 0 68881 Z N" draw:text-areas="?f24 ?f26 ?f25 ?f27" draw:glue-points="?f16 ?f17 ?f18 ?f19 ?f20 ?f19 ?f21 ?f17 ?f21 ?f22 ?f20 ?f23 ?f18 ?f23 ?f16 ?f22 ?f16 ?f17" draw:glue-point-leaving-directions="-90, -90, -90, -90, -90, -90, -90, -90, -90">
              <draw:equation draw:name="f0" draw:formula="left"/>
              <draw:equation draw:name="f1" draw:formula="right"/>
              <draw:equation draw:name="f2" draw:formula="top"/>
              <draw:equation draw:name="f3" draw:formula="bottom"/>
              <draw:equation draw:name="f4" draw:formula="?f3 - ?f2"/>
              <draw:equation draw:name="f5" draw:formula="?f1 - ?f0"/>
              <draw:equation draw:name="f6" draw:formula="?f5 / 4965305"/>
              <draw:equation draw:name="f7" draw:formula="?f4 / 413280"/>
              <draw:equation draw:name="f8" draw:formula="0 * ?f5 / 4965305"/>
              <draw:equation draw:name="f9" draw:formula="68881 * ?f4 / 413280"/>
              <draw:equation draw:name="f10" draw:formula="68881 * ?f5 / 4965305"/>
              <draw:equation draw:name="f11" draw:formula="0 * ?f4 / 413280"/>
              <draw:equation draw:name="f12" draw:formula="4896424 * ?f5 / 4965305"/>
              <draw:equation draw:name="f13" draw:formula="4965305 * ?f5 / 4965305"/>
              <draw:equation draw:name="f14" draw:formula="344399 * ?f4 / 413280"/>
              <draw:equation draw:name="f15" draw:formula="413280 * ?f4 / 413280"/>
              <draw:equation draw:name="f16" draw:formula="?f8 / ?f6"/>
              <draw:equation draw:name="f17" draw:formula="?f9 / ?f7"/>
              <draw:equation draw:name="f18" draw:formula="?f10 / ?f6"/>
              <draw:equation draw:name="f19" draw:formula="?f11 / ?f7"/>
              <draw:equation draw:name="f20" draw:formula="?f12 / ?f6"/>
              <draw:equation draw:name="f21" draw:formula="?f13 / ?f6"/>
              <draw:equation draw:name="f22" draw:formula="?f14 / ?f7"/>
              <draw:equation draw:name="f23" draw:formula="?f15 / ?f7"/>
              <draw:equation draw:name="f24" draw:formula="?f0 / ?f6"/>
              <draw:equation draw:name="f25" draw:formula="?f1 / ?f6"/>
              <draw:equation draw:name="f26" draw:formula="?f2 / ?f7"/>
              <draw:equation draw:name="f27" draw:formula="?f3 / ?f7"/>
            </draw:enhanced-geometry>
          </draw:custom-shape>
          <draw:custom-shape svg:x="1.83527in" svg:y="4.63162in" svg:width="7.75732in" svg:height="0.38583in" draw:id="id95" draw:style-name="a519">
            <svg:title/>
            <svg:desc/>
            <draw:enhanced-geometry xmlns:dr3d="urn:oasis:names:tc:opendocument:xmlns:dr3d:1.0" draw:type="non-primitive" svg:viewBox="0 0 21600 21600" draw:enhanced-path="M 0 0 L 21600 0 21600 21600 0 21600 Z N"/>
          </draw:custom-shape>
          <draw:custom-shape svg:x="2.22314in" svg:y="4.40563in" svg:width="5.43012in" svg:height="0.45197in" draw:id="id96" draw:style-name="a524">
            <svg:title/>
            <svg:desc/>
            <text:p text:style-name="a523" text:class-names="" text:cond-style-name=""><text:span text:style-name="a520" text:class-names="">06</text:span><text:span text:style-name="a521" text:class-names=""><text:s text:c="1"/>家長帳號申請篇</text:span><text:span text:style-name="a522" text:class-names=""/></text:p>
            <draw:enhanced-geometry xmlns:dr3d="urn:oasis:names:tc:opendocument:xmlns:dr3d:1.0" draw:type="non-primitive" svg:viewBox="0 0 4965305 413280" draw:enhanced-path="M 0 68881 C 0 30839 30839 0 68881 0 L 4896424 0 C 4934466 0 4965305 30839 4965305 68881 L 4965305 344399 C 4965305 382441 4934466 413280 4896424 413280 L 68881 413280 C 30839 413280 0 382441 0 344399 L 0 68881 Z N" draw:text-areas="?f24 ?f26 ?f25 ?f27" draw:glue-points="?f16 ?f17 ?f18 ?f19 ?f20 ?f19 ?f21 ?f17 ?f21 ?f22 ?f20 ?f23 ?f18 ?f23 ?f16 ?f22 ?f16 ?f17" draw:glue-point-leaving-directions="-90, -90, -90, -90, -90, -90, -90, -90, -90">
              <draw:equation draw:name="f0" draw:formula="left"/>
              <draw:equation draw:name="f1" draw:formula="right"/>
              <draw:equation draw:name="f2" draw:formula="top"/>
              <draw:equation draw:name="f3" draw:formula="bottom"/>
              <draw:equation draw:name="f4" draw:formula="?f3 - ?f2"/>
              <draw:equation draw:name="f5" draw:formula="?f1 - ?f0"/>
              <draw:equation draw:name="f6" draw:formula="?f5 / 4965305"/>
              <draw:equation draw:name="f7" draw:formula="?f4 / 413280"/>
              <draw:equation draw:name="f8" draw:formula="0 * ?f5 / 4965305"/>
              <draw:equation draw:name="f9" draw:formula="68881 * ?f4 / 413280"/>
              <draw:equation draw:name="f10" draw:formula="68881 * ?f5 / 4965305"/>
              <draw:equation draw:name="f11" draw:formula="0 * ?f4 / 413280"/>
              <draw:equation draw:name="f12" draw:formula="4896424 * ?f5 / 4965305"/>
              <draw:equation draw:name="f13" draw:formula="4965305 * ?f5 / 4965305"/>
              <draw:equation draw:name="f14" draw:formula="344399 * ?f4 / 413280"/>
              <draw:equation draw:name="f15" draw:formula="413280 * ?f4 / 413280"/>
              <draw:equation draw:name="f16" draw:formula="?f8 / ?f6"/>
              <draw:equation draw:name="f17" draw:formula="?f9 / ?f7"/>
              <draw:equation draw:name="f18" draw:formula="?f10 / ?f6"/>
              <draw:equation draw:name="f19" draw:formula="?f11 / ?f7"/>
              <draw:equation draw:name="f20" draw:formula="?f12 / ?f6"/>
              <draw:equation draw:name="f21" draw:formula="?f13 / ?f6"/>
              <draw:equation draw:name="f22" draw:formula="?f14 / ?f7"/>
              <draw:equation draw:name="f23" draw:formula="?f15 / ?f7"/>
              <draw:equation draw:name="f24" draw:formula="?f0 / ?f6"/>
              <draw:equation draw:name="f25" draw:formula="?f1 / ?f6"/>
              <draw:equation draw:name="f26" draw:formula="?f2 / ?f7"/>
              <draw:equation draw:name="f27" draw:formula="?f3 / ?f7"/>
            </draw:enhanced-geometry>
          </draw:custom-shape>
          <draw:custom-shape svg:x="1.83527in" svg:y="5.3261in" svg:width="7.75732in" svg:height="0.38583in" draw:id="id97" draw:style-name="a525">
            <svg:title/>
            <svg:desc/>
            <draw:enhanced-geometry xmlns:dr3d="urn:oasis:names:tc:opendocument:xmlns:dr3d:1.0" draw:type="non-primitive" svg:viewBox="0 0 21600 21600" draw:enhanced-path="M 0 0 L 21600 0 21600 21600 0 21600 Z N"/>
          </draw:custom-shape>
          <draw:custom-shape svg:x="2.22314in" svg:y="5.10012in" svg:width="5.43012in" svg:height="0.45197in" draw:id="id98" draw:style-name="a530">
            <svg:title/>
            <svg:desc/>
            <text:p text:style-name="a529" text:class-names="" text:cond-style-name=""><text:span text:style-name="a526" text:class-names="">07<text:s text:c="1"/></text:span><text:span text:style-name="a527" text:class-names="">討論區：分享體驗回饋</text:span><text:span text:style-name="a528" text:class-names=""/></text:p>
            <draw:enhanced-geometry xmlns:dr3d="urn:oasis:names:tc:opendocument:xmlns:dr3d:1.0" draw:type="non-primitive" svg:viewBox="0 0 4965305 413280" draw:enhanced-path="M 0 68881 C 0 30839 30839 0 68881 0 L 4896424 0 C 4934466 0 4965305 30839 4965305 68881 L 4965305 344399 C 4965305 382441 4934466 413280 4896424 413280 L 68881 413280 C 30839 413280 0 382441 0 344399 L 0 68881 Z N" draw:text-areas="?f24 ?f26 ?f25 ?f27" draw:glue-points="?f16 ?f17 ?f18 ?f19 ?f20 ?f19 ?f21 ?f17 ?f21 ?f22 ?f20 ?f23 ?f18 ?f23 ?f16 ?f22 ?f16 ?f17" draw:glue-point-leaving-directions="-90, -90, -90, -90, -90, -90, -90, -90, -90">
              <draw:equation draw:name="f0" draw:formula="left"/>
              <draw:equation draw:name="f1" draw:formula="right"/>
              <draw:equation draw:name="f2" draw:formula="top"/>
              <draw:equation draw:name="f3" draw:formula="bottom"/>
              <draw:equation draw:name="f4" draw:formula="?f3 - ?f2"/>
              <draw:equation draw:name="f5" draw:formula="?f1 - ?f0"/>
              <draw:equation draw:name="f6" draw:formula="?f5 / 4965305"/>
              <draw:equation draw:name="f7" draw:formula="?f4 / 413280"/>
              <draw:equation draw:name="f8" draw:formula="0 * ?f5 / 4965305"/>
              <draw:equation draw:name="f9" draw:formula="68881 * ?f4 / 413280"/>
              <draw:equation draw:name="f10" draw:formula="68881 * ?f5 / 4965305"/>
              <draw:equation draw:name="f11" draw:formula="0 * ?f4 / 413280"/>
              <draw:equation draw:name="f12" draw:formula="4896424 * ?f5 / 4965305"/>
              <draw:equation draw:name="f13" draw:formula="4965305 * ?f5 / 4965305"/>
              <draw:equation draw:name="f14" draw:formula="344399 * ?f4 / 413280"/>
              <draw:equation draw:name="f15" draw:formula="413280 * ?f4 / 413280"/>
              <draw:equation draw:name="f16" draw:formula="?f8 / ?f6"/>
              <draw:equation draw:name="f17" draw:formula="?f9 / ?f7"/>
              <draw:equation draw:name="f18" draw:formula="?f10 / ?f6"/>
              <draw:equation draw:name="f19" draw:formula="?f11 / ?f7"/>
              <draw:equation draw:name="f20" draw:formula="?f12 / ?f6"/>
              <draw:equation draw:name="f21" draw:formula="?f13 / ?f6"/>
              <draw:equation draw:name="f22" draw:formula="?f14 / ?f7"/>
              <draw:equation draw:name="f23" draw:formula="?f15 / ?f7"/>
              <draw:equation draw:name="f24" draw:formula="?f0 / ?f6"/>
              <draw:equation draw:name="f25" draw:formula="?f1 / ?f6"/>
              <draw:equation draw:name="f26" draw:formula="?f2 / ?f7"/>
              <draw:equation draw:name="f27" draw:formula="?f3 / ?f7"/>
            </draw:enhanced-geometry>
          </draw:custom-shape>
        </draw:g>
        <presentation:notes draw:style-name="a538">
          <draw:page-thumbnail draw:page-number="2" svg:x="0.46181in" svg:y="1.3559in" svg:width="6.51042in" svg:height="3.66319in" presentation:class="page" draw:id="id100" presentation:style-name="a532" draw:name="Google Shape;101;p2:notes">
            <svg:title/>
            <svg:desc/>
          </draw:page-thumbnail>
          <draw:frame draw:id="id101" presentation:style-name="a533" draw:name="Google Shape;102;p2:notes" svg:x="0.7434in" svg:y="5.2244in" svg:width="5.94722in" svg:height="4.27451in" presentation:class="notes" presentation:placeholder="true">
            <draw:text-box/>
            <svg:title/>
            <svg:desc/>
          </draw:frame>
          <draw:frame draw:id="id102" draw:style-name="a537" draw:name="Google Shape;103;p2:notes" svg:x="4.2109in" svg:y="10.31123in" svg:width="3.22141in" svg:height="0.54468in">
            <draw:text-box>
              <text:p text:style-name="a536" text:class-names="" text:cond-style-name=""><text:span text:style-name="a534" text:class-names=""><text:page-number style:num-format="1" text:fixed="false">2</text:page-number></text:span><text:span text:style-name="a535" text:class-names=""/></text:p>
            </draw:text-box>
            <svg:title/>
            <svg:desc/>
          </draw:frame>
        </presentation:notes>
      </draw:page>
      <draw:page draw:name="Slide3" draw:style-name="a539" draw:master-page-name="Master1-Layout2-blank-BLANK" presentation:presentation-page-layout-name="Master1-PPL2" draw:id="Slide-258">
        <draw:frame draw:id="id103" draw:style-name="a543" draw:name="Google Shape;132;p3" svg:x="0.85158in" svg:y="3.26937in" svg:width="9.66175in" svg:height="1.11089in">
          <draw:text-box>
            <text:p text:style-name="a542" text:class-names="" text:cond-style-name=""><text:span text:style-name="a540" text:class-names="">診斷測驗體驗篇</text:span><text:span text:style-name="a541" text:class-names=""/></text:p>
          </draw:text-box>
          <svg:title/>
          <svg:desc/>
        </draw:frame>
        <draw:frame draw:id="id104" draw:style-name="a547" draw:name="Google Shape;133;p3" svg:x="2.30811in" svg:y="4.58191in" svg:width="6.74869in" svg:height="1.00984in">
          <draw:text-box>
            <text:p text:style-name="a546" text:class-names="" text:cond-style-name=""><text:span text:style-name="a544" text:class-names="">【縱貫診斷測驗】</text:span><text:span text:style-name="a545" text:class-names=""/></text:p>
          </draw:text-box>
          <svg:title/>
          <svg:desc/>
        </draw:frame>
        <draw:connector draw:type="line" svg:x1="1.43492in" svg:y1="4.37506in" svg:x2="10.41818in" svg:y2="4.37506in" draw:id="id105" draw:style-name="a548" draw:name="Google Shape;134;p3">
          <svg:title/>
          <svg:desc/>
        </draw:connector>
        <draw:custom-shape svg:width="0.61968in" svg:height="0.61968in" draw:id="id106" draw:style-name="a552" draw:transform="translate(-0.30984in -0.30984in) rotate(-0.1974) translate(1.0708in 4.20974in)" draw:name="Google Shape;135;p3">
          <svg:title/>
          <svg:desc/>
          <text:p text:style-name="a550" text:class-names="" text:cond-style-name=""><text:span text:style-name="a549" text:class-names=""/></text:p>
          <draw:enhanced-geometry xmlns:dr3d="urn:oasis:names:tc:opendocument:xmlns:dr3d:1.0" draw:type="non-primitive" svg:viewBox="0 0 2020491 2020491" draw:enhanced-path="M 0 0 L 2020490 0 2020490 2020491 0 2020491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020491"/>
            <draw:equation draw:name="f7" draw:formula="?f4 / 2020491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g draw:name="Google Shape;136;p3" draw:id="id107">
          <svg:title/>
          <svg:desc/>
          <draw:g draw:name="Google Shape;137;p3" draw:id="id109">
            <svg:title/>
            <svg:desc/>
            <draw:custom-shape svg:x="3.64802in" svg:y="1.04743in" svg:width="4.41256in" svg:height="1.71345in" draw:id="id111" draw:style-name="a565" draw:name="Google Shape;138;p3">
              <svg:title/>
              <svg:desc/>
              <text:p text:style-name="a564" text:class-names="" text:cond-style-name=""><text:span text:style-name="a563" text:class-names=""/></text:p>
              <draw:enhanced-geometry xmlns:dr3d="urn:oasis:names:tc:opendocument:xmlns:dr3d:1.0" draw:path-stretchpoint-x="21600" draw:path-stretchpoint-y="21600" draw:type="non-primitive" svg:viewBox="0 0 21600 21600" draw:enhanced-path="M ?f3 ?f5 L ?f12 ?f5 A ?f65 ?f66 ?f67 ?f68 ?f12 ?f5 ?f62 ?f64  W ?f69 ?f70 ?f71 ?f72 ?f12 ?f5 ?f62 ?f64 L ?f3 ?f6 Z N" draw:text-areas="?f3 ?f24 ?f23 ?f25">
                <draw:equation draw:name="f0" draw:formula="16200000"/>
                <draw:equation draw:name="f1" draw:formula="10800000"/>
                <draw:equation draw:name="f2" draw:formula="5400000"/>
                <draw:equation draw:name="f3" draw:formula="left"/>
                <draw:equation draw:name="f4" draw:formula="right"/>
                <draw:equation draw:name="f5" draw:formula="top"/>
                <draw:equation draw:name="f6" draw:formula="bottom"/>
                <draw:equation draw:name="f7" draw:formula="?f6 - ?f5"/>
                <draw:equation draw:name="f8" draw:formula="?f7 / 2"/>
                <draw:equation draw:name="f9" draw:formula="?f5 + ?f8"/>
                <draw:equation draw:name="f10" draw:formula="?f4 - ?f3"/>
                <draw:equation draw:name="f11" draw:formula="?f10 / 2"/>
                <draw:equation draw:name="f12" draw:formula="?f3 + ?f11"/>
                <draw:equation draw:name="f13" draw:formula="5419351 / 1725033"/>
                <draw:equation draw:name="f14" draw:formula="2700000 + ?f2"/>
                <draw:equation draw:name="f15" draw:formula="?f14 * ?f13 / ?f1"/>
                <draw:equation draw:name="f16" draw:formula="0 - ?f15"/>
                <draw:equation draw:name="f17" draw:formula="sin(?f16)"/>
                <draw:equation draw:name="f18" draw:formula="0 - ?f17"/>
                <draw:equation draw:name="f19" draw:formula="?f18 * ?f11"/>
                <draw:equation draw:name="f20" draw:formula="cos(?f16)"/>
                <draw:equation draw:name="f21" draw:formula="0 - ?f20"/>
                <draw:equation draw:name="f22" draw:formula="?f21 * ?f8"/>
                <draw:equation draw:name="f23" draw:formula="?f12 + ?f19"/>
                <draw:equation draw:name="f24" draw:formula="?f9 - ?f22"/>
                <draw:equation draw:name="f25" draw:formula="?f9 + ?f22"/>
                <draw:equation draw:name="f26" draw:formula="21550000 - ?f1"/>
                <draw:equation draw:name="f27" draw:formula="if(?f26, ?f1, 21550000)"/>
                <draw:equation draw:name="f28" draw:formula="-21550000 - ?f27"/>
                <draw:equation draw:name="f29" draw:formula="if(?f28, -21550000, ?f27)"/>
                <draw:equation draw:name="f30" draw:formula="?f0 + ?f29"/>
                <draw:equation draw:name="f31" draw:formula="?f0 + ?f2"/>
                <draw:equation draw:name="f32" draw:formula="?f31 * ?f13 / ?f1"/>
                <draw:equation draw:name="f33" draw:formula="0 - ?f32"/>
                <draw:equation draw:name="f34" draw:formula="cos(?f33)"/>
                <draw:equation draw:name="f35" draw:formula="0 - ?f34"/>
                <draw:equation draw:name="f36" draw:formula="?f35 * ?f11"/>
                <draw:equation draw:name="f37" draw:formula="sin(?f33)"/>
                <draw:equation draw:name="f38" draw:formula="0 - ?f37"/>
                <draw:equation draw:name="f39" draw:formula="?f38 * ?f8"/>
                <draw:equation draw:name="f40" draw:formula="sqrt(?f36 * ?f36 + ?f39 * ?f39 + 0 * 0)"/>
                <draw:equation draw:name="f41" draw:formula="?f11 * ?f8 / ?f40"/>
                <draw:equation draw:name="f42" draw:formula="?f38 * ?f41"/>
                <draw:equation draw:name="f43" draw:formula="?f12 - ?f42"/>
                <draw:equation draw:name="f44" draw:formula="?f35 * ?f41"/>
                <draw:equation draw:name="f45" draw:formula="?f5 - ?f44"/>
                <draw:equation draw:name="f46" draw:formula="?f43 - ?f11"/>
                <draw:equation draw:name="f47" draw:formula="?f45 - ?f8"/>
                <draw:equation draw:name="f48" draw:formula="?f43 + ?f11"/>
                <draw:equation draw:name="f49" draw:formula="?f45 + ?f8"/>
                <draw:equation draw:name="f50" draw:formula="?f30 + ?f2"/>
                <draw:equation draw:name="f51" draw:formula="?f50 * ?f13 / ?f1"/>
                <draw:equation draw:name="f52" draw:formula="0 - ?f51"/>
                <draw:equation draw:name="f53" draw:formula="cos(?f52)"/>
                <draw:equation draw:name="f54" draw:formula="0 - ?f53"/>
                <draw:equation draw:name="f55" draw:formula="?f54 * ?f11"/>
                <draw:equation draw:name="f56" draw:formula="sin(?f52)"/>
                <draw:equation draw:name="f57" draw:formula="0 - ?f56"/>
                <draw:equation draw:name="f58" draw:formula="?f57 * ?f8"/>
                <draw:equation draw:name="f59" draw:formula="sqrt(?f55 * ?f55 + ?f58 * ?f58 + 0 * 0)"/>
                <draw:equation draw:name="f60" draw:formula="?f11 * ?f8 / ?f59"/>
                <draw:equation draw:name="f61" draw:formula="?f57 * ?f60"/>
                <draw:equation draw:name="f62" draw:formula="?f43 + ?f61"/>
                <draw:equation draw:name="f63" draw:formula="?f54 * ?f60"/>
                <draw:equation draw:name="f64" draw:formula="?f45 + ?f63"/>
                <draw:equation draw:name="f65" draw:formula="if(?f29, ?f12, ?f46)"/>
                <draw:equation draw:name="f66" draw:formula="if(?f29, ?f5, ?f47)"/>
                <draw:equation draw:name="f67" draw:formula="if(?f29, ?f12, ?f48)"/>
                <draw:equation draw:name="f68" draw:formula="if(?f29, ?f5, ?f49)"/>
                <draw:equation draw:name="f69" draw:formula="if(?f29, ?f46, ?f62)"/>
                <draw:equation draw:name="f70" draw:formula="if(?f29, ?f47, ?f64)"/>
                <draw:equation draw:name="f71" draw:formula="if(?f29, ?f48, ?f62)"/>
                <draw:equation draw:name="f72" draw:formula="if(?f29, ?f49, ?f64)"/>
              </draw:enhanced-geometry>
            </draw:custom-shape>
            <draw:frame draw:id="id112" draw:style-name="a566" draw:name="Google Shape;139;p3" svg:x="2.39082in" svg:y="0.24513in" svg:width="2.79657in" svg:height="2.55956in" style:rel-width="scale" style:rel-height="scale">
              <draw:image xlink:href="media/image1.png" xlink:type="simple" xlink:show="embed" xlink:actuate="onLoad"/>
              <svg:title/>
              <svg:desc>一張含有 文字, 圓形, 美工圖案, 圖形 的圖片

自動產生的描述</svg:desc>
            </draw:frame>
          </draw:g>
          <draw:frame draw:id="id110" draw:style-name="a562" draw:name="Google Shape;140;p3" svg:x="0.59661in" svg:y="1.18169in" svg:width="10.4179in" svg:height="1.71155in">
            <draw:text-box>
              <text:p text:style-name="a561" text:class-names="" text:cond-style-name=""><text:span text:style-name="a557" text:class-names="">0</text:span><text:span text:style-name="a558" text:class-names="">1</text:span><text:span text:style-name="a559" text:class-names=""><text:s text:c="1"/></text:span><text:span text:style-name="a560" text:class-names=""/></text:p>
            </draw:text-box>
            <svg:title/>
            <svg:desc/>
          </draw:frame>
        </draw:g>
        <draw:frame draw:id="id108" draw:style-name="a556" draw:name="Google Shape;141;p3" svg:x="8.63889in" svg:y="5.7934in" svg:width="2.5in" svg:height="0.33169in">
          <draw:text-box>
            <text:p text:style-name="a555" text:class-names="" text:cond-style-name=""><text:span text:style-name="a553" text:class-names=""><text:page-number style:num-format="1" text:fixed="false">3</text:page-number></text:span><text:span text:style-name="a554" text:class-names=""/></text:p>
          </draw:text-box>
          <svg:title/>
          <svg:desc/>
        </draw:frame>
        <presentation:notes draw:style-name="a569">
          <draw:frame draw:id="id113" presentation:style-name="a567" draw:name="Google Shape;129;p3:notes" svg:x="0.7434in" svg:y="5.2244in" svg:width="5.94722in" svg:height="4.27451in" presentation:class="notes" presentation:placeholder="true">
            <draw:text-box/>
            <svg:title/>
            <svg:desc/>
          </draw:frame>
          <draw:page-thumbnail draw:page-number="3" svg:x="0.46181in" svg:y="1.3559in" svg:width="6.51042in" svg:height="3.66319in" presentation:class="page" draw:id="id114" presentation:style-name="a568" draw:name="Google Shape;130;p3:notes">
            <svg:title/>
            <svg:desc/>
          </draw:page-thumbnail>
        </presentation:notes>
      </draw:page>
      <draw:page draw:name="Slide4" draw:style-name="a570" draw:master-page-name="Master1-Layout3-titleOnly-TITLE_ONLY" presentation:presentation-page-layout-name="Master1-PPL3" draw:id="Slide-259">
        <draw:custom-shape svg:x="0.22222in" svg:y="0.97129in" svg:width="10.71522in" svg:height="5.11417in" draw:id="id115" draw:style-name="a573" draw:name="Google Shape;146;p4">
          <svg:title/>
          <svg:desc/>
          <text:p text:style-name="a572" text:class-names="" text:cond-style-name=""><text:span text:style-name="a571" text:class-names=""/></text:p>
          <draw:enhanced-geometry xmlns:dr3d="urn:oasis:names:tc:opendocument:xmlns:dr3d:1.0"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1907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switched="true" draw:handle-position="$0 top" draw:handle-position-x="$0" draw:handle-position-y="top" draw:handle-range-x-minimum="0" draw:handle-range-x-maximum="10800"/>
          </draw:enhanced-geometry>
        </draw:custom-shape>
        <draw:frame draw:id="id116" draw:style-name="a576" draw:name="Google Shape;147;p4" svg:x="2.77841in" svg:y="2.95671in" svg:width="5.55682in" svg:height="0.33655in">
          <draw:text-box>
            <text:p text:style-name="a575" text:class-names="" text:cond-style-name=""><text:span text:style-name="a574" text:class-names=""/></text:p>
          </draw:text-box>
          <svg:title/>
          <svg:desc/>
        </draw:frame>
        <draw:frame draw:id="id117" draw:style-name="a579" draw:name="Google Shape;148;p4" svg:x="2.77841in" svg:y="2.95671in" svg:width="5.55682in" svg:height="0.33655in">
          <draw:text-box>
            <text:p text:style-name="a578" text:class-names="" text:cond-style-name=""><text:span text:style-name="a577" text:class-names=""/></text:p>
          </draw:text-box>
          <svg:title/>
          <svg:desc/>
        </draw:frame>
        <draw:frame draw:id="id118" draw:style-name="a580" draw:name="Google Shape;149;p4" svg:x="0.38842in" svg:y="1.70095in" svg:width="6.19433in" svg:height="3.92982in" style:rel-width="scale" style:rel-height="scale">
          <draw:image xlink:href="media/image3.png" xlink:type="simple" xlink:show="embed" xlink:actuate="onLoad"/>
          <svg:title/>
          <svg:desc/>
        </draw:frame>
        <draw:custom-shape svg:x="4.54607in" svg:y="2.88594in" svg:width="1.81496in" svg:height="2.36581in" draw:id="id119" draw:style-name="a583" draw:name="Google Shape;150;p4">
          <svg:title/>
          <svg:desc/>
          <text:p text:style-name="a582" text:class-names="" text:cond-style-name=""><text:span text:style-name="a581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120" draw:style-name="a584" draw:name="Google Shape;151;p4" svg:x="10.07449in" svg:y="0.10861in" svg:width="0.48115in" svg:height="0.56546in" style:rel-width="scale" style:rel-height="scale">
          <draw:image xlink:href="media/image4.png" xlink:type="simple" xlink:show="embed" xlink:actuate="onLoad"/>
          <svg:title/>
          <svg:desc/>
        </draw:frame>
        <draw:frame draw:id="id121" draw:style-name="a588" draw:name="Google Shape;152;p4" svg:x="8.63889in" svg:y="5.7934in" svg:width="2.5in" svg:height="0.33169in">
          <draw:text-box>
            <text:p text:style-name="a587" text:class-names="" text:cond-style-name=""><text:span text:style-name="a585" text:class-names=""><text:page-number style:num-format="1" text:fixed="false">4</text:page-number></text:span><text:span text:style-name="a586" text:class-names=""/></text:p>
          </draw:text-box>
          <svg:title/>
          <svg:desc/>
        </draw:frame>
        <draw:frame draw:id="id122" draw:style-name="a589" draw:name="Google Shape;153;p4" svg:x="7.52277in" svg:y="1.70095in" svg:width="3.03286in" svg:height="3.92982in" style:rel-width="scale" style:rel-height="scale">
          <draw:image xlink:href="media/image5.png" xlink:type="simple" xlink:show="embed" xlink:actuate="onLoad"/>
          <svg:title/>
          <svg:desc/>
        </draw:frame>
        <draw:connector draw:type="line" svg:x1="6.36103in" svg:y1="4.06884in" draw:start-shape="id119" draw:start-glue-point="1" svg:x2="7.50211in" svg:y2="4.39168in" draw:id="id123" draw:style-name="a591" draw:name="Google Shape;154;p4">
          <svg:title/>
          <svg:desc/>
        </draw:connector>
        <draw:custom-shape svg:x="2.01692in" svg:y="0.1086in" svg:width="7.39403in" svg:height="0.81677in" draw:id="id124" draw:style-name="a595" draw:name="Google Shape;155;p4">
          <svg:title/>
          <svg:desc/>
          <text:p text:style-name="a594" text:class-names="" text:cond-style-name=""><text:span text:style-name="a592" text:class-names=""><text:a xlink:href="https://adl.edu.tw/HomePage/login/" text:style-name="" text:visited-style-name="">因材網帳號登入</text:a></text:span><text:span text:style-name="a593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125" draw:style-name="a599" draw:name="Google Shape;156;p4" svg:x="4.25887in" svg:y="4.87054in" svg:width="2.38936in" svg:height="0.90395in">
          <draw:text-box>
            <text:p text:style-name="a598" text:class-names="" text:cond-style-name=""><text:span text:style-name="a596" text:class-names="">點選一般登入</text:span><text:span text:style-name="a597" text:class-names=""/></text:p>
          </draw:text-box>
          <svg:title/>
          <svg:desc/>
        </draw:frame>
        <presentation:notes draw:style-name="a602">
          <draw:frame draw:id="id126" presentation:style-name="a600" draw:name="Google Shape;143;p4:notes" svg:x="0.7434in" svg:y="5.2244in" svg:width="5.94722in" svg:height="4.27451in" presentation:class="notes" presentation:placeholder="true">
            <draw:text-box/>
            <svg:title/>
            <svg:desc/>
          </draw:frame>
          <draw:page-thumbnail draw:page-number="4" svg:x="0.46181in" svg:y="1.3559in" svg:width="6.51042in" svg:height="3.66319in" presentation:class="page" draw:id="id127" presentation:style-name="a601" draw:name="Google Shape;144;p4:notes">
            <svg:title/>
            <svg:desc/>
          </draw:page-thumbnail>
        </presentation:notes>
      </draw:page>
      <draw:page draw:name="Slide5" draw:style-name="a603" draw:master-page-name="Master1-Layout3-titleOnly-TITLE_ONLY" presentation:presentation-page-layout-name="Master1-PPL3" draw:id="Slide-260">
        <draw:custom-shape svg:x="0.22222in" svg:y="0.97129in" svg:width="10.71522in" svg:height="5.11417in" draw:id="id128" draw:style-name="a606" draw:name="Google Shape;161;p5">
          <svg:title/>
          <svg:desc/>
          <text:p text:style-name="a605" text:class-names="" text:cond-style-name=""><text:span text:style-name="a604" text:class-names=""/></text:p>
          <draw:enhanced-geometry xmlns:dr3d="urn:oasis:names:tc:opendocument:xmlns:dr3d:1.0"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1907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switched="true" draw:handle-position="$0 top" draw:handle-position-x="$0" draw:handle-position-y="top" draw:handle-range-x-minimum="0" draw:handle-range-x-maximum="10800"/>
          </draw:enhanced-geometry>
        </draw:custom-shape>
        <draw:frame draw:id="id129" draw:style-name="a609" draw:name="Google Shape;162;p5" svg:x="2.77841in" svg:y="2.95671in" svg:width="5.55682in" svg:height="0.33655in">
          <draw:text-box>
            <text:p text:style-name="a608" text:class-names="" text:cond-style-name=""><text:span text:style-name="a607" text:class-names=""/></text:p>
          </draw:text-box>
          <svg:title/>
          <svg:desc/>
        </draw:frame>
        <draw:frame draw:id="id130" draw:style-name="a612" draw:name="Google Shape;163;p5" svg:x="2.77841in" svg:y="2.95671in" svg:width="5.55682in" svg:height="0.33655in">
          <draw:text-box>
            <text:p text:style-name="a611" text:class-names="" text:cond-style-name=""><text:span text:style-name="a610" text:class-names=""/></text:p>
          </draw:text-box>
          <svg:title/>
          <svg:desc/>
        </draw:frame>
        <draw:frame draw:id="id131" draw:style-name="a613" draw:name="Google Shape;164;p5" svg:x="10.07449in" svg:y="0.10861in" svg:width="0.48115in" svg:height="0.56546in" style:rel-width="scale" style:rel-height="scale">
          <draw:image xlink:href="media/image4.png" xlink:type="simple" xlink:show="embed" xlink:actuate="onLoad"/>
          <svg:title/>
          <svg:desc/>
        </draw:frame>
        <draw:custom-shape svg:width="0.38329in" svg:height="0.65089in" draw:id="id132" draw:style-name="a616" draw:transform="translate(-0.19164in -0.32545in) rotate(-1.21772) translate(7.81349in 4.56694in)" draw:name="Google Shape;166;p5">
          <svg:title/>
          <svg:desc/>
          <text:p text:style-name="a615" text:class-names="" text:cond-style-name=""><text:span text:style-name="a614" text:class-names=""/></text:p>
          <draw:enhanced-geometry xmlns:dr3d="urn:oasis:names:tc:opendocument:xmlns:dr3d:1.0" draw:type="non-primitive" svg:viewBox="0 0 21600 21600" draw:enhanced-path="M ?f0 0 L ?f0 ?f1 0 ?f1 10800 21600 21600 ?f1 ?f2 ?f1 ?f2 0 Z N" draw:text-areas="?f0 0 ?f2 ?f5" draw:glue-points="0 ?f1 21600 ?f1" draw:glue-point-leaving-directions="-270, -90" draw:modifiers="9430 9015" draw:mirror-horizontal="true">
            <draw:equation draw:name="f0" draw:formula="$1 "/>
            <draw:equation draw:name="f1" draw:formula="$0 "/>
            <draw:equation draw:name="f2" draw:formula="21600-$1 "/>
            <draw:equation draw:name="f3" draw:formula="21600-?f1 "/>
            <draw:equation draw:name="f4" draw:formula="?f3 *?f0 /10800"/>
            <draw:equation draw:name="f5" draw:formula="?f1 +?f4 "/>
            <draw:equation draw:name="f6" draw:formula="?f1 *?f0 /10800"/>
            <draw:equation draw:name="f7" draw:formula="?f1 -?f6 "/>
            <draw:handle draw:handle-position="$1 $0" draw:handle-position-x="$1" draw:handle-position-y="$0" draw:handle-range-x-minimum="0" draw:handle-range-x-maximum="10800" draw:handle-range-y-minimum="0" draw:handle-range-y-maximum="21600"/>
          </draw:enhanced-geometry>
        </draw:custom-shape>
        <draw:frame draw:id="id133" draw:style-name="a617" draw:name="Google Shape;167;p5" svg:x="4.87027in" svg:y="1.14869in" svg:width="4.465in" svg:height="4.79016in" style:rel-width="scale" style:rel-height="scale">
          <draw:image xlink:href="media/image5.png" xlink:type="simple" xlink:show="embed" xlink:actuate="onLoad"/>
          <svg:title/>
          <svg:desc/>
        </draw:frame>
        <draw:frame draw:id="id134" draw:style-name="a618" draw:name="Google Shape;169;p5" svg:x="5.23674in" svg:y="4.60113in" svg:width="3.80681in" svg:height="0.43343in" style:rel-width="scale" style:rel-height="scale">
          <draw:image xlink:href="media/image6.png" xlink:type="simple" xlink:show="embed" xlink:actuate="onLoad"/>
          <svg:title/>
          <svg:desc/>
        </draw:frame>
        <draw:frame draw:id="id135" draw:style-name="a619" draw:name="Google Shape;170;p5" svg:x="0.55973in" svg:y="1.63388in" svg:width="3.88552in" svg:height="3.71358in" style:rel-width="scale" style:rel-height="scale">
          <draw:image xlink:href="media/image7.png" xlink:type="simple" xlink:show="embed" xlink:actuate="onLoad"/>
          <svg:title/>
          <svg:desc/>
        </draw:frame>
        <draw:frame draw:id="id136" draw:style-name="a623" draw:name="Google Shape;172;p5" svg:x="8.63889in" svg:y="5.7934in" svg:width="2.5in" svg:height="0.33169in">
          <draw:text-box>
            <text:p text:style-name="a622" text:class-names="" text:cond-style-name=""><text:span text:style-name="a620" text:class-names=""><text:page-number style:num-format="1" text:fixed="false">5</text:page-number></text:span><text:span text:style-name="a621" text:class-names=""/></text:p>
          </draw:text-box>
          <svg:title/>
          <svg:desc/>
        </draw:frame>
        <draw:custom-shape svg:x="5.29916in" svg:y="3.29326in" svg:width="3.63728in" svg:height="1.94849in" draw:id="id137" draw:style-name="a626" draw:name="Google Shape;173;p5">
          <svg:title/>
          <svg:desc/>
          <text:p text:style-name="a625" text:class-names="" text:cond-style-name=""><text:span text:style-name="a624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2.01692in" svg:y="0.1086in" svg:width="7.39403in" svg:height="1.1145in" draw:id="id138" draw:style-name="a630" draw:name="Google Shape;175;p5">
          <svg:title/>
          <svg:desc/>
          <text:p text:style-name="a629" text:class-names="" text:cond-style-name=""><text:span text:style-name="a627" text:class-names=""><text:a xlink:href="https://adl.edu.tw/HomePage/login/" text:style-name="" text:visited-style-name="">因材網帳號登入</text:a></text:span><text:span text:style-name="a628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9.0506in" svg:y="3.3158in" svg:width="1.50833in" svg:height="1.6092in" draw:id="id139" draw:style-name="a639" draw:name="語音泡泡: 矩形 1">
          <svg:title/>
          <svg:desc/>
          <text:p text:style-name="a632" text:class-names="" text:cond-style-name=""><text:span text:style-name="a631" text:class-names="">請先輸入</text:span></text:p>
          <text:p text:style-name="a635" text:class-names="" text:cond-style-name=""><text:span text:style-name="a633" text:class-names="">體驗用</text:span><text:span text:style-name="a634" text:class-names="">的</text:span></text:p>
          <text:p text:style-name="a638" text:class-names="" text:cond-style-name=""><text:span text:style-name="a636" text:class-names="">學生帳號</text:span><text:span text:style-name="a637" text:class-names=""/></text:p>
          <draw:enhanced-geometry xmlns:dr3d="urn:oasis:names:tc:opendocument:xmlns:dr3d:1.0" draw:type="non-primitive" svg:viewBox="0 0 21600 21600" draw:enhanced-path="M 0 0 L 0 3590 ?f2 ?f3 0 8970 0 12630 ?f4 ?f5 0 18010 0 21600 3590 21600 ?f6 ?f7 8970 21600 12630 21600 ?f8 ?f9 18010 21600 21600 21600 21600 18010 ?f10 ?f11 21600 12630 21600 8970 ?f12 ?f13 21600 3590 21600 0 18010 0 ?f14 ?f15 12630 0 8970 0 ?f16 ?f17 3590 0 0 0 Z N" draw:text-areas="0 0 21600 21600" draw:glue-points="?f40 ?f41" draw:glue-point-leaving-directions="180" draw:modifiers="-2668 9164">
            <draw:equation draw:name="f0" draw:formula="$0 -10800"/>
            <draw:equation draw:name="f1" draw:formula="$1 -10800"/>
            <draw:equation draw:name="f2" draw:formula="if(?f18 ,$0 ,0)"/>
            <draw:equation draw:name="f3" draw:formula="if(?f18 ,$1 ,6280)"/>
            <draw:equation draw:name="f4" draw:formula="if(?f23 ,$0 ,0)"/>
            <draw:equation draw:name="f5" draw:formula="if(?f23 ,$1 ,15320)"/>
            <draw:equation draw:name="f6" draw:formula="if(?f26 ,$0 ,6280)"/>
            <draw:equation draw:name="f7" draw:formula="if(?f26 ,$1 ,21600)"/>
            <draw:equation draw:name="f8" draw:formula="if(?f29 ,$0 ,15320)"/>
            <draw:equation draw:name="f9" draw:formula="if(?f29 ,$1 ,21600)"/>
            <draw:equation draw:name="f10" draw:formula="if(?f32 ,$0 ,21600)"/>
            <draw:equation draw:name="f11" draw:formula="if(?f32 ,$1 ,15320)"/>
            <draw:equation draw:name="f12" draw:formula="if(?f34 ,$0 ,21600)"/>
            <draw:equation draw:name="f13" draw:formula="if(?f34 ,$1 ,6280)"/>
            <draw:equation draw:name="f14" draw:formula="if(?f36 ,$0 ,15320)"/>
            <draw:equation draw:name="f15" draw:formula="if(?f36 ,$1 ,0)"/>
            <draw:equation draw:name="f16" draw:formula="if(?f38 ,$0 ,6280)"/>
            <draw:equation draw:name="f17" draw:formula="if(?f38 ,$1 ,0)"/>
            <draw:equation draw:name="f18" draw:formula="if($0 ,-1,?f19 )"/>
            <draw:equation draw:name="f19" draw:formula="if(?f1 ,-1,?f22 )"/>
            <draw:equation draw:name="f20" draw:formula="abs(?f0 )"/>
            <draw:equation draw:name="f21" draw:formula="abs(?f1 )"/>
            <draw:equation draw:name="f22" draw:formula="?f20 -?f21 "/>
            <draw:equation draw:name="f23" draw:formula="if($0 ,-1,?f24 )"/>
            <draw:equation draw:name="f24" draw:formula="if(?f1 ,?f22 ,-1)"/>
            <draw:equation draw:name="f25" draw:formula="$1 -21600"/>
            <draw:equation draw:name="f26" draw:formula="if(?f25 ,?f27 ,-1)"/>
            <draw:equation draw:name="f27" draw:formula="if(?f0 ,-1,?f28 )"/>
            <draw:equation draw:name="f28" draw:formula="?f21 -?f20 "/>
            <draw:equation draw:name="f29" draw:formula="if(?f25 ,?f30 ,-1)"/>
            <draw:equation draw:name="f30" draw:formula="if(?f0 ,?f28 ,-1)"/>
            <draw:equation draw:name="f31" draw:formula="$0 -21600"/>
            <draw:equation draw:name="f32" draw:formula="if(?f31 ,?f33 ,-1)"/>
            <draw:equation draw:name="f33" draw:formula="if(?f1 ,?f22 ,-1)"/>
            <draw:equation draw:name="f34" draw:formula="if(?f31 ,?f35 ,-1)"/>
            <draw:equation draw:name="f35" draw:formula="if(?f1 ,-1,?f22 )"/>
            <draw:equation draw:name="f36" draw:formula="if($1 ,-1,?f37 )"/>
            <draw:equation draw:name="f37" draw:formula="if(?f0 ,?f28 ,-1)"/>
            <draw:equation draw:name="f38" draw:formula="if($1 ,-1,?f39 )"/>
            <draw:equation draw:name="f39" draw:formula="if(?f0 ,-1,?f28 )"/>
            <draw:equation draw:name="f40" draw:formula="$0 "/>
            <draw:equation draw:name="f41" draw:formula="$1 "/>
            <draw:handle draw:handle-position="$0 $1" draw:handle-position-x="$0" draw:handle-position-y="$1"/>
          </draw:enhanced-geometry>
        </draw:custom-shape>
        <draw:custom-shape svg:x="7.86667in" svg:y="5.55in" svg:width="2.20782in" svg:height="0.34726in" draw:id="id140" draw:style-name="a642" draw:name="語音泡泡: 矩形 2">
          <svg:title/>
          <svg:desc/>
          <text:p text:style-name="a641" text:class-names="" text:cond-style-name=""><text:span text:style-name="a640" text:class-names="">再輸入紅色數字驗證碼</text:span></text:p>
          <draw:enhanced-geometry xmlns:dr3d="urn:oasis:names:tc:opendocument:xmlns:dr3d:1.0" draw:type="non-primitive" svg:viewBox="0 0 21600 21600" draw:enhanced-path="M 0 0 L 0 3590 ?f2 ?f3 0 8970 0 12630 ?f4 ?f5 0 18010 0 21600 3590 21600 ?f6 ?f7 8970 21600 12630 21600 ?f8 ?f9 18010 21600 21600 21600 21600 18010 ?f10 ?f11 21600 12630 21600 8970 ?f12 ?f13 21600 3590 21600 0 18010 0 ?f14 ?f15 12630 0 8970 0 ?f16 ?f17 3590 0 0 0 Z N" draw:text-areas="0 0 21600 21600" draw:glue-points="?f40 ?f41" draw:glue-point-leaving-directions="180" draw:modifiers="-2618 -1099">
            <draw:equation draw:name="f0" draw:formula="$0 -10800"/>
            <draw:equation draw:name="f1" draw:formula="$1 -10800"/>
            <draw:equation draw:name="f2" draw:formula="if(?f18 ,$0 ,0)"/>
            <draw:equation draw:name="f3" draw:formula="if(?f18 ,$1 ,6280)"/>
            <draw:equation draw:name="f4" draw:formula="if(?f23 ,$0 ,0)"/>
            <draw:equation draw:name="f5" draw:formula="if(?f23 ,$1 ,15320)"/>
            <draw:equation draw:name="f6" draw:formula="if(?f26 ,$0 ,6280)"/>
            <draw:equation draw:name="f7" draw:formula="if(?f26 ,$1 ,21600)"/>
            <draw:equation draw:name="f8" draw:formula="if(?f29 ,$0 ,15320)"/>
            <draw:equation draw:name="f9" draw:formula="if(?f29 ,$1 ,21600)"/>
            <draw:equation draw:name="f10" draw:formula="if(?f32 ,$0 ,21600)"/>
            <draw:equation draw:name="f11" draw:formula="if(?f32 ,$1 ,15320)"/>
            <draw:equation draw:name="f12" draw:formula="if(?f34 ,$0 ,21600)"/>
            <draw:equation draw:name="f13" draw:formula="if(?f34 ,$1 ,6280)"/>
            <draw:equation draw:name="f14" draw:formula="if(?f36 ,$0 ,15320)"/>
            <draw:equation draw:name="f15" draw:formula="if(?f36 ,$1 ,0)"/>
            <draw:equation draw:name="f16" draw:formula="if(?f38 ,$0 ,6280)"/>
            <draw:equation draw:name="f17" draw:formula="if(?f38 ,$1 ,0)"/>
            <draw:equation draw:name="f18" draw:formula="if($0 ,-1,?f19 )"/>
            <draw:equation draw:name="f19" draw:formula="if(?f1 ,-1,?f22 )"/>
            <draw:equation draw:name="f20" draw:formula="abs(?f0 )"/>
            <draw:equation draw:name="f21" draw:formula="abs(?f1 )"/>
            <draw:equation draw:name="f22" draw:formula="?f20 -?f21 "/>
            <draw:equation draw:name="f23" draw:formula="if($0 ,-1,?f24 )"/>
            <draw:equation draw:name="f24" draw:formula="if(?f1 ,?f22 ,-1)"/>
            <draw:equation draw:name="f25" draw:formula="$1 -21600"/>
            <draw:equation draw:name="f26" draw:formula="if(?f25 ,?f27 ,-1)"/>
            <draw:equation draw:name="f27" draw:formula="if(?f0 ,-1,?f28 )"/>
            <draw:equation draw:name="f28" draw:formula="?f21 -?f20 "/>
            <draw:equation draw:name="f29" draw:formula="if(?f25 ,?f30 ,-1)"/>
            <draw:equation draw:name="f30" draw:formula="if(?f0 ,?f28 ,-1)"/>
            <draw:equation draw:name="f31" draw:formula="$0 -21600"/>
            <draw:equation draw:name="f32" draw:formula="if(?f31 ,?f33 ,-1)"/>
            <draw:equation draw:name="f33" draw:formula="if(?f1 ,?f22 ,-1)"/>
            <draw:equation draw:name="f34" draw:formula="if(?f31 ,?f35 ,-1)"/>
            <draw:equation draw:name="f35" draw:formula="if(?f1 ,-1,?f22 )"/>
            <draw:equation draw:name="f36" draw:formula="if($1 ,-1,?f37 )"/>
            <draw:equation draw:name="f37" draw:formula="if(?f0 ,?f28 ,-1)"/>
            <draw:equation draw:name="f38" draw:formula="if($1 ,-1,?f39 )"/>
            <draw:equation draw:name="f39" draw:formula="if(?f0 ,-1,?f28 )"/>
            <draw:equation draw:name="f40" draw:formula="$0 "/>
            <draw:equation draw:name="f41" draw:formula="$1 "/>
            <draw:handle draw:handle-position="$0 $1" draw:handle-position-x="$0" draw:handle-position-y="$1"/>
          </draw:enhanced-geometry>
        </draw:custom-shape>
        <presentation:notes draw:style-name="a645">
          <draw:frame draw:id="id141" presentation:style-name="a643" draw:name="Google Shape;158;p5:notes" svg:x="0.7434in" svg:y="5.2244in" svg:width="5.94722in" svg:height="4.27451in" presentation:class="notes" presentation:placeholder="true">
            <draw:text-box/>
            <svg:title/>
            <svg:desc/>
          </draw:frame>
          <draw:page-thumbnail draw:page-number="5" svg:x="0.46181in" svg:y="1.3559in" svg:width="6.51042in" svg:height="3.66319in" presentation:class="page" draw:id="id142" presentation:style-name="a644" draw:name="Google Shape;159;p5:notes">
            <svg:title/>
            <svg:desc/>
          </draw:page-thumbnail>
        </presentation:notes>
      </draw:page>
      <draw:page draw:name="Slide6" draw:style-name="a646" draw:master-page-name="Master1-Layout3-titleOnly-TITLE_ONLY" presentation:presentation-page-layout-name="Master1-PPL3" draw:id="Slide-261">
        <draw:custom-shape svg:x="1.80155in" svg:y="0.1086in" svg:width="7.6094in" svg:height="0.72928in" draw:id="id143" draw:style-name="a653" draw:name="Google Shape;184;p6">
          <svg:title/>
          <svg:desc/>
          <text:p text:style-name="a652" text:class-names="" text:cond-style-name=""><text:span text:style-name="a647" text:class-names="">完成教師</text:span><text:span text:style-name="a648" text:class-names="">指派</text:span><text:span text:style-name="a649" text:class-names="">的</text:span><text:span text:style-name="a650" text:class-names="">任務(縱貫診斷卷)</text:span><text:span text:style-name="a651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144" draw:style-name="a657" draw:name="Google Shape;185;p6" svg:x="8.63889in" svg:y="5.7934in" svg:width="2.5in" svg:height="0.33169in">
          <draw:text-box>
            <text:p text:style-name="a656" text:class-names="" text:cond-style-name=""><text:span text:style-name="a654" text:class-names=""><text:page-number style:num-format="1" text:fixed="false">6</text:page-number></text:span><text:span text:style-name="a655" text:class-names=""/></text:p>
          </draw:text-box>
          <svg:title/>
          <svg:desc/>
        </draw:frame>
        <draw:custom-shape svg:x="0.19788in" svg:y="0.875in" svg:width="10.71522in" svg:height="5.25328in" draw:id="id145" draw:style-name="a660" draw:name="Google Shape;187;p6">
          <svg:title/>
          <svg:desc/>
          <text:p text:style-name="a659" text:class-names="" text:cond-style-name=""><text:span text:style-name="a658" text:class-names=""/></text:p>
          <draw:enhanced-geometry xmlns:dr3d="urn:oasis:names:tc:opendocument:xmlns:dr3d:1.0"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1907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switched="true" draw:handle-position="$0 top" draw:handle-position-x="$0" draw:handle-position-y="top" draw:handle-range-x-minimum="0" draw:handle-range-x-maximum="10800"/>
          </draw:enhanced-geometry>
        </draw:custom-shape>
        <draw:g draw:name="群組 5" draw:id="id146" draw:style-name="a661">
          <svg:title/>
          <svg:desc/>
          <draw:custom-shape svg:x="0.55556in" svg:y="2.26782in" svg:width="1.24599in" svg:height="0.40362in" draw:id="id147" draw:style-name="a664" draw:name="Google Shape;181;p6">
            <svg:title/>
            <svg:desc/>
            <text:p text:style-name="a663" text:class-names="" text:cond-style-name=""><text:span text:style-name="a662" text:class-names=""/></text:p>
            <draw:enhanced-geometry xmlns:dr3d="urn:oasis:names:tc:opendocument:xmlns:dr3d:1.0" draw:type="non-primitive" svg:viewBox="0 0 21600 21600" draw:enhanced-path="M 0 0 L 21600 0 21600 21600 0 21600 Z N"/>
          </draw:custom-shape>
          <draw:custom-shape svg:x="6.25671in" svg:y="4.46203in" svg:width="4.22277in" svg:height="1.50722in" draw:id="id148" draw:style-name="a667" draw:name="Google Shape;182;p6">
            <svg:title/>
            <svg:desc/>
            <text:p text:style-name="a666" text:class-names="" text:cond-style-name=""><text:span text:style-name="a665" text:class-names=""/></text:p>
            <draw:enhanced-geometry xmlns:dr3d="urn:oasis:names:tc:opendocument:xmlns:dr3d:1.0" draw:type="non-primitive" svg:viewBox="0 0 21600 21600" draw:enhanced-path="M 0 0 L 21600 0 21600 21600 0 21600 Z N"/>
          </draw:custom-shape>
          <draw:frame draw:id="id149" draw:style-name="a668" draw:name="Google Shape;183;p6" svg:x="7.71795in" svg:y="4.83872in" svg:width="0.81881in" svg:height="0.95514in" style:rel-width="scale" style:rel-height="scale">
            <draw:image xlink:href="media/image8.png" xlink:type="simple" xlink:show="embed" xlink:actuate="onLoad"/>
            <svg:title/>
            <svg:desc/>
          </draw:frame>
          <draw:frame draw:id="id150" draw:style-name="a669" draw:name="Google Shape;188;p6" svg:x="0.57222in" svg:y="1.01357in" svg:width="9.51111in" svg:height="4.97234in" style:rel-width="scale" style:rel-height="scale">
            <draw:image xlink:href="media/image9.png" xlink:type="simple" xlink:show="embed" xlink:actuate="onLoad"/>
            <svg:title/>
            <svg:desc/>
          </draw:frame>
          <draw:frame draw:id="id151" draw:style-name="a670" draw:name="圖片 7" svg:x="2.42462in" svg:y="4.48999in" svg:width="7.63158in" svg:height="1.44745in" style:rel-width="scale" style:rel-height="scale">
            <draw:image xlink:href="media/image10.png" xlink:type="simple" xlink:show="embed" xlink:actuate="onLoad"/>
            <svg:title/>
            <svg:desc/>
          </draw:frame>
          <draw:frame draw:id="id152" draw:style-name="a671" draw:name="圖片 3" svg:x="0.93719in" svg:y="1.58822in" svg:width="0.74645in" svg:height="0.31531in" style:rel-width="scale" style:rel-height="scale">
            <draw:image xlink:href="media/image11.png" xlink:type="simple" xlink:show="embed" xlink:actuate="onLoad"/>
            <svg:title/>
            <svg:desc/>
          </draw:frame>
          <draw:g draw:name="群組 17" draw:id="id153" draw:style-name="a672">
            <svg:title/>
            <svg:desc/>
            <draw:custom-shape svg:x="2.31961in" svg:y="1.49137in" svg:width="4.70582in" svg:height="0.94425in" draw:id="id160" draw:style-name="a691" draw:name="語音泡泡: 矩形 8">
              <svg:title/>
              <svg:desc/>
              <text:p text:style-name="a688" text:class-names="" text:cond-style-name=""><text:span text:style-name="a686" text:class-names="">點擊左上角 <text:s text:c="3"/>出現「主選單」</text:span><text:span text:style-name="a687" text:class-names=""/></text:p>
              <text:p text:style-name="a690" text:class-names="" text:cond-style-name=""><text:span text:style-name="a689" text:class-names="">，然後再點擊</text:span></text:p>
              <draw:enhanced-geometry xmlns:dr3d="urn:oasis:names:tc:opendocument:xmlns:dr3d:1.0" draw:type="non-primitive" svg:viewBox="0 0 21600 21600" draw:enhanced-path="M 0 0 L 0 3590 ?f2 ?f3 0 8970 0 12630 ?f4 ?f5 0 18010 0 21600 3590 21600 ?f6 ?f7 8970 21600 12630 21600 ?f8 ?f9 18010 21600 21600 21600 21600 18010 ?f10 ?f11 21600 12630 21600 8970 ?f12 ?f13 21600 3590 21600 0 18010 0 ?f14 ?f15 12630 0 8970 0 ?f16 ?f17 3590 0 0 0 Z N" draw:text-areas="0 0 21600 21600" draw:glue-points="?f40 ?f41" draw:glue-point-leaving-directions="180" draw:modifiers="-7421 -6380">
                <draw:equation draw:name="f0" draw:formula="$0 -10800"/>
                <draw:equation draw:name="f1" draw:formula="$1 -10800"/>
                <draw:equation draw:name="f2" draw:formula="if(?f18 ,$0 ,0)"/>
                <draw:equation draw:name="f3" draw:formula="if(?f18 ,$1 ,6280)"/>
                <draw:equation draw:name="f4" draw:formula="if(?f23 ,$0 ,0)"/>
                <draw:equation draw:name="f5" draw:formula="if(?f23 ,$1 ,15320)"/>
                <draw:equation draw:name="f6" draw:formula="if(?f26 ,$0 ,6280)"/>
                <draw:equation draw:name="f7" draw:formula="if(?f26 ,$1 ,21600)"/>
                <draw:equation draw:name="f8" draw:formula="if(?f29 ,$0 ,15320)"/>
                <draw:equation draw:name="f9" draw:formula="if(?f29 ,$1 ,21600)"/>
                <draw:equation draw:name="f10" draw:formula="if(?f32 ,$0 ,21600)"/>
                <draw:equation draw:name="f11" draw:formula="if(?f32 ,$1 ,15320)"/>
                <draw:equation draw:name="f12" draw:formula="if(?f34 ,$0 ,21600)"/>
                <draw:equation draw:name="f13" draw:formula="if(?f34 ,$1 ,6280)"/>
                <draw:equation draw:name="f14" draw:formula="if(?f36 ,$0 ,15320)"/>
                <draw:equation draw:name="f15" draw:formula="if(?f36 ,$1 ,0)"/>
                <draw:equation draw:name="f16" draw:formula="if(?f38 ,$0 ,6280)"/>
                <draw:equation draw:name="f17" draw:formula="if(?f38 ,$1 ,0)"/>
                <draw:equation draw:name="f18" draw:formula="if($0 ,-1,?f19 )"/>
                <draw:equation draw:name="f19" draw:formula="if(?f1 ,-1,?f22 )"/>
                <draw:equation draw:name="f20" draw:formula="abs(?f0 )"/>
                <draw:equation draw:name="f21" draw:formula="abs(?f1 )"/>
                <draw:equation draw:name="f22" draw:formula="?f20 -?f21 "/>
                <draw:equation draw:name="f23" draw:formula="if($0 ,-1,?f24 )"/>
                <draw:equation draw:name="f24" draw:formula="if(?f1 ,?f22 ,-1)"/>
                <draw:equation draw:name="f25" draw:formula="$1 -21600"/>
                <draw:equation draw:name="f26" draw:formula="if(?f25 ,?f27 ,-1)"/>
                <draw:equation draw:name="f27" draw:formula="if(?f0 ,-1,?f28 )"/>
                <draw:equation draw:name="f28" draw:formula="?f21 -?f20 "/>
                <draw:equation draw:name="f29" draw:formula="if(?f25 ,?f30 ,-1)"/>
                <draw:equation draw:name="f30" draw:formula="if(?f0 ,?f28 ,-1)"/>
                <draw:equation draw:name="f31" draw:formula="$0 -21600"/>
                <draw:equation draw:name="f32" draw:formula="if(?f31 ,?f33 ,-1)"/>
                <draw:equation draw:name="f33" draw:formula="if(?f1 ,?f22 ,-1)"/>
                <draw:equation draw:name="f34" draw:formula="if(?f31 ,?f35 ,-1)"/>
                <draw:equation draw:name="f35" draw:formula="if(?f1 ,-1,?f22 )"/>
                <draw:equation draw:name="f36" draw:formula="if($1 ,-1,?f37 )"/>
                <draw:equation draw:name="f37" draw:formula="if(?f0 ,?f28 ,-1)"/>
                <draw:equation draw:name="f38" draw:formula="if($1 ,-1,?f39 )"/>
                <draw:equation draw:name="f39" draw:formula="if(?f0 ,-1,?f28 )"/>
                <draw:equation draw:name="f40" draw:formula="$0 "/>
                <draw:equation draw:name="f41" draw:formula="$1 "/>
                <draw:handle draw:handle-position="$0 $1" draw:handle-position-x="$0" draw:handle-position-y="$1"/>
              </draw:enhanced-geometry>
            </draw:custom-shape>
            <draw:frame draw:id="id161" draw:style-name="a692" draw:name="圖片 10" svg:x="4.14057in" svg:y="1.57155in" svg:width="0.36791in" svg:height="0.33961in" style:rel-width="scale" style:rel-height="scale">
              <draw:image xlink:href="media/image12.png" xlink:type="simple" xlink:show="embed" xlink:actuate="onLoad"/>
              <svg:title/>
              <svg:desc/>
            </draw:frame>
          </draw:g>
          <draw:frame draw:id="id154" draw:style-name="a673" draw:name="圖片 14" svg:x="4.52139in" svg:y="1.94889in" svg:width="1.98694in" svg:height="0.35999in" style:rel-width="scale" style:rel-height="scale">
            <draw:image xlink:href="media/image13.png" xlink:type="simple" xlink:show="embed" xlink:actuate="onLoad"/>
            <svg:title/>
            <svg:desc/>
          </draw:frame>
          <draw:frame draw:id="id155" draw:style-name="a674" draw:name="圖片 12" svg:x="5.31111in" svg:y="3.8978in" svg:width="1.01887in" svg:height="0.31356in" style:rel-width="scale" style:rel-height="scale">
            <draw:image xlink:href="media/image14.png" xlink:type="simple" xlink:show="embed" xlink:actuate="onLoad"/>
            <svg:title/>
            <svg:desc/>
          </draw:frame>
          <draw:frame draw:id="id156" draw:style-name="a675" draw:name="Google Shape;222;p8" svg:x="4.02089in" svg:y="3.125in" svg:width="0.48759in" svg:height="0.48759in" style:rel-width="scale" style:rel-height="scale">
            <draw:image xlink:href="media/image15.png" xlink:type="simple" xlink:show="embed" xlink:actuate="onLoad"/>
            <svg:title/>
            <svg:desc>識別證 以實心填滿</svg:desc>
          </draw:frame>
          <draw:custom-shape svg:x="2.40435in" svg:y="4.46202in" svg:width="7.68945in" svg:height="1.50722in" draw:id="id157" draw:style-name="a678" draw:name="Google Shape;189;p6">
            <svg:title/>
            <svg:desc/>
            <text:p text:style-name="a677" text:class-names="" text:cond-style-name=""><text:span text:style-name="a676" text:class-names=""/></text:p>
            <draw:enhanced-geometry xmlns:dr3d="urn:oasis:names:tc:opendocument:xmlns:dr3d:1.0" draw:type="non-primitive" svg:viewBox="0 0 21600 21600" draw:enhanced-path="M 0 0 L 21600 0 21600 21600 0 21600 Z N"/>
          </draw:custom-shape>
          <draw:frame draw:id="id158" draw:style-name="a679" draw:name="Google Shape;219;p8" svg:x="2.07978in" svg:y="1.18869in" svg:width="0.47964in" svg:height="0.47964in" style:rel-width="scale" style:rel-height="scale">
            <draw:image xlink:href="media/image16.png" xlink:type="simple" xlink:show="embed" xlink:actuate="onLoad"/>
            <svg:title/>
            <svg:desc>徽章 1 以實心填滿</svg:desc>
          </draw:frame>
          <draw:custom-shape svg:x="4.31988in" svg:y="3.50164in" svg:width="2.18845in" svg:height="0.77261in" draw:id="id159" draw:style-name="a685" draw:name="語音泡泡: 矩形 1">
            <svg:title/>
            <svg:desc/>
            <text:p text:style-name="a682" text:class-names="" text:cond-style-name=""><text:span text:style-name="a680" text:class-names="">點擊任務名稱，</text:span><text:span text:style-name="a681" text:class-names=""/></text:p>
            <text:p text:style-name="a684" text:class-names="" text:cond-style-name=""><text:span text:style-name="a683" text:class-names="">再點擊</text:span></text:p>
            <draw:enhanced-geometry xmlns:dr3d="urn:oasis:names:tc:opendocument:xmlns:dr3d:1.0" draw:type="non-primitive" svg:viewBox="0 0 21600 21600" draw:enhanced-path="M 0 0 L 0 3590 ?f2 ?f3 0 8970 0 12630 ?f4 ?f5 0 18010 0 21600 3590 21600 ?f6 ?f7 8970 21600 12630 21600 ?f8 ?f9 18010 21600 21600 21600 21600 18010 ?f10 ?f11 21600 12630 21600 8970 ?f12 ?f13 21600 3590 21600 0 18010 0 ?f14 ?f15 12630 0 8970 0 ?f16 ?f17 3590 0 0 0 Z N" draw:text-areas="0 0 21600 21600" draw:glue-points="?f40 ?f41" draw:glue-point-leaving-directions="180" draw:modifiers="-5623 45034">
              <draw:equation draw:name="f0" draw:formula="$0 -10800"/>
              <draw:equation draw:name="f1" draw:formula="$1 -10800"/>
              <draw:equation draw:name="f2" draw:formula="if(?f18 ,$0 ,0)"/>
              <draw:equation draw:name="f3" draw:formula="if(?f18 ,$1 ,6280)"/>
              <draw:equation draw:name="f4" draw:formula="if(?f23 ,$0 ,0)"/>
              <draw:equation draw:name="f5" draw:formula="if(?f23 ,$1 ,15320)"/>
              <draw:equation draw:name="f6" draw:formula="if(?f26 ,$0 ,6280)"/>
              <draw:equation draw:name="f7" draw:formula="if(?f26 ,$1 ,21600)"/>
              <draw:equation draw:name="f8" draw:formula="if(?f29 ,$0 ,15320)"/>
              <draw:equation draw:name="f9" draw:formula="if(?f29 ,$1 ,21600)"/>
              <draw:equation draw:name="f10" draw:formula="if(?f32 ,$0 ,21600)"/>
              <draw:equation draw:name="f11" draw:formula="if(?f32 ,$1 ,15320)"/>
              <draw:equation draw:name="f12" draw:formula="if(?f34 ,$0 ,21600)"/>
              <draw:equation draw:name="f13" draw:formula="if(?f34 ,$1 ,6280)"/>
              <draw:equation draw:name="f14" draw:formula="if(?f36 ,$0 ,15320)"/>
              <draw:equation draw:name="f15" draw:formula="if(?f36 ,$1 ,0)"/>
              <draw:equation draw:name="f16" draw:formula="if(?f38 ,$0 ,6280)"/>
              <draw:equation draw:name="f17" draw:formula="if(?f38 ,$1 ,0)"/>
              <draw:equation draw:name="f18" draw:formula="if($0 ,-1,?f19 )"/>
              <draw:equation draw:name="f19" draw:formula="if(?f1 ,-1,?f22 )"/>
              <draw:equation draw:name="f20" draw:formula="abs(?f0 )"/>
              <draw:equation draw:name="f21" draw:formula="abs(?f1 )"/>
              <draw:equation draw:name="f22" draw:formula="?f20 -?f21 "/>
              <draw:equation draw:name="f23" draw:formula="if($0 ,-1,?f24 )"/>
              <draw:equation draw:name="f24" draw:formula="if(?f1 ,?f22 ,-1)"/>
              <draw:equation draw:name="f25" draw:formula="$1 -21600"/>
              <draw:equation draw:name="f26" draw:formula="if(?f25 ,?f27 ,-1)"/>
              <draw:equation draw:name="f27" draw:formula="if(?f0 ,-1,?f28 )"/>
              <draw:equation draw:name="f28" draw:formula="?f21 -?f20 "/>
              <draw:equation draw:name="f29" draw:formula="if(?f25 ,?f30 ,-1)"/>
              <draw:equation draw:name="f30" draw:formula="if(?f0 ,?f28 ,-1)"/>
              <draw:equation draw:name="f31" draw:formula="$0 -21600"/>
              <draw:equation draw:name="f32" draw:formula="if(?f31 ,?f33 ,-1)"/>
              <draw:equation draw:name="f33" draw:formula="if(?f1 ,?f22 ,-1)"/>
              <draw:equation draw:name="f34" draw:formula="if(?f31 ,?f35 ,-1)"/>
              <draw:equation draw:name="f35" draw:formula="if(?f1 ,-1,?f22 )"/>
              <draw:equation draw:name="f36" draw:formula="if($1 ,-1,?f37 )"/>
              <draw:equation draw:name="f37" draw:formula="if(?f0 ,?f28 ,-1)"/>
              <draw:equation draw:name="f38" draw:formula="if($1 ,-1,?f39 )"/>
              <draw:equation draw:name="f39" draw:formula="if(?f0 ,-1,?f28 )"/>
              <draw:equation draw:name="f40" draw:formula="$0 "/>
              <draw:equation draw:name="f41" draw:formula="$1 "/>
              <draw:handle draw:handle-position="$0 $1" draw:handle-position-x="$0" draw:handle-position-y="$1"/>
            </draw:enhanced-geometry>
          </draw:custom-shape>
        </draw:g>
        <presentation:notes draw:style-name="a704">
          <draw:page-thumbnail draw:page-number="6" svg:x="0.46181in" svg:y="1.3559in" svg:width="6.51042in" svg:height="3.66319in" presentation:class="page" draw:id="id162" presentation:style-name="a693" draw:name="Google Shape;177;p6:notes">
            <svg:title/>
            <svg:desc/>
          </draw:page-thumbnail>
          <draw:frame draw:id="id163" presentation:style-name="a699" draw:name="Google Shape;178;p6:notes" svg:x="0.7434in" svg:y="5.2244in" svg:width="5.94722in" svg:height="4.27451in" presentation:class="notes" presentation:placeholder="false">
            <draw:text-box>
              <text:p text:style-name="a696" text:class-names="" text:cond-style-name=""><text:span text:style-name="a694" text:class-names="">講師請先指派此任務</text:span><text:span text:style-name="a695" text:class-names=""/></text:p>
              <text:p text:style-name="a698" text:class-names="" text:cond-style-name=""><text:span text:style-name="a697" text:class-names=""/></text:p>
            </draw:text-box>
            <svg:title/>
            <svg:desc/>
          </draw:frame>
          <draw:frame draw:id="id164" draw:style-name="a703" draw:name="Google Shape;179;p6:notes" svg:x="4.2109in" svg:y="10.31123in" svg:width="3.22141in" svg:height="0.54468in">
            <draw:text-box>
              <text:p text:style-name="a702" text:class-names="" text:cond-style-name=""><text:span text:style-name="a700" text:class-names=""><text:page-number style:num-format="1" text:fixed="false">6</text:page-number></text:span><text:span text:style-name="a701" text:class-names=""/></text:p>
            </draw:text-box>
            <svg:title/>
            <svg:desc/>
          </draw:frame>
        </presentation:notes>
      </draw:page>
      <draw:page draw:name="Slide7" draw:style-name="a705" draw:master-page-name="Master1-Layout3-titleOnly-TITLE_ONLY" presentation:presentation-page-layout-name="Master1-PPL3" draw:id="Slide-262">
        <draw:custom-shape svg:x="0.19788in" svg:y="0.875in" svg:width="10.71522in" svg:height="5.25328in" draw:id="id165" draw:style-name="a708" draw:name="Google Shape;196;p7">
          <svg:title/>
          <svg:desc/>
          <text:p text:style-name="a707" text:class-names="" text:cond-style-name=""><text:span text:style-name="a706" text:class-names=""/></text:p>
          <draw:enhanced-geometry xmlns:dr3d="urn:oasis:names:tc:opendocument:xmlns:dr3d:1.0"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1907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switched="true" draw:handle-position="$0 top" draw:handle-position-x="$0" draw:handle-position-y="top" draw:handle-range-x-minimum="0" draw:handle-range-x-maximum="10800"/>
          </draw:enhanced-geometry>
        </draw:custom-shape>
        <draw:frame draw:id="id166" draw:style-name="a709" draw:name="Google Shape;197;p7" svg:x="4.37552in" svg:y="1.76558in" svg:width="6.29454in" svg:height="3.94075in" style:rel-width="scale" style:rel-height="scale">
          <draw:image xlink:href="media/image17.png" xlink:type="simple" xlink:show="embed" xlink:actuate="onLoad"/>
          <svg:title/>
          <svg:desc/>
        </draw:frame>
        <draw:frame draw:id="id167" draw:style-name="a710" draw:name="Google Shape;198;p7" svg:x="0.82668in" svg:y="4.00128in" svg:width="0.99247in" svg:height="1.20272in" style:rel-width="scale" style:rel-height="scale">
          <draw:image xlink:href="media/image18.png" xlink:type="simple" xlink:show="embed" xlink:actuate="onLoad"/>
          <svg:title/>
          <svg:desc/>
        </draw:frame>
        <draw:frame draw:id="id168" draw:style-name="a711" draw:name="Google Shape;200;p7" svg:x="0.34722in" svg:y="2.02885in" svg:width="3.36944in" svg:height="0.41393in" style:rel-width="scale" style:rel-height="scale">
          <draw:image xlink:href="media/image19.png" xlink:type="simple" xlink:show="embed" xlink:actuate="onLoad"/>
          <svg:title/>
          <svg:desc/>
        </draw:frame>
        <draw:custom-shape svg:x="1.16667in" svg:y="0.1086in" svg:width="8.45833in" svg:height="0.72375in" draw:id="id169" draw:style-name="a719" draw:name="Google Shape;201;p7">
          <svg:title/>
          <svg:desc/>
          <text:p text:style-name="a718" text:class-names="" text:cond-style-name=""><text:span text:style-name="a712" text:class-names="">完成測驗</text:span><text:span text:style-name="a713" text:class-names="">後</text:span><text:span text:style-name="a714" text:class-names="">，</text:span><text:span text:style-name="a715" text:class-names="">可即時看</text:span><text:span text:style-name="a716" text:class-names="">到測驗報告</text:span><text:span text:style-name="a717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170" draw:style-name="a723" draw:name="Google Shape;202;p7" svg:x="8.63889in" svg:y="5.7934in" svg:width="2.5in" svg:height="0.33169in">
          <draw:text-box>
            <text:p text:style-name="a722" text:class-names="" text:cond-style-name=""><text:span text:style-name="a720" text:class-names=""><text:page-number style:num-format="1" text:fixed="false">7</text:page-number></text:span><text:span text:style-name="a721" text:class-names=""/></text:p>
          </draw:text-box>
          <svg:title/>
          <svg:desc/>
        </draw:frame>
        <draw:frame draw:id="id171" draw:style-name="a731" draw:name="Google Shape;203;p7" svg:x="1.86985in" svg:y="3.93564in" svg:width="0.99247in" svg:height="1.52555in">
          <draw:text-box>
            <text:p text:style-name="a726" text:class-names="" text:cond-style-name=""><text:span text:style-name="a724" text:class-names="">完成</text:span><text:span text:style-name="a725" text:class-names=""/></text:p>
            <text:p text:style-name="a730" text:class-names="" text:cond-style-name=""><text:span text:style-name="a727" text:class-names="">測驗</text:span><text:span text:style-name="a728" text:class-names="">任務</text:span><text:span text:style-name="a729" text:class-names=""/></text:p>
          </draw:text-box>
          <svg:title/>
          <svg:desc/>
        </draw:frame>
        <draw:frame draw:id="id172" draw:style-name="a732" draw:name="圖片 7" svg:x="0.34722in" svg:y="2.53159in" svg:width="3.36944in" svg:height="1.30465in" style:rel-width="scale" style:rel-height="scale">
          <draw:image xlink:href="media/image20.png" xlink:type="simple" xlink:show="embed" xlink:actuate="onLoad"/>
          <svg:title/>
          <svg:desc/>
        </draw:frame>
        <draw:custom-shape svg:x="0.37803in" svg:y="3.51424in" svg:width="3.27778in" svg:height="0.27934in" draw:id="id173" draw:style-name="a735" draw:name="Google Shape;204;p7">
          <svg:title/>
          <svg:desc/>
          <text:p text:style-name="a734" text:class-names="" text:cond-style-name=""><text:span text:style-name="a733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g draw:name="群組 12" draw:id="id174">
          <svg:title/>
          <svg:desc/>
          <draw:g draw:name="群組 10" draw:id="id178">
            <svg:title/>
            <svg:desc/>
            <draw:g draw:name="群組 5" draw:id="id180">
              <svg:title/>
              <svg:desc/>
              <draw:frame draw:id="id182" draw:style-name="a747" draw:name="圖片 2" svg:x="3.80761in" svg:y="1.28924in" svg:width="5.09127in" svg:height="4.56421in" style:rel-width="scale" style:rel-height="scale">
                <draw:image xlink:href="media/image21.png" xlink:type="simple" xlink:show="embed" xlink:actuate="onLoad"/>
                <svg:title/>
                <svg:desc/>
              </draw:frame>
              <draw:frame draw:id="id183" draw:style-name="a748" draw:name="圖片 4" svg:x="8.82436in" svg:y="1.28924in" svg:width="1.93953in" svg:height="4.5691in" style:rel-width="scale" style:rel-height="scale">
                <draw:image xlink:href="media/image22.png" xlink:type="simple" xlink:show="embed" xlink:actuate="onLoad"/>
                <svg:title/>
                <svg:desc/>
              </draw:frame>
            </draw:g>
            <draw:frame draw:id="id181" draw:style-name="a746" draw:name="圖片 9" svg:x="5.74034in" svg:y="3.78596in" svg:width="0.57835in" svg:height="0.38021in" style:rel-width="scale" style:rel-height="scale">
              <draw:image xlink:href="media/image23.png" xlink:type="simple" xlink:show="embed" xlink:actuate="onLoad"/>
              <svg:title/>
              <svg:desc/>
            </draw:frame>
          </draw:g>
          <draw:frame draw:id="id179" draw:style-name="a745" draw:name="Google Shape;205;p7" svg:x="6.1701in" svg:y="1.24169in" svg:width="3.36411in" svg:height="0.75356in">
            <draw:text-box>
              <text:p text:style-name="a744" text:class-names="" text:cond-style-name=""><text:span text:style-name="a742" text:class-names="">學生的測驗報吿</text:span><text:span text:style-name="a743" text:class-names=""/></text:p>
            </draw:text-box>
            <svg:title/>
            <svg:desc/>
          </draw:frame>
        </draw:g>
        <draw:g draw:name="群組 3" draw:id="id175">
          <svg:title/>
          <svg:desc/>
          <draw:custom-shape svg:x="0.57236in" svg:y="0.89514in" svg:width="2.6866in" svg:height="1.10403in" draw:id="id176" draw:style-name="a740" draw:name="語音泡泡: 矩形 11">
            <svg:title/>
            <svg:desc/>
            <text:p text:style-name="a739" text:class-names="" text:cond-style-name=""><text:span text:style-name="a736" text:class-names="">回到我的任務，會發現該任務已經被移到</text:span><text:span text:style-name="a737" text:class-names="">「已完成」區</text:span><text:span text:style-name="a738" text:class-names=""/></text:p>
            <draw:enhanced-geometry xmlns:dr3d="urn:oasis:names:tc:opendocument:xmlns:dr3d:1.0" draw:type="non-primitive" svg:viewBox="0 0 21600 21600" draw:enhanced-path="M 0 0 L 0 3590 ?f2 ?f3 0 8970 0 12630 ?f4 ?f5 0 18010 0 21600 3590 21600 ?f6 ?f7 8970 21600 12630 21600 ?f8 ?f9 18010 21600 21600 21600 21600 18010 ?f10 ?f11 21600 12630 21600 8970 ?f12 ?f13 21600 3590 21600 0 18010 0 ?f14 ?f15 12630 0 8970 0 ?f16 ?f17 3590 0 0 0 Z N" draw:text-areas="0 0 21600 21600" draw:glue-points="?f40 ?f41" draw:glue-point-leaving-directions="180" draw:modifiers="18763 24385">
              <draw:equation draw:name="f0" draw:formula="$0 -10800"/>
              <draw:equation draw:name="f1" draw:formula="$1 -10800"/>
              <draw:equation draw:name="f2" draw:formula="if(?f18 ,$0 ,0)"/>
              <draw:equation draw:name="f3" draw:formula="if(?f18 ,$1 ,6280)"/>
              <draw:equation draw:name="f4" draw:formula="if(?f23 ,$0 ,0)"/>
              <draw:equation draw:name="f5" draw:formula="if(?f23 ,$1 ,15320)"/>
              <draw:equation draw:name="f6" draw:formula="if(?f26 ,$0 ,6280)"/>
              <draw:equation draw:name="f7" draw:formula="if(?f26 ,$1 ,21600)"/>
              <draw:equation draw:name="f8" draw:formula="if(?f29 ,$0 ,15320)"/>
              <draw:equation draw:name="f9" draw:formula="if(?f29 ,$1 ,21600)"/>
              <draw:equation draw:name="f10" draw:formula="if(?f32 ,$0 ,21600)"/>
              <draw:equation draw:name="f11" draw:formula="if(?f32 ,$1 ,15320)"/>
              <draw:equation draw:name="f12" draw:formula="if(?f34 ,$0 ,21600)"/>
              <draw:equation draw:name="f13" draw:formula="if(?f34 ,$1 ,6280)"/>
              <draw:equation draw:name="f14" draw:formula="if(?f36 ,$0 ,15320)"/>
              <draw:equation draw:name="f15" draw:formula="if(?f36 ,$1 ,0)"/>
              <draw:equation draw:name="f16" draw:formula="if(?f38 ,$0 ,6280)"/>
              <draw:equation draw:name="f17" draw:formula="if(?f38 ,$1 ,0)"/>
              <draw:equation draw:name="f18" draw:formula="if($0 ,-1,?f19 )"/>
              <draw:equation draw:name="f19" draw:formula="if(?f1 ,-1,?f22 )"/>
              <draw:equation draw:name="f20" draw:formula="abs(?f0 )"/>
              <draw:equation draw:name="f21" draw:formula="abs(?f1 )"/>
              <draw:equation draw:name="f22" draw:formula="?f20 -?f21 "/>
              <draw:equation draw:name="f23" draw:formula="if($0 ,-1,?f24 )"/>
              <draw:equation draw:name="f24" draw:formula="if(?f1 ,?f22 ,-1)"/>
              <draw:equation draw:name="f25" draw:formula="$1 -21600"/>
              <draw:equation draw:name="f26" draw:formula="if(?f25 ,?f27 ,-1)"/>
              <draw:equation draw:name="f27" draw:formula="if(?f0 ,-1,?f28 )"/>
              <draw:equation draw:name="f28" draw:formula="?f21 -?f20 "/>
              <draw:equation draw:name="f29" draw:formula="if(?f25 ,?f30 ,-1)"/>
              <draw:equation draw:name="f30" draw:formula="if(?f0 ,?f28 ,-1)"/>
              <draw:equation draw:name="f31" draw:formula="$0 -21600"/>
              <draw:equation draw:name="f32" draw:formula="if(?f31 ,?f33 ,-1)"/>
              <draw:equation draw:name="f33" draw:formula="if(?f1 ,?f22 ,-1)"/>
              <draw:equation draw:name="f34" draw:formula="if(?f31 ,?f35 ,-1)"/>
              <draw:equation draw:name="f35" draw:formula="if(?f1 ,-1,?f22 )"/>
              <draw:equation draw:name="f36" draw:formula="if($1 ,-1,?f37 )"/>
              <draw:equation draw:name="f37" draw:formula="if(?f0 ,?f28 ,-1)"/>
              <draw:equation draw:name="f38" draw:formula="if($1 ,-1,?f39 )"/>
              <draw:equation draw:name="f39" draw:formula="if(?f0 ,-1,?f28 )"/>
              <draw:equation draw:name="f40" draw:formula="$0 "/>
              <draw:equation draw:name="f41" draw:formula="$1 "/>
              <draw:handle draw:handle-position="$0 $1" draw:handle-position-x="$0" draw:handle-position-y="$1"/>
            </draw:enhanced-geometry>
          </draw:custom-shape>
          <draw:frame draw:id="id177" draw:style-name="a741" draw:name="圖片 1" svg:x="1.37157in" svg:y="0.969in" svg:width="1.35343in" svg:height="0.27269in" style:rel-width="scale" style:rel-height="scale">
            <draw:image xlink:href="media/image13.png" xlink:type="simple" xlink:show="embed" xlink:actuate="onLoad"/>
            <svg:title/>
            <svg:desc/>
          </draw:frame>
        </draw:g>
        <presentation:notes draw:style-name="a751">
          <draw:frame draw:id="id184" presentation:style-name="a749" draw:name="Google Shape;193;p7:notes" svg:x="0.7434in" svg:y="5.2244in" svg:width="5.94722in" svg:height="4.27451in" presentation:class="notes" presentation:placeholder="true">
            <draw:text-box/>
            <svg:title/>
            <svg:desc/>
          </draw:frame>
          <draw:page-thumbnail draw:page-number="7" svg:x="0.46181in" svg:y="1.3559in" svg:width="6.51042in" svg:height="3.66319in" presentation:class="page" draw:id="id185" presentation:style-name="a750" draw:name="Google Shape;194;p7:notes">
            <svg:title/>
            <svg:desc/>
          </draw:page-thumbnail>
        </presentation:notes>
      </draw:page>
      <draw:page draw:name="Slide8" draw:style-name="a752" draw:master-page-name="Master1-Layout3-titleOnly-TITLE_ONLY" presentation:presentation-page-layout-name="Master1-PPL3" draw:id="Slide-263">
        <draw:custom-shape svg:x="0.19788in" svg:y="0.875in" svg:width="10.71535in" svg:height="5.25342in" draw:id="id186" draw:style-name="a755" draw:name="Google Shape;210;p8">
          <svg:title/>
          <svg:desc/>
          <text:p text:style-name="a754" text:class-names="" text:cond-style-name=""><text:span text:style-name="a753" text:class-names=""/></text:p>
          <draw:enhanced-geometry xmlns:dr3d="urn:oasis:names:tc:opendocument:xmlns:dr3d:1.0"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1907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switched="true" draw:handle-position="$0 top" draw:handle-position-x="$0" draw:handle-position-y="top" draw:handle-range-x-minimum="0" draw:handle-range-x-maximum="10800"/>
          </draw:enhanced-geometry>
        </draw:custom-shape>
        <draw:g draw:name="Google Shape;212;p8" draw:id="id187" draw:style-name="a756">
          <svg:title/>
          <svg:desc/>
          <draw:g draw:name="Google Shape;213;p8" draw:id="id204" draw:style-name="a806">
            <svg:title/>
            <svg:desc/>
            <draw:frame draw:id="id207" draw:style-name="a813" draw:name="Google Shape;214;p8" svg:x="0.73351in" svg:y="1.12967in" svg:width="2.40001in" svg:height="2.64625in" style:rel-width="scale" style:rel-height="scale">
              <draw:image xlink:href="media/image24.png" xlink:type="simple" xlink:show="embed" xlink:actuate="onLoad"/>
              <svg:title/>
              <svg:desc/>
            </draw:frame>
            <draw:frame draw:id="id208" draw:style-name="a814" draw:name="Google Shape;215;p8" svg:x="0.73351in" svg:y="3.77593in" svg:width="2.40001in" svg:height="2.14367in" style:rel-width="scale" style:rel-height="scale">
              <draw:image xlink:href="media/image25.png" xlink:type="simple" xlink:show="embed" xlink:actuate="onLoad"/>
              <svg:title/>
              <svg:desc/>
            </draw:frame>
          </draw:g>
          <draw:custom-shape svg:x="1.23818in" svg:y="1.30184in" svg:width="0.90422in" svg:height="0.59624in" draw:id="id205" draw:style-name="a809" draw:name="Google Shape;216;p8">
            <svg:title/>
            <svg:desc/>
            <text:p text:style-name="a808" text:class-names="" text:cond-style-name=""><text:span text:style-name="a807" text:class-names=""/></text:p>
            <draw:enhanced-geometry xmlns:dr3d="urn:oasis:names:tc:opendocument:xmlns:dr3d:1.0"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
              <draw:equation draw:name="f0" draw:formula="10800000"/>
              <draw:equation draw:name="f1" draw:formula="5400000"/>
              <draw:equation draw:name="f2" draw:formula="left"/>
              <draw:equation draw:name="f3" draw:formula="right"/>
              <draw:equation draw:name="f4" draw:formula="top"/>
              <draw:equation draw:name="f5" draw:formula="bottom"/>
              <draw:equation draw:name="f6" draw:formula="?f5 - ?f4"/>
              <draw:equation draw:name="f7" draw:formula="?f6 / 2"/>
              <draw:equation draw:name="f8" draw:formula="?f4 + ?f7"/>
              <draw:equation draw:name="f9" draw:formula="?f3 - ?f2"/>
              <draw:equation draw:name="f10" draw:formula="?f9 / 2"/>
              <draw:equation draw:name="f11" draw:formula="?f2 + ?f10"/>
              <draw:equation draw:name="f12" draw:formula="5419351 / 1725033"/>
              <draw:equation draw:name="f13" draw:formula="2700000 + ?f1"/>
              <draw:equation draw:name="f14" draw:formula="?f13 * ?f12 / ?f0"/>
              <draw:equation draw:name="f15" draw:formula="0 - ?f14"/>
              <draw:equation draw:name="f16" draw:formula="sin(?f15)"/>
              <draw:equation draw:name="f17" draw:formula="0 - ?f16"/>
              <draw:equation draw:name="f18" draw:formula="?f17 * ?f10"/>
              <draw:equation draw:name="f19" draw:formula="cos(?f15)"/>
              <draw:equation draw:name="f20" draw:formula="0 - ?f19"/>
              <draw:equation draw:name="f21" draw:formula="?f20 * ?f7"/>
              <draw:equation draw:name="f22" draw:formula="?f11 - ?f18"/>
              <draw:equation draw:name="f23" draw:formula="?f11 + ?f18"/>
              <draw:equation draw:name="f24" draw:formula="?f8 - ?f21"/>
              <draw:equation draw:name="f25" draw:formula="?f8 + ?f21"/>
              <draw:equation draw:name="f26" draw:formula="21550000 - 21600000"/>
              <draw:equation draw:name="f27" draw:formula="if(?f26, 21600000, 21550000)"/>
              <draw:equation draw:name="f28" draw:formula="-21550000 - ?f27"/>
              <draw:equation draw:name="f29" draw:formula="if(?f28, -21550000, ?f27)"/>
              <draw:equation draw:name="f30" draw:formula="?f0 + ?f29"/>
              <draw:equation draw:name="f31" draw:formula="?f0 + ?f1"/>
              <draw:equation draw:name="f32" draw:formula="?f31 * ?f12 / ?f0"/>
              <draw:equation draw:name="f33" draw:formula="0 - ?f32"/>
              <draw:equation draw:name="f34" draw:formula="cos(?f33)"/>
              <draw:equation draw:name="f35" draw:formula="0 - ?f34"/>
              <draw:equation draw:name="f36" draw:formula="?f35 * ?f10"/>
              <draw:equation draw:name="f37" draw:formula="sin(?f33)"/>
              <draw:equation draw:name="f38" draw:formula="0 - ?f37"/>
              <draw:equation draw:name="f39" draw:formula="?f38 * ?f7"/>
              <draw:equation draw:name="f40" draw:formula="sqrt(?f36 * ?f36 + ?f39 * ?f39 + 0 * 0)"/>
              <draw:equation draw:name="f41" draw:formula="?f10 * ?f7 / ?f40"/>
              <draw:equation draw:name="f42" draw:formula="?f38 * ?f41"/>
              <draw:equation draw:name="f43" draw:formula="?f2 - ?f42"/>
              <draw:equation draw:name="f44" draw:formula="?f35 * ?f41"/>
              <draw:equation draw:name="f45" draw:formula="?f8 - ?f44"/>
              <draw:equation draw:name="f46" draw:formula="?f43 - ?f10"/>
              <draw:equation draw:name="f47" draw:formula="?f45 - ?f7"/>
              <draw:equation draw:name="f48" draw:formula="?f43 + ?f10"/>
              <draw:equation draw:name="f49" draw:formula="?f45 + ?f7"/>
              <draw:equation draw:name="f50" draw:formula="?f30 + ?f1"/>
              <draw:equation draw:name="f51" draw:formula="?f50 * ?f12 / ?f0"/>
              <draw:equation draw:name="f52" draw:formula="0 - ?f51"/>
              <draw:equation draw:name="f53" draw:formula="cos(?f52)"/>
              <draw:equation draw:name="f54" draw:formula="0 - ?f53"/>
              <draw:equation draw:name="f55" draw:formula="?f54 * ?f10"/>
              <draw:equation draw:name="f56" draw:formula="sin(?f52)"/>
              <draw:equation draw:name="f57" draw:formula="0 - ?f56"/>
              <draw:equation draw:name="f58" draw:formula="?f57 * ?f7"/>
              <draw:equation draw:name="f59" draw:formula="sqrt(?f55 * ?f55 + ?f58 * ?f58 + 0 * 0)"/>
              <draw:equation draw:name="f60" draw:formula="?f10 * ?f7 / ?f59"/>
              <draw:equation draw:name="f61" draw:formula="?f57 * ?f60"/>
              <draw:equation draw:name="f62" draw:formula="?f43 + ?f61"/>
              <draw:equation draw:name="f63" draw:formula="?f54 * ?f60"/>
              <draw:equation draw:name="f64" draw:formula="?f45 + ?f63"/>
              <draw:equation draw:name="f65" draw:formula="if(?f29, ?f2, ?f46)"/>
              <draw:equation draw:name="f66" draw:formula="if(?f29, ?f8, ?f47)"/>
              <draw:equation draw:name="f67" draw:formula="if(?f29, ?f2, ?f48)"/>
              <draw:equation draw:name="f68" draw:formula="if(?f29, ?f8, ?f49)"/>
              <draw:equation draw:name="f69" draw:formula="if(?f29, ?f46, ?f62)"/>
              <draw:equation draw:name="f70" draw:formula="if(?f29, ?f47, ?f64)"/>
              <draw:equation draw:name="f71" draw:formula="if(?f29, ?f48, ?f62)"/>
              <draw:equation draw:name="f72" draw:formula="if(?f29, ?f49, ?f64)"/>
            </draw:enhanced-geometry>
          </draw:custom-shape>
          <draw:custom-shape svg:x="2.1183in" svg:y="4.81664in" svg:width="0.90411in" svg:height="0.59626in" draw:id="id206" draw:style-name="a812" draw:name="Google Shape;217;p8">
            <svg:title/>
            <svg:desc/>
            <text:p text:style-name="a811" text:class-names="" text:cond-style-name=""><text:span text:style-name="a810" text:class-names=""/></text:p>
            <draw:enhanced-geometry xmlns:dr3d="urn:oasis:names:tc:opendocument:xmlns:dr3d:1.0"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
              <draw:equation draw:name="f0" draw:formula="10800000"/>
              <draw:equation draw:name="f1" draw:formula="5400000"/>
              <draw:equation draw:name="f2" draw:formula="left"/>
              <draw:equation draw:name="f3" draw:formula="right"/>
              <draw:equation draw:name="f4" draw:formula="top"/>
              <draw:equation draw:name="f5" draw:formula="bottom"/>
              <draw:equation draw:name="f6" draw:formula="?f5 - ?f4"/>
              <draw:equation draw:name="f7" draw:formula="?f6 / 2"/>
              <draw:equation draw:name="f8" draw:formula="?f4 + ?f7"/>
              <draw:equation draw:name="f9" draw:formula="?f3 - ?f2"/>
              <draw:equation draw:name="f10" draw:formula="?f9 / 2"/>
              <draw:equation draw:name="f11" draw:formula="?f2 + ?f10"/>
              <draw:equation draw:name="f12" draw:formula="5419351 / 1725033"/>
              <draw:equation draw:name="f13" draw:formula="2700000 + ?f1"/>
              <draw:equation draw:name="f14" draw:formula="?f13 * ?f12 / ?f0"/>
              <draw:equation draw:name="f15" draw:formula="0 - ?f14"/>
              <draw:equation draw:name="f16" draw:formula="sin(?f15)"/>
              <draw:equation draw:name="f17" draw:formula="0 - ?f16"/>
              <draw:equation draw:name="f18" draw:formula="?f17 * ?f10"/>
              <draw:equation draw:name="f19" draw:formula="cos(?f15)"/>
              <draw:equation draw:name="f20" draw:formula="0 - ?f19"/>
              <draw:equation draw:name="f21" draw:formula="?f20 * ?f7"/>
              <draw:equation draw:name="f22" draw:formula="?f11 - ?f18"/>
              <draw:equation draw:name="f23" draw:formula="?f11 + ?f18"/>
              <draw:equation draw:name="f24" draw:formula="?f8 - ?f21"/>
              <draw:equation draw:name="f25" draw:formula="?f8 + ?f21"/>
              <draw:equation draw:name="f26" draw:formula="21550000 - 21600000"/>
              <draw:equation draw:name="f27" draw:formula="if(?f26, 21600000, 21550000)"/>
              <draw:equation draw:name="f28" draw:formula="-21550000 - ?f27"/>
              <draw:equation draw:name="f29" draw:formula="if(?f28, -21550000, ?f27)"/>
              <draw:equation draw:name="f30" draw:formula="?f0 + ?f29"/>
              <draw:equation draw:name="f31" draw:formula="?f0 + ?f1"/>
              <draw:equation draw:name="f32" draw:formula="?f31 * ?f12 / ?f0"/>
              <draw:equation draw:name="f33" draw:formula="0 - ?f32"/>
              <draw:equation draw:name="f34" draw:formula="cos(?f33)"/>
              <draw:equation draw:name="f35" draw:formula="0 - ?f34"/>
              <draw:equation draw:name="f36" draw:formula="?f35 * ?f10"/>
              <draw:equation draw:name="f37" draw:formula="sin(?f33)"/>
              <draw:equation draw:name="f38" draw:formula="0 - ?f37"/>
              <draw:equation draw:name="f39" draw:formula="?f38 * ?f7"/>
              <draw:equation draw:name="f40" draw:formula="sqrt(?f36 * ?f36 + ?f39 * ?f39 + 0 * 0)"/>
              <draw:equation draw:name="f41" draw:formula="?f10 * ?f7 / ?f40"/>
              <draw:equation draw:name="f42" draw:formula="?f38 * ?f41"/>
              <draw:equation draw:name="f43" draw:formula="?f2 - ?f42"/>
              <draw:equation draw:name="f44" draw:formula="?f35 * ?f41"/>
              <draw:equation draw:name="f45" draw:formula="?f8 - ?f44"/>
              <draw:equation draw:name="f46" draw:formula="?f43 - ?f10"/>
              <draw:equation draw:name="f47" draw:formula="?f45 - ?f7"/>
              <draw:equation draw:name="f48" draw:formula="?f43 + ?f10"/>
              <draw:equation draw:name="f49" draw:formula="?f45 + ?f7"/>
              <draw:equation draw:name="f50" draw:formula="?f30 + ?f1"/>
              <draw:equation draw:name="f51" draw:formula="?f50 * ?f12 / ?f0"/>
              <draw:equation draw:name="f52" draw:formula="0 - ?f51"/>
              <draw:equation draw:name="f53" draw:formula="cos(?f52)"/>
              <draw:equation draw:name="f54" draw:formula="0 - ?f53"/>
              <draw:equation draw:name="f55" draw:formula="?f54 * ?f10"/>
              <draw:equation draw:name="f56" draw:formula="sin(?f52)"/>
              <draw:equation draw:name="f57" draw:formula="0 - ?f56"/>
              <draw:equation draw:name="f58" draw:formula="?f57 * ?f7"/>
              <draw:equation draw:name="f59" draw:formula="sqrt(?f55 * ?f55 + ?f58 * ?f58 + 0 * 0)"/>
              <draw:equation draw:name="f60" draw:formula="?f10 * ?f7 / ?f59"/>
              <draw:equation draw:name="f61" draw:formula="?f57 * ?f60"/>
              <draw:equation draw:name="f62" draw:formula="?f43 + ?f61"/>
              <draw:equation draw:name="f63" draw:formula="?f54 * ?f60"/>
              <draw:equation draw:name="f64" draw:formula="?f45 + ?f63"/>
              <draw:equation draw:name="f65" draw:formula="if(?f29, ?f2, ?f46)"/>
              <draw:equation draw:name="f66" draw:formula="if(?f29, ?f8, ?f47)"/>
              <draw:equation draw:name="f67" draw:formula="if(?f29, ?f2, ?f48)"/>
              <draw:equation draw:name="f68" draw:formula="if(?f29, ?f8, ?f49)"/>
              <draw:equation draw:name="f69" draw:formula="if(?f29, ?f46, ?f62)"/>
              <draw:equation draw:name="f70" draw:formula="if(?f29, ?f47, ?f64)"/>
              <draw:equation draw:name="f71" draw:formula="if(?f29, ?f48, ?f62)"/>
              <draw:equation draw:name="f72" draw:formula="if(?f29, ?f49, ?f64)"/>
            </draw:enhanced-geometry>
          </draw:custom-shape>
        </draw:g>
        <draw:frame draw:id="id188" draw:style-name="a757" draw:name="Google Shape;221;p8" svg:x="1.68439in" svg:y="2.9388in" svg:width="0.48759in" svg:height="0.48759in" style:rel-width="scale" style:rel-height="scale">
          <draw:image xlink:href="media/image15.png" xlink:type="simple" xlink:show="embed" xlink:actuate="onLoad"/>
          <svg:title/>
          <svg:desc>識別證 以實心填滿</svg:desc>
        </draw:frame>
        <draw:frame draw:id="id189" draw:style-name="a758" draw:name="Google Shape;220;p8" svg:x="2.6422in" svg:y="4.41189in" svg:width="0.47964in" svg:height="0.47964in" style:rel-width="scale" style:rel-height="scale">
          <draw:image xlink:href="media/image16.png" xlink:type="simple" xlink:show="embed" xlink:actuate="onLoad"/>
          <svg:title/>
          <svg:desc>徽章 1 以實心填滿</svg:desc>
        </draw:frame>
        <draw:frame draw:id="id190" draw:style-name="a762" draw:name="Google Shape;224;p8" svg:x="8.63889in" svg:y="5.7934in" svg:width="2.5in" svg:height="0.33169in">
          <draw:text-box>
            <text:p text:style-name="a761" text:class-names="" text:cond-style-name=""><text:span text:style-name="a759" text:class-names=""><text:page-number style:num-format="1" text:fixed="false">8</text:page-number></text:span><text:span text:style-name="a760" text:class-names=""/></text:p>
          </draw:text-box>
          <svg:title/>
          <svg:desc/>
        </draw:frame>
        <draw:frame draw:id="id191" draw:style-name="a766" draw:name="Google Shape;225;p8" svg:x="5.329in" svg:y="1.18575in" svg:width="4.51718in" svg:height="1.04987in">
          <draw:text-box>
            <text:p text:style-name="a765" text:class-names="" text:cond-style-name=""><text:span text:style-name="a763" text:class-names="">利用測驗報吿安排學習</text:span><text:span text:style-name="a764" text:class-names=""/></text:p>
          </draw:text-box>
          <svg:title/>
          <svg:desc/>
        </draw:frame>
        <draw:g draw:name="群組 1" draw:id="id192" draw:style-name="a767">
          <svg:title/>
          <svg:desc/>
          <draw:g draw:name="群組 2" draw:id="id200" draw:style-name="a802">
            <svg:title/>
            <svg:desc/>
            <draw:frame draw:id="id202" draw:style-name="a804" draw:name="圖片 4" svg:x="3.62099in" svg:y="1.03766in" svg:width="5.14676in" svg:height="4.74735in" style:rel-width="scale" style:rel-height="scale">
              <draw:image xlink:href="media/image21.png" xlink:type="simple" xlink:show="embed" xlink:actuate="onLoad"/>
              <svg:title/>
              <svg:desc/>
            </draw:frame>
            <draw:frame draw:id="id203" draw:style-name="a805" draw:name="圖片 5" svg:x="8.69241in" svg:y="1.03766in" svg:width="1.96067in" svg:height="4.75243in" style:rel-width="scale" style:rel-height="scale">
              <draw:image xlink:href="media/image22.png" xlink:type="simple" xlink:show="embed" xlink:actuate="onLoad"/>
              <svg:title/>
              <svg:desc/>
            </draw:frame>
          </draw:g>
          <draw:frame draw:id="id201" draw:style-name="a803" draw:name="圖片 3" svg:x="5.57478in" svg:y="3.63456in" svg:width="0.58465in" svg:height="0.39547in" style:rel-width="scale" style:rel-height="scale">
            <draw:image xlink:href="media/image23.png" xlink:type="simple" xlink:show="embed" xlink:actuate="onLoad"/>
            <svg:title/>
            <svg:desc/>
          </draw:frame>
        </draw:g>
        <draw:custom-shape svg:x="4.87435in" svg:y="3.58591in" svg:width="0.69149in" svg:height="2.20749in" draw:id="id193" draw:style-name="a770" draw:name="Google Shape;226;p8">
          <svg:title/>
          <svg:desc/>
          <text:p text:style-name="a769" text:class-names="" text:cond-style-name=""><text:span text:style-name="a768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onnector draw:type="line" svg:x1="4.58814in" svg:y1="3.98484in" svg:x2="3.12184in" svg:y2="4.65171in" draw:end-shape="id189" draw:end-glue-point="1" draw:id="id194" draw:style-name="a772" draw:name="Google Shape;218;p8">
          <svg:title/>
          <svg:desc/>
        </draw:connector>
        <draw:frame draw:id="id195" draw:style-name="a773" draw:name="Google Shape;219;p8" svg:x="4.44758in" svg:y="3.61552in" svg:width="0.47964in" svg:height="0.47964in" style:rel-width="scale" style:rel-height="scale">
          <draw:image xlink:href="media/image16.png" xlink:type="simple" xlink:show="embed" xlink:actuate="onLoad"/>
          <svg:title/>
          <svg:desc>徽章 1 以實心填滿</svg:desc>
        </draw:frame>
        <draw:frame draw:id="id196" draw:style-name="a774" draw:name="Google Shape;222;p8" svg:x="4.41735in" svg:y="5.28307in" svg:width="0.48759in" svg:height="0.48759in" style:rel-width="scale" style:rel-height="scale">
          <draw:image xlink:href="media/image15.png" xlink:type="simple" xlink:show="embed" xlink:actuate="onLoad"/>
          <svg:title/>
          <svg:desc>識別證 以實心填滿</svg:desc>
        </draw:frame>
        <draw:frame draw:id="id197" draw:style-name="a792" draw:name="Google Shape;228;p8" svg:x="5.44518in" svg:y="0.8882in" svg:width="4.04623in" svg:height="1.04987in">
          <draw:text-box>
            <text:p text:style-name="a777" text:class-names="" text:cond-style-name=""><text:span text:style-name="a775" text:class-names="">點擊未通過的知識節點編號，</text:span><text:span text:style-name="a776" text:class-names=""/></text:p>
            <text:p text:style-name="a785" text:class-names="" text:cond-style-name=""><text:span text:style-name="a778" text:class-names="">就可以在</text:span><text:span text:style-name="a779" text:class-names="">知識</text:span><text:span text:style-name="a780" text:class-names="">結構</text:span><text:span text:style-name="a781" text:class-names="">星空圖</text:span><text:span text:style-name="a782" text:class-names="">上</text:span><text:span text:style-name="a783" text:class-names="">，</text:span><text:span text:style-name="a784" text:class-names=""/></text:p>
            <text:p text:style-name="a791" text:class-names="" text:cond-style-name=""><text:span text:style-name="a786" text:class-names="">看見自己</text:span><text:span text:style-name="a787" text:class-names="">應該補救學習</text:span><text:span text:style-name="a788" text:class-names="">的路徑</text:span><text:span text:style-name="a789" text:class-names="">。</text:span><text:span text:style-name="a790" text:class-names=""/></text:p>
          </draw:text-box>
          <svg:title/>
          <svg:desc/>
        </draw:frame>
        <draw:connector draw:type="line" svg:x1="4.525in" svg:y1="5.375in" svg:x2="2.05991in" svg:y2="3.31374in" draw:id="id198" draw:style-name="a794" draw:name="Google Shape;227;p8">
          <svg:title/>
          <svg:desc/>
        </draw:connector>
        <draw:custom-shape svg:x="0.86667in" svg:y="0.1086in" svg:width="9.28333in" svg:height="0.79604in" draw:id="id199" draw:style-name="a801" draw:name="Google Shape;242;p9">
          <svg:title/>
          <svg:desc/>
          <text:p text:style-name="a800" text:class-names="" text:cond-style-name=""><text:span text:style-name="a795" text:class-names="">即時的</text:span><text:span text:style-name="a796" text:class-names="">測驗報告</text:span><text:span text:style-name="a797" text:class-names="">-</text:span><text:span text:style-name="a798" text:class-names="">可以查看補救學習路徑</text:span><text:span text:style-name="a799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presentation:notes draw:style-name="a817">
          <draw:frame draw:id="id209" presentation:style-name="a815" draw:name="Google Shape;207;p8:notes" svg:x="0.7434in" svg:y="5.2244in" svg:width="5.94722in" svg:height="4.27451in" presentation:class="notes" presentation:placeholder="true">
            <draw:text-box/>
            <svg:title/>
            <svg:desc/>
          </draw:frame>
          <draw:page-thumbnail draw:page-number="8" svg:x="0.46181in" svg:y="1.3559in" svg:width="6.51042in" svg:height="3.66319in" presentation:class="page" draw:id="id210" presentation:style-name="a816" draw:name="Google Shape;208;p8:notes">
            <svg:title/>
            <svg:desc/>
          </draw:page-thumbnail>
        </presentation:notes>
      </draw:page>
      <draw:page draw:name="Slide9" draw:style-name="a818" draw:master-page-name="Master1-Layout3-titleOnly-TITLE_ONLY" presentation:presentation-page-layout-name="Master1-PPL3" draw:id="Slide-264">
        <draw:custom-shape svg:x="0.19788in" svg:y="0.875in" svg:width="10.71535in" svg:height="5.25342in" draw:id="id211" draw:style-name="a821" draw:name="Google Shape;233;p9">
          <svg:title/>
          <svg:desc/>
          <text:p text:style-name="a820" text:class-names="" text:cond-style-name=""><text:span text:style-name="a819" text:class-names=""/></text:p>
          <draw:enhanced-geometry xmlns:dr3d="urn:oasis:names:tc:opendocument:xmlns:dr3d:1.0"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1907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switched="true" draw:handle-position="$0 top" draw:handle-position-x="$0" draw:handle-position-y="top" draw:handle-range-x-minimum="0" draw:handle-range-x-maximum="10800"/>
          </draw:enhanced-geometry>
        </draw:custom-shape>
        <draw:frame draw:id="id212" draw:style-name="a825" draw:name="Google Shape;234;p9" svg:x="8.63889in" svg:y="5.7934in" svg:width="2.5in" svg:height="0.33169in">
          <draw:text-box>
            <text:p text:style-name="a824" text:class-names="" text:cond-style-name=""><text:span text:style-name="a822" text:class-names=""><text:page-number style:num-format="1" text:fixed="false">9</text:page-number></text:span><text:span text:style-name="a823" text:class-names=""/></text:p>
          </draw:text-box>
          <svg:title/>
          <svg:desc/>
        </draw:frame>
        <draw:custom-shape svg:x="1.59532in" svg:y="0.1086in" svg:width="8.10307in" svg:height="0.79604in" draw:id="id213" draw:style-name="a832" draw:name="Google Shape;242;p9">
          <svg:title/>
          <svg:desc/>
          <text:p text:style-name="a831" text:class-names="" text:cond-style-name=""><text:span text:style-name="a826" text:class-names="">即時的</text:span><text:span text:style-name="a827" text:class-names="">測驗報告</text:span><text:span text:style-name="a828" text:class-names="">-</text:span><text:span text:style-name="a829" text:class-names="">可以查看錯題解說</text:span><text:span text:style-name="a830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g draw:name="群組 4" draw:id="id214">
          <svg:title/>
          <svg:desc/>
          <draw:g draw:name="群組 5" draw:id="id225">
            <svg:title/>
            <svg:desc/>
            <draw:frame draw:id="id227" draw:style-name="a853" draw:name="圖片 7" svg:x="0.37607in" svg:y="1.18264in" svg:width="5.86123in" svg:height="4.56421in" style:rel-width="scale" style:rel-height="scale">
              <draw:image xlink:href="media/image21.png" xlink:type="simple" xlink:show="embed" xlink:actuate="onLoad"/>
              <svg:title/>
              <svg:desc/>
            </draw:frame>
            <draw:frame draw:id="id228" draw:style-name="a854" draw:name="圖片 8" svg:x="6.15151in" svg:y="1.18264in" svg:width="2.23285in" svg:height="4.5691in" style:rel-width="scale" style:rel-height="scale">
              <draw:image xlink:href="media/image22.png" xlink:type="simple" xlink:show="embed" xlink:actuate="onLoad"/>
              <svg:title/>
              <svg:desc/>
            </draw:frame>
          </draw:g>
          <draw:frame draw:id="id226" draw:style-name="a852" draw:name="圖片 6" svg:x="2.60109in" svg:y="3.67936in" svg:width="0.66581in" svg:height="0.38021in" style:rel-width="scale" style:rel-height="scale">
            <draw:image xlink:href="media/image23.png" xlink:type="simple" xlink:show="embed" xlink:actuate="onLoad"/>
            <svg:title/>
            <svg:desc/>
          </draw:frame>
        </draw:g>
        <draw:g draw:name="群組 3" draw:id="id215">
          <svg:title/>
          <svg:desc/>
          <draw:frame draw:id="id222" draw:style-name="a843" draw:name="Google Shape;240;p9" svg:x="6.41509in" svg:y="1.05905in" svg:width="4.33022in" svg:height="4.06452in" style:rel-width="scale" style:rel-height="scale">
            <draw:image xlink:href="media/image26.png" xlink:type="simple" xlink:show="embed" xlink:actuate="onLoad"/>
            <svg:title/>
            <svg:desc/>
          </draw:frame>
          <draw:frame draw:id="id223" draw:style-name="a848" draw:name="Google Shape;241;p9" svg:x="8.38435in" svg:y="2.4049in" svg:width="2.02031in" svg:height="1.04987in">
            <draw:text-box>
              <text:p text:style-name="a847" text:class-names="" text:cond-style-name=""><text:span text:style-name="a844" text:class-names="">錯題解</text:span><text:span text:style-name="a845" text:class-names="">說</text:span><text:span text:style-name="a846" text:class-names=""/></text:p>
            </draw:text-box>
            <svg:title/>
            <svg:desc/>
          </draw:frame>
          <draw:custom-shape svg:x="6.41509in" svg:y="1.01711in" svg:width="4.34875in" svg:height="4.06463in" draw:id="id224" draw:style-name="a851" draw:name="Google Shape;243;p9">
            <svg:title/>
            <svg:desc/>
            <text:p text:style-name="a850" text:class-names="" text:cond-style-name=""><text:span text:style-name="a849" text:class-names=""/></text:p>
            <draw:enhanced-geometry xmlns:dr3d="urn:oasis:names:tc:opendocument:xmlns:dr3d:1.0" draw:type="non-primitive" svg:viewBox="0 0 21600 21600" draw:enhanced-path="M 0 0 L 21600 0 21600 21600 0 21600 Z N"/>
          </draw:custom-shape>
        </draw:g>
        <draw:custom-shape svg:x="2.6383in" svg:y="3.67448in" svg:width="0.57835in" svg:height="0.38021in" draw:id="id216" draw:style-name="a835" draw:name="Google Shape;237;p9">
          <svg:title/>
          <svg:desc/>
          <text:p text:style-name="a834" text:class-names="" text:cond-style-name=""><text:span text:style-name="a833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onnector draw:type="line" svg:x1="3.21665in" svg:y1="3.86459in" draw:start-shape="id216" draw:start-glue-point="1" svg:x2="6.39832in" svg:y2="3.28202in" draw:id="id217" draw:style-name="a837" draw:name="Google Shape;239;p9">
          <svg:title/>
          <svg:desc/>
        </draw:connector>
        <draw:g draw:name="群組 14" draw:id="id218">
          <svg:title/>
          <svg:desc/>
          <draw:custom-shape svg:x="0.4634in" svg:y="4.19597in" svg:width="2.6866in" svg:height="1.10403in" draw:id="id220" draw:style-name="a841" draw:name="語音泡泡: 矩形 1">
            <svg:title/>
            <svg:desc/>
            <text:p text:style-name="a840" text:class-names="" text:cond-style-name=""><text:span text:style-name="a839" text:class-names="">只要點擊節點測驗狀態 <text:s text:c="3"/>，就可以觀看錯題的題目解說</text:span></text:p>
            <draw:enhanced-geometry xmlns:dr3d="urn:oasis:names:tc:opendocument:xmlns:dr3d:1.0" draw:type="non-primitive" svg:viewBox="0 0 21600 21600" draw:enhanced-path="M 0 0 L 0 3590 ?f2 ?f3 0 8970 0 12630 ?f4 ?f5 0 18010 0 21600 3590 21600 ?f6 ?f7 8970 21600 12630 21600 ?f8 ?f9 18010 21600 21600 21600 21600 18010 ?f10 ?f11 21600 12630 21600 8970 ?f12 ?f13 21600 3590 21600 0 18010 0 ?f14 ?f15 12630 0 8970 0 ?f16 ?f17 3590 0 0 0 Z N" draw:text-areas="0 0 21600 21600" draw:glue-points="?f40 ?f41" draw:glue-point-leaving-directions="180" draw:modifiers="17960 -2843">
              <draw:equation draw:name="f0" draw:formula="$0 -10800"/>
              <draw:equation draw:name="f1" draw:formula="$1 -10800"/>
              <draw:equation draw:name="f2" draw:formula="if(?f18 ,$0 ,0)"/>
              <draw:equation draw:name="f3" draw:formula="if(?f18 ,$1 ,6280)"/>
              <draw:equation draw:name="f4" draw:formula="if(?f23 ,$0 ,0)"/>
              <draw:equation draw:name="f5" draw:formula="if(?f23 ,$1 ,15320)"/>
              <draw:equation draw:name="f6" draw:formula="if(?f26 ,$0 ,6280)"/>
              <draw:equation draw:name="f7" draw:formula="if(?f26 ,$1 ,21600)"/>
              <draw:equation draw:name="f8" draw:formula="if(?f29 ,$0 ,15320)"/>
              <draw:equation draw:name="f9" draw:formula="if(?f29 ,$1 ,21600)"/>
              <draw:equation draw:name="f10" draw:formula="if(?f32 ,$0 ,21600)"/>
              <draw:equation draw:name="f11" draw:formula="if(?f32 ,$1 ,15320)"/>
              <draw:equation draw:name="f12" draw:formula="if(?f34 ,$0 ,21600)"/>
              <draw:equation draw:name="f13" draw:formula="if(?f34 ,$1 ,6280)"/>
              <draw:equation draw:name="f14" draw:formula="if(?f36 ,$0 ,15320)"/>
              <draw:equation draw:name="f15" draw:formula="if(?f36 ,$1 ,0)"/>
              <draw:equation draw:name="f16" draw:formula="if(?f38 ,$0 ,6280)"/>
              <draw:equation draw:name="f17" draw:formula="if(?f38 ,$1 ,0)"/>
              <draw:equation draw:name="f18" draw:formula="if($0 ,-1,?f19 )"/>
              <draw:equation draw:name="f19" draw:formula="if(?f1 ,-1,?f22 )"/>
              <draw:equation draw:name="f20" draw:formula="abs(?f0 )"/>
              <draw:equation draw:name="f21" draw:formula="abs(?f1 )"/>
              <draw:equation draw:name="f22" draw:formula="?f20 -?f21 "/>
              <draw:equation draw:name="f23" draw:formula="if($0 ,-1,?f24 )"/>
              <draw:equation draw:name="f24" draw:formula="if(?f1 ,?f22 ,-1)"/>
              <draw:equation draw:name="f25" draw:formula="$1 -21600"/>
              <draw:equation draw:name="f26" draw:formula="if(?f25 ,?f27 ,-1)"/>
              <draw:equation draw:name="f27" draw:formula="if(?f0 ,-1,?f28 )"/>
              <draw:equation draw:name="f28" draw:formula="?f21 -?f20 "/>
              <draw:equation draw:name="f29" draw:formula="if(?f25 ,?f30 ,-1)"/>
              <draw:equation draw:name="f30" draw:formula="if(?f0 ,?f28 ,-1)"/>
              <draw:equation draw:name="f31" draw:formula="$0 -21600"/>
              <draw:equation draw:name="f32" draw:formula="if(?f31 ,?f33 ,-1)"/>
              <draw:equation draw:name="f33" draw:formula="if(?f1 ,?f22 ,-1)"/>
              <draw:equation draw:name="f34" draw:formula="if(?f31 ,?f35 ,-1)"/>
              <draw:equation draw:name="f35" draw:formula="if(?f1 ,-1,?f22 )"/>
              <draw:equation draw:name="f36" draw:formula="if($1 ,-1,?f37 )"/>
              <draw:equation draw:name="f37" draw:formula="if(?f0 ,?f28 ,-1)"/>
              <draw:equation draw:name="f38" draw:formula="if($1 ,-1,?f39 )"/>
              <draw:equation draw:name="f39" draw:formula="if(?f0 ,-1,?f28 )"/>
              <draw:equation draw:name="f40" draw:formula="$0 "/>
              <draw:equation draw:name="f41" draw:formula="$1 "/>
              <draw:handle draw:handle-position="$0 $1" draw:handle-position-x="$0" draw:handle-position-y="$1"/>
            </draw:enhanced-geometry>
          </draw:custom-shape>
          <draw:frame draw:id="id221" draw:style-name="a842" draw:name="圖片 12" svg:x="1.25138in" svg:y="4.53108in" svg:width="0.34394in" svg:height="0.43381in" style:rel-width="scale" style:rel-height="scale">
            <draw:image xlink:href="media/image27.png" xlink:type="simple" xlink:show="embed" xlink:actuate="onLoad"/>
            <svg:title/>
            <svg:desc/>
          </draw:frame>
        </draw:g>
        <draw:frame draw:id="id219" draw:style-name="a838" draw:name="Google Shape;238;p9" svg:x="1.42335in" svg:y="3.62103in" svg:width="0.47964in" svg:height="0.47964in" style:rel-width="scale" style:rel-height="scale">
          <draw:image xlink:href="media/image16.png" xlink:type="simple" xlink:show="embed" xlink:actuate="onLoad"/>
          <svg:title/>
          <svg:desc>徽章 1 以實心填滿</svg:desc>
        </draw:frame>
        <presentation:notes draw:style-name="a857">
          <draw:frame draw:id="id229" presentation:style-name="a855" draw:name="Google Shape;230;p9:notes" svg:x="0.7434in" svg:y="5.2244in" svg:width="5.94722in" svg:height="4.27451in" presentation:class="notes" presentation:placeholder="true">
            <draw:text-box/>
            <svg:title/>
            <svg:desc/>
          </draw:frame>
          <draw:page-thumbnail draw:page-number="9" svg:x="0.46181in" svg:y="1.3559in" svg:width="6.51042in" svg:height="3.66319in" presentation:class="page" draw:id="id230" presentation:style-name="a856" draw:name="Google Shape;231;p9:notes">
            <svg:title/>
            <svg:desc/>
          </draw:page-thumbnail>
        </presentation:notes>
      </draw:page>
      <draw:page draw:name="Slide10" draw:style-name="a858" draw:master-page-name="Master1-Layout3-titleOnly-TITLE_ONLY" presentation:presentation-page-layout-name="Master1-PPL3" draw:id="Slide-265">
        <draw:custom-shape svg:x="0.19788in" svg:y="0.875in" svg:width="10.71535in" svg:height="5.25342in" draw:id="id231" draw:style-name="a861" draw:name="Google Shape;248;p10">
          <svg:title/>
          <svg:desc/>
          <text:p text:style-name="a860" text:class-names="" text:cond-style-name=""><text:span text:style-name="a859" text:class-names=""/></text:p>
          <draw:enhanced-geometry xmlns:dr3d="urn:oasis:names:tc:opendocument:xmlns:dr3d:1.0"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1907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switched="true" draw:handle-position="$0 top" draw:handle-position-x="$0" draw:handle-position-y="top" draw:handle-range-x-minimum="0" draw:handle-range-x-maximum="10800"/>
          </draw:enhanced-geometry>
        </draw:custom-shape>
        <draw:frame draw:id="id232" draw:style-name="a865" draw:name="Google Shape;255;p10" svg:x="8.63889in" svg:y="5.7934in" svg:width="2.5in" svg:height="0.33169in">
          <draw:text-box>
            <text:p text:style-name="a864" text:class-names="" text:cond-style-name=""><text:span text:style-name="a862" text:class-names=""><text:page-number style:num-format="1" text:fixed="false">10</text:page-number></text:span><text:span text:style-name="a863" text:class-names=""/></text:p>
          </draw:text-box>
          <svg:title/>
          <svg:desc/>
        </draw:frame>
        <draw:g draw:name="群組 3" draw:id="id233">
          <svg:title/>
          <svg:desc/>
          <draw:g draw:name="群組 4" draw:id="id242">
            <svg:title/>
            <svg:desc/>
            <draw:frame draw:id="id244" draw:style-name="a885" draw:name="圖片 6" svg:x="0.39836in" svg:y="1.07526in" svg:width="5.71755in" svg:height="4.56421in" style:rel-width="scale" style:rel-height="scale">
              <draw:image xlink:href="media/image21.png" xlink:type="simple" xlink:show="embed" xlink:actuate="onLoad"/>
              <svg:title/>
              <svg:desc/>
            </draw:frame>
            <draw:frame draw:id="id245" draw:style-name="a886" draw:name="圖片 7" svg:x="6.03222in" svg:y="1.07526in" svg:width="2.17811in" svg:height="4.5691in" style:rel-width="scale" style:rel-height="scale">
              <draw:image xlink:href="media/image22.png" xlink:type="simple" xlink:show="embed" xlink:actuate="onLoad"/>
              <svg:title/>
              <svg:desc/>
            </draw:frame>
          </draw:g>
          <draw:frame draw:id="id243" draw:style-name="a884" draw:name="圖片 5" svg:x="2.56884in" svg:y="3.57198in" svg:width="0.64949in" svg:height="0.38021in" style:rel-width="scale" style:rel-height="scale">
            <draw:image xlink:href="media/image23.png" xlink:type="simple" xlink:show="embed" xlink:actuate="onLoad"/>
            <svg:title/>
            <svg:desc/>
          </draw:frame>
        </draw:g>
        <draw:g draw:name="群組 2" draw:id="id234">
          <svg:title/>
          <svg:desc/>
          <draw:frame draw:id="id239" draw:style-name="a879" draw:name="Google Shape;252;p10" svg:x="7.17573in" svg:y="0.90529in" svg:width="3.7375in" svg:height="2.13077in" style:rel-width="scale" style:rel-height="scale">
            <draw:image xlink:href="media/image28.png" xlink:type="simple" xlink:show="embed" xlink:actuate="onLoad"/>
            <svg:title/>
            <svg:desc/>
          </draw:frame>
          <draw:frame draw:id="id240" draw:style-name="a880" draw:name="Google Shape;253;p10" svg:x="7.16989in" svg:y="1.02477in" svg:width="1.7919in" svg:height="0.18198in" style:rel-width="scale" style:rel-height="scale">
            <draw:image xlink:href="media/image29.png" xlink:type="simple" xlink:show="embed" xlink:actuate="onLoad"/>
            <svg:title/>
            <svg:desc/>
          </draw:frame>
          <draw:custom-shape svg:x="7.18384in" svg:y="1.05111in" svg:width="1.79204in" svg:height="0.15072in" draw:id="id241" draw:style-name="a883" draw:name="Google Shape;254;p10">
            <svg:title/>
            <svg:desc/>
            <text:p text:style-name="a882" text:class-names="" text:cond-style-name=""><text:span text:style-name="a881" text:class-names=""/></text:p>
            <draw:enhanced-geometry xmlns:dr3d="urn:oasis:names:tc:opendocument:xmlns:dr3d:1.0" draw:type="non-primitive" svg:viewBox="0 0 21600 21600" draw:enhanced-path="M 0 0 L 21600 0 21600 21600 0 21600 Z N"/>
          </draw:custom-shape>
        </draw:g>
        <draw:connector draw:type="line" svg:x1="6.20848in" svg:y1="3.52333in" svg:x2="7.30648in" svg:y2="2.67805in" draw:id="id235" draw:style-name="a867" draw:name="Google Shape;256;p10">
          <svg:title/>
          <svg:desc/>
        </draw:connector>
        <draw:custom-shape svg:x="4.65451in" svg:y="3.52013in" svg:width="2.83456in" svg:height="0.43207in" draw:id="id236" draw:style-name="a870" draw:name="Google Shape;250;p10">
          <svg:title/>
          <svg:desc/>
          <text:p text:style-name="a869" text:class-names="" text:cond-style-name=""><text:span text:style-name="a868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237" draw:style-name="a871" draw:name="Google Shape;258;p10" svg:x="1.38459in" svg:y="3.50171in" svg:width="0.47964in" svg:height="0.47964in" style:rel-width="scale" style:rel-height="scale">
          <draw:image xlink:href="media/image16.png" xlink:type="simple" xlink:show="embed" xlink:actuate="onLoad"/>
          <svg:title/>
          <svg:desc>徽章 1 以實心填滿</svg:desc>
        </draw:frame>
        <draw:custom-shape svg:x="0.91667in" svg:y="0.1086in" svg:width="9.1in" svg:height="0.79604in" draw:id="id238" draw:style-name="a878" draw:name="Google Shape;242;p9">
          <svg:title/>
          <svg:desc/>
          <text:p text:style-name="a877" text:class-names="" text:cond-style-name=""><text:span text:style-name="a872" text:class-names="">即時的</text:span><text:span text:style-name="a873" text:class-names="">測驗報告</text:span><text:span text:style-name="a874" text:class-names="">-</text:span><text:span text:style-name="a875" text:class-names="">可以查看補救學習資源</text:span><text:span text:style-name="a876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presentation:notes draw:style-name="a889">
          <draw:frame draw:id="id246" presentation:style-name="a887" draw:name="Google Shape;245;p10:notes" svg:x="0.7434in" svg:y="5.2244in" svg:width="5.94722in" svg:height="4.27451in" presentation:class="notes" presentation:placeholder="true">
            <draw:text-box/>
            <svg:title/>
            <svg:desc/>
          </draw:frame>
          <draw:page-thumbnail draw:page-number="10" svg:x="0.46181in" svg:y="1.3559in" svg:width="6.51042in" svg:height="3.66319in" presentation:class="page" draw:id="id247" presentation:style-name="a888" draw:name="Google Shape;246;p10:notes">
            <svg:title/>
            <svg:desc/>
          </draw:page-thumbnail>
        </presentation:notes>
      </draw:page>
      <draw:page draw:name="Slide11" draw:style-name="a890" draw:master-page-name="Master1-Layout3-titleOnly-TITLE_ONLY" presentation:presentation-page-layout-name="Master1-PPL3" draw:id="Slide-266">
        <draw:custom-shape svg:x="0.19788in" svg:y="0.875in" svg:width="10.71522in" svg:height="5.25328in" draw:id="id248" draw:style-name="a893" draw:name="Google Shape;263;p11">
          <svg:title/>
          <svg:desc/>
          <text:p text:style-name="a892" text:class-names="" text:cond-style-name=""><text:span text:style-name="a891" text:class-names=""/></text:p>
          <draw:enhanced-geometry xmlns:dr3d="urn:oasis:names:tc:opendocument:xmlns:dr3d:1.0"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1907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switched="true" draw:handle-position="$0 top" draw:handle-position-x="$0" draw:handle-position-y="top" draw:handle-range-x-minimum="0" draw:handle-range-x-maximum="10800"/>
          </draw:enhanced-geometry>
        </draw:custom-shape>
        <draw:frame draw:id="id249" draw:style-name="a897" draw:name="Google Shape;271;p11" svg:x="8.63889in" svg:y="5.7934in" svg:width="2.5in" svg:height="0.33169in">
          <draw:text-box>
            <text:p text:style-name="a896" text:class-names="" text:cond-style-name=""><text:span text:style-name="a894" text:class-names=""><text:page-number style:num-format="1" text:fixed="false">11</text:page-number></text:span><text:span text:style-name="a895" text:class-names=""/></text:p>
          </draw:text-box>
          <svg:title/>
          <svg:desc/>
        </draw:frame>
        <draw:custom-shape svg:x="-0.08317in" svg:y="0.1086in" svg:width="11.35728in" svg:height="0.7664in" draw:id="id250" draw:style-name="a904" draw:name="Google Shape;272;p11">
          <svg:title/>
          <svg:desc/>
          <text:p text:style-name="a903" text:class-names="" text:cond-style-name=""><text:span text:style-name="a898" text:class-names="">也可以從「主選單」</text:span><text:span text:style-name="a899" text:class-names=""></text:span><text:span text:style-name="a900" text:class-names=""><text:s text:c="1"/>「報表」查看</text:span><text:span text:style-name="a901" text:class-names="">測驗報告</text:span><text:span text:style-name="a902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251" draw:style-name="a905" draw:name="圖片 4" svg:x="0.28247in" svg:y="1.02965in" svg:width="9.38194in" svg:height="4.94399in" style:rel-width="scale" style:rel-height="scale">
          <draw:image xlink:href="media/image30.png" xlink:type="simple" xlink:show="embed" xlink:actuate="onLoad"/>
          <svg:title/>
          <svg:desc/>
        </draw:frame>
        <draw:custom-shape svg:x="0.29005in" svg:y="3.42372in" svg:width="0.77348in" svg:height="0.27316in" draw:id="id252" draw:style-name="a908" draw:name="Google Shape;265;p11">
          <svg:title/>
          <svg:desc/>
          <text:p text:style-name="a907" text:class-names="" text:cond-style-name=""><text:span text:style-name="a906" text:class-names=""/></text:p>
          <draw:enhanced-geometry xmlns:dr3d="urn:oasis:names:tc:opendocument:xmlns:dr3d:1.0"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switched="true" draw:handle-position="$0 top" draw:handle-position-x="$0" draw:handle-position-y="top" draw:handle-range-x-minimum="0" draw:handle-range-x-maximum="10800"/>
          </draw:enhanced-geometry>
        </draw:custom-shape>
        <draw:custom-shape svg:x="0.44306in" svg:y="3.82511in" svg:width="0.77348in" svg:height="0.27316in" draw:id="id253" draw:style-name="a911" draw:name="Google Shape;265;p11">
          <svg:title/>
          <svg:desc/>
          <text:p text:style-name="a910" text:class-names="" text:cond-style-name=""><text:span text:style-name="a909" text:class-names=""/></text:p>
          <draw:enhanced-geometry xmlns:dr3d="urn:oasis:names:tc:opendocument:xmlns:dr3d:1.0"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switched="true" draw:handle-position="$0 top" draw:handle-position-x="$0" draw:handle-position-y="top" draw:handle-range-x-minimum="0" draw:handle-range-x-maximum="10800"/>
          </draw:enhanced-geometry>
        </draw:custom-shape>
        <draw:custom-shape svg:x="5.55139in" svg:y="4.54839in" svg:width="0.77348in" svg:height="0.27316in" draw:id="id254" draw:style-name="a914" draw:name="Google Shape;265;p11">
          <svg:title/>
          <svg:desc/>
          <text:p text:style-name="a913" text:class-names="" text:cond-style-name=""><text:span text:style-name="a912" text:class-names=""/></text:p>
          <draw:enhanced-geometry xmlns:dr3d="urn:oasis:names:tc:opendocument:xmlns:dr3d:1.0"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switched="true" draw:handle-position="$0 top" draw:handle-position-x="$0" draw:handle-position-y="top" draw:handle-range-x-minimum="0" draw:handle-range-x-maximum="10800"/>
          </draw:enhanced-geometry>
        </draw:custom-shape>
        <draw:custom-shape svg:x="3.01667in" svg:y="5.00497in" svg:width="2.72929in" svg:height="0.78843in" draw:id="id255" draw:style-name="a917" draw:name="語音泡泡: 矩形 9">
          <svg:title/>
          <svg:desc/>
          <text:p text:style-name="a916" text:class-names="" text:cond-style-name=""><text:span text:style-name="a915" text:class-names="">點擊成績，就可以觀看詳細的測驗報告。</text:span></text:p>
          <draw:enhanced-geometry xmlns:dr3d="urn:oasis:names:tc:opendocument:xmlns:dr3d:1.0" draw:type="non-primitive" svg:viewBox="0 0 21600 21600" draw:enhanced-path="M 0 0 L 0 3590 ?f2 ?f3 0 8970 0 12630 ?f4 ?f5 0 18010 0 21600 3590 21600 ?f6 ?f7 8970 21600 12630 21600 ?f8 ?f9 18010 21600 21600 21600 21600 18010 ?f10 ?f11 21600 12630 21600 8970 ?f12 ?f13 21600 3590 21600 0 18010 0 ?f14 ?f15 12630 0 8970 0 ?f16 ?f17 3590 0 0 0 Z N" draw:text-areas="0 0 21600 21600" draw:glue-points="?f40 ?f41" draw:glue-point-leaving-directions="180" draw:modifiers="19868 -6510">
            <draw:equation draw:name="f0" draw:formula="$0 -10800"/>
            <draw:equation draw:name="f1" draw:formula="$1 -10800"/>
            <draw:equation draw:name="f2" draw:formula="if(?f18 ,$0 ,0)"/>
            <draw:equation draw:name="f3" draw:formula="if(?f18 ,$1 ,6280)"/>
            <draw:equation draw:name="f4" draw:formula="if(?f23 ,$0 ,0)"/>
            <draw:equation draw:name="f5" draw:formula="if(?f23 ,$1 ,15320)"/>
            <draw:equation draw:name="f6" draw:formula="if(?f26 ,$0 ,6280)"/>
            <draw:equation draw:name="f7" draw:formula="if(?f26 ,$1 ,21600)"/>
            <draw:equation draw:name="f8" draw:formula="if(?f29 ,$0 ,15320)"/>
            <draw:equation draw:name="f9" draw:formula="if(?f29 ,$1 ,21600)"/>
            <draw:equation draw:name="f10" draw:formula="if(?f32 ,$0 ,21600)"/>
            <draw:equation draw:name="f11" draw:formula="if(?f32 ,$1 ,15320)"/>
            <draw:equation draw:name="f12" draw:formula="if(?f34 ,$0 ,21600)"/>
            <draw:equation draw:name="f13" draw:formula="if(?f34 ,$1 ,6280)"/>
            <draw:equation draw:name="f14" draw:formula="if(?f36 ,$0 ,15320)"/>
            <draw:equation draw:name="f15" draw:formula="if(?f36 ,$1 ,0)"/>
            <draw:equation draw:name="f16" draw:formula="if(?f38 ,$0 ,6280)"/>
            <draw:equation draw:name="f17" draw:formula="if(?f38 ,$1 ,0)"/>
            <draw:equation draw:name="f18" draw:formula="if($0 ,-1,?f19 )"/>
            <draw:equation draw:name="f19" draw:formula="if(?f1 ,-1,?f22 )"/>
            <draw:equation draw:name="f20" draw:formula="abs(?f0 )"/>
            <draw:equation draw:name="f21" draw:formula="abs(?f1 )"/>
            <draw:equation draw:name="f22" draw:formula="?f20 -?f21 "/>
            <draw:equation draw:name="f23" draw:formula="if($0 ,-1,?f24 )"/>
            <draw:equation draw:name="f24" draw:formula="if(?f1 ,?f22 ,-1)"/>
            <draw:equation draw:name="f25" draw:formula="$1 -21600"/>
            <draw:equation draw:name="f26" draw:formula="if(?f25 ,?f27 ,-1)"/>
            <draw:equation draw:name="f27" draw:formula="if(?f0 ,-1,?f28 )"/>
            <draw:equation draw:name="f28" draw:formula="?f21 -?f20 "/>
            <draw:equation draw:name="f29" draw:formula="if(?f25 ,?f30 ,-1)"/>
            <draw:equation draw:name="f30" draw:formula="if(?f0 ,?f28 ,-1)"/>
            <draw:equation draw:name="f31" draw:formula="$0 -21600"/>
            <draw:equation draw:name="f32" draw:formula="if(?f31 ,?f33 ,-1)"/>
            <draw:equation draw:name="f33" draw:formula="if(?f1 ,?f22 ,-1)"/>
            <draw:equation draw:name="f34" draw:formula="if(?f31 ,?f35 ,-1)"/>
            <draw:equation draw:name="f35" draw:formula="if(?f1 ,-1,?f22 )"/>
            <draw:equation draw:name="f36" draw:formula="if($1 ,-1,?f37 )"/>
            <draw:equation draw:name="f37" draw:formula="if(?f0 ,?f28 ,-1)"/>
            <draw:equation draw:name="f38" draw:formula="if($1 ,-1,?f39 )"/>
            <draw:equation draw:name="f39" draw:formula="if(?f0 ,-1,?f28 )"/>
            <draw:equation draw:name="f40" draw:formula="$0 "/>
            <draw:equation draw:name="f41" draw:formula="$1 "/>
            <draw:handle draw:handle-position="$0 $1" draw:handle-position-x="$0" draw:handle-position-y="$1"/>
          </draw:enhanced-geometry>
        </draw:custom-shape>
        <draw:g draw:name="群組 11" draw:id="id256">
          <svg:title/>
          <svg:desc/>
          <draw:g draw:name="群組 12" draw:id="id261">
            <svg:title/>
            <svg:desc/>
            <draw:g draw:name="群組 14" draw:id="id263">
              <svg:title/>
              <svg:desc/>
              <draw:frame draw:id="id265" draw:style-name="a932" draw:name="圖片 16" svg:x="6.27772in" svg:y="1.45112in" svg:width="3.49137in" svg:height="2.68425in" style:rel-width="scale" style:rel-height="scale">
                <draw:image xlink:href="media/image21.png" xlink:type="simple" xlink:show="embed" xlink:actuate="onLoad"/>
                <svg:title/>
                <svg:desc/>
              </draw:frame>
              <draw:frame draw:id="id266" draw:style-name="a933" draw:name="圖片 17" svg:x="9.71798in" svg:y="1.45112in" svg:width="1.33005in" svg:height="2.68712in" style:rel-width="scale" style:rel-height="scale">
                <draw:image xlink:href="media/image22.png" xlink:type="simple" xlink:show="embed" xlink:actuate="onLoad"/>
                <svg:title/>
                <svg:desc/>
              </draw:frame>
            </draw:g>
            <draw:frame draw:id="id264" draw:style-name="a931" draw:name="圖片 15" svg:x="7.6031in" svg:y="2.91947in" svg:width="0.39661in" svg:height="0.2236in" style:rel-width="scale" style:rel-height="scale">
              <draw:image xlink:href="media/image23.png" xlink:type="simple" xlink:show="embed" xlink:actuate="onLoad"/>
              <svg:title/>
              <svg:desc/>
            </draw:frame>
          </draw:g>
          <draw:custom-shape svg:x="6.27772in" svg:y="1.3599in" svg:width="4.77031in" svg:height="2.77547in" draw:id="id262" draw:style-name="a930" draw:name="矩形 13">
            <svg:title/>
            <svg:desc/>
            <text:p text:style-name="a929" text:class-names="" text:cond-style-name=""><text:span text:style-name="a928" text:class-names=""/></text:p>
            <draw:enhanced-geometry xmlns:dr3d="urn:oasis:names:tc:opendocument:xmlns:dr3d:1.0" draw:type="non-primitive" svg:viewBox="0 0 21600 21600" draw:enhanced-path="M 0 0 L 21600 0 21600 21600 0 21600 Z N"/>
          </draw:custom-shape>
        </draw:g>
        <draw:connector draw:type="standard" svg:x1="6.33245in" svg:y1="4.68497in" svg:x2="8.526in" svg:y2="4.14143in" draw:id="id257" draw:style-name="a919" draw:name="Google Shape;267;p11">
          <svg:title/>
          <svg:desc/>
        </draw:connector>
        <draw:g draw:name="Google Shape;268;p11" draw:id="id258">
          <svg:title/>
          <svg:desc/>
          <draw:custom-shape svg:x="8.38446in" svg:y="1.40477in" svg:width="2.19352in" svg:height="0.58956in" draw:id="id259" draw:style-name="a922" draw:name="Google Shape;269;p11">
            <svg:title/>
            <svg:desc/>
            <text:p text:style-name="a921" text:class-names="" text:cond-style-name=""><text:span text:style-name="a920" text:class-names=""/></text:p>
            <draw:enhanced-geometry xmlns:dr3d="urn:oasis:names:tc:opendocument:xmlns:dr3d:1.0" draw:type="non-primitive" svg:viewBox="0 0 7865263 812800" draw:enhanced-path="M 7865263 0 L 0 0 0 624840 349819 624840 157480 812800 798055 629490 7865263 624840 7865263 0 Z N" draw:text-areas="?f8 ?f10 ?f9 ?f11">
              <draw:equation draw:name="f0" draw:formula="left"/>
              <draw:equation draw:name="f1" draw:formula="right"/>
              <draw:equation draw:name="f2" draw:formula="top"/>
              <draw:equation draw:name="f3" draw:formula="bottom"/>
              <draw:equation draw:name="f4" draw:formula="?f3 - ?f2"/>
              <draw:equation draw:name="f5" draw:formula="?f1 - ?f0"/>
              <draw:equation draw:name="f6" draw:formula="?f5 / 7865263"/>
              <draw:equation draw:name="f7" draw:formula="?f4 / 812800"/>
              <draw:equation draw:name="f8" draw:formula="?f0 / ?f6"/>
              <draw:equation draw:name="f9" draw:formula="?f1 / ?f6"/>
              <draw:equation draw:name="f10" draw:formula="?f2 / ?f7"/>
              <draw:equation draw:name="f11" draw:formula="?f3 / ?f7"/>
            </draw:enhanced-geometry>
          </draw:custom-shape>
          <draw:frame draw:id="id260" draw:style-name="a927" draw:name="Google Shape;270;p11" svg:x="8.38446in" svg:y="1.40647in" svg:width="2.19355in" svg:height="0.28334in">
            <draw:text-box>
              <text:p text:style-name="a926" text:class-names="" text:cond-style-name=""><text:span text:style-name="a923" text:class-names="">詳細的</text:span><text:span text:style-name="a924" text:class-names="">測驗報告</text:span><text:span text:style-name="a925" text:class-names=""/></text:p>
            </draw:text-box>
            <svg:title/>
            <svg:desc/>
          </draw:frame>
        </draw:g>
        <presentation:notes draw:style-name="a936">
          <draw:frame draw:id="id267" presentation:style-name="a934" draw:name="Google Shape;260;p11:notes" svg:x="0.7434in" svg:y="5.2244in" svg:width="5.94722in" svg:height="4.27451in" presentation:class="notes" presentation:placeholder="true">
            <draw:text-box/>
            <svg:title/>
            <svg:desc/>
          </draw:frame>
          <draw:page-thumbnail draw:page-number="11" svg:x="0.46181in" svg:y="1.3559in" svg:width="6.51042in" svg:height="3.66319in" presentation:class="page" draw:id="id268" presentation:style-name="a935" draw:name="Google Shape;261;p11:notes">
            <svg:title/>
            <svg:desc/>
          </draw:page-thumbnail>
        </presentation:notes>
      </draw:page>
      <draw:page draw:name="Slide12" draw:style-name="a937" draw:master-page-name="Master1-Layout2-blank-BLANK" presentation:presentation-page-layout-name="Master1-PPL2" draw:id="Slide-267">
        <draw:custom-shape svg:x="0.19788in" svg:y="0.875in" svg:width="10.71522in" svg:height="5.25328in" draw:id="id269" draw:style-name="a940" draw:name="Google Shape;277;p12">
          <svg:title/>
          <svg:desc/>
          <text:p text:style-name="a939" text:class-names="" text:cond-style-name=""><text:span text:style-name="a938" text:class-names=""/></text:p>
          <draw:enhanced-geometry xmlns:dr3d="urn:oasis:names:tc:opendocument:xmlns:dr3d:1.0"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1907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switched="true" draw:handle-position="$0 top" draw:handle-position-x="$0" draw:handle-position-y="top" draw:handle-range-x-minimum="0" draw:handle-range-x-maximum="10800"/>
          </draw:enhanced-geometry>
        </draw:custom-shape>
        <draw:g draw:name="Google Shape;278;p12" draw:id="id270">
          <svg:title/>
          <svg:desc/>
          <draw:frame draw:id="id280" draw:style-name="a982" draw:name="Google Shape;279;p12" svg:x="1.23868in" svg:y="4.82198in" svg:width="5.45324in" svg:height="1.25429in" style:rel-width="scale" style:rel-height="scale">
            <draw:image xlink:href="media/image31.png" xlink:type="simple" xlink:show="embed" xlink:actuate="onLoad"/>
            <svg:title/>
            <svg:desc/>
          </draw:frame>
          <draw:frame draw:id="id281" draw:style-name="a983" draw:name="Google Shape;280;p12" svg:x="1.34456in" svg:y="1.72022in" svg:width="4.10735in" svg:height="3.04431in" style:rel-width="scale" style:rel-height="scale">
            <draw:image xlink:href="media/image32.png" xlink:type="simple" xlink:show="embed" xlink:actuate="onLoad"/>
            <svg:title/>
            <svg:desc/>
          </draw:frame>
          <draw:frame draw:id="id282" draw:style-name="a984" draw:name="Google Shape;281;p12" svg:x="1.23393in" svg:y="0.89633in" svg:width="4.43507in" svg:height="0.76425in" style:rel-width="scale" style:rel-height="scale">
            <draw:image xlink:href="media/image33.png" xlink:type="simple" xlink:show="embed" xlink:actuate="onLoad"/>
            <svg:title/>
            <svg:desc/>
          </draw:frame>
          <draw:custom-shape svg:x="1.23236in" svg:y="1.68862in" svg:width="4.28633in" svg:height="3.0814in" draw:id="id283" draw:style-name="a987" draw:name="Google Shape;282;p12">
            <svg:title/>
            <svg:desc/>
            <text:p text:style-name="a986" text:class-names="" text:cond-style-name=""><text:span text:style-name="a985" text:class-names=""/></text:p>
            <draw:enhanced-geometry xmlns:dr3d="urn:oasis:names:tc:opendocument:xmlns:dr3d:1.0" draw:type="non-primitive" svg:viewBox="0 0 21600 21600" draw:enhanced-path="M 0 0 L 21600 0 21600 21600 0 21600 Z N"/>
          </draw:custom-shape>
          <draw:frame draw:id="id284" draw:style-name="a988" draw:name="Google Shape;283;p12" svg:x="5.58503in" svg:y="1.69037in" svg:width="1.10688in" svg:height="3.0814in" style:rel-width="scale" style:rel-height="scale">
            <draw:image xlink:href="media/image34.png" xlink:type="simple" xlink:show="embed" xlink:actuate="onLoad"/>
            <svg:title/>
            <svg:desc/>
          </draw:frame>
        </draw:g>
        <draw:frame draw:id="id271" draw:style-name="a941" draw:name="Google Shape;284;p12" svg:x="7.02415in" svg:y="1.72013in" svg:width="1.68962in" svg:height="0.64108in" style:rel-width="scale" style:rel-height="scale">
          <draw:image xlink:href="media/image35.png" xlink:type="simple" xlink:show="embed" xlink:actuate="onLoad"/>
          <svg:title/>
          <svg:desc/>
        </draw:frame>
        <draw:custom-shape svg:x="7.00645in" svg:y="2.47717in" svg:width="2.8645in" svg:height="0.64108in" draw:id="id272" draw:style-name="a945" draw:name="Google Shape;285;p12">
          <svg:title/>
          <svg:desc/>
          <text:p text:style-name="a944" text:class-names="" text:cond-style-name=""><text:span text:style-name="a942" text:class-names="">學生可以進一步選擇學習內容。</text:span><text:span text:style-name="a943" text:class-names=""/></text:p>
          <draw:enhanced-geometry xmlns:dr3d="urn:oasis:names:tc:opendocument:xmlns:dr3d:1.0" draw:type="non-primitive" svg:viewBox="0 0 21600 21600" draw:enhanced-path="M 3590 0 X 0 3590 L ?f2 ?f3 0 8970 0 12630 ?f4 ?f5 0 18010 Y 3590 21600 L ?f6 ?f7 8970 21600 12630 21600 ?f8 ?f9 18010 21600 X 21600 18010 L ?f10 ?f11 21600 12630 21600 8970 ?f12 ?f13 21600 3590 Y 18010 0 L ?f14 ?f15 12630 0 8970 0 ?f16 ?f17 Z N" draw:text-areas="800 800 20800 20800" draw:glue-points="?f40 ?f41" draw:glue-point-leaving-directions="180" draw:modifiers="10534 -10011" draw:mirror-horizontal="true">
            <draw:equation draw:name="f0" draw:formula="$0 -10800"/>
            <draw:equation draw:name="f1" draw:formula="$1 -10800"/>
            <draw:equation draw:name="f2" draw:formula="if(?f18 ,$0 ,0)"/>
            <draw:equation draw:name="f3" draw:formula="if(?f18 ,$1 ,6280)"/>
            <draw:equation draw:name="f4" draw:formula="if(?f23 ,$0 ,0)"/>
            <draw:equation draw:name="f5" draw:formula="if(?f23 ,$1 ,15320)"/>
            <draw:equation draw:name="f6" draw:formula="if(?f26 ,$0 ,6280)"/>
            <draw:equation draw:name="f7" draw:formula="if(?f26 ,$1 ,21600)"/>
            <draw:equation draw:name="f8" draw:formula="if(?f29 ,$0 ,15320)"/>
            <draw:equation draw:name="f9" draw:formula="if(?f29 ,$1 ,21600)"/>
            <draw:equation draw:name="f10" draw:formula="if(?f32 ,$0 ,21600)"/>
            <draw:equation draw:name="f11" draw:formula="if(?f32 ,$1 ,15320)"/>
            <draw:equation draw:name="f12" draw:formula="if(?f34 ,$0 ,21600)"/>
            <draw:equation draw:name="f13" draw:formula="if(?f34 ,$1 ,6280)"/>
            <draw:equation draw:name="f14" draw:formula="if(?f36 ,$0 ,15320)"/>
            <draw:equation draw:name="f15" draw:formula="if(?f36 ,$1 ,0)"/>
            <draw:equation draw:name="f16" draw:formula="if(?f38 ,$0 ,6280)"/>
            <draw:equation draw:name="f17" draw:formula="if(?f38 ,$1 ,0)"/>
            <draw:equation draw:name="f18" draw:formula="if($0 ,-1,?f19 )"/>
            <draw:equation draw:name="f19" draw:formula="if(?f1 ,-1,?f22 )"/>
            <draw:equation draw:name="f20" draw:formula="abs(?f0 )"/>
            <draw:equation draw:name="f21" draw:formula="abs(?f1 )"/>
            <draw:equation draw:name="f22" draw:formula="?f20 -?f21 "/>
            <draw:equation draw:name="f23" draw:formula="if($0 ,-1,?f24 )"/>
            <draw:equation draw:name="f24" draw:formula="if(?f1 ,?f22 ,-1)"/>
            <draw:equation draw:name="f25" draw:formula="$1 -21600"/>
            <draw:equation draw:name="f26" draw:formula="if(?f25 ,?f27 ,-1)"/>
            <draw:equation draw:name="f27" draw:formula="if(?f0 ,-1,?f28 )"/>
            <draw:equation draw:name="f28" draw:formula="?f21 -?f20 "/>
            <draw:equation draw:name="f29" draw:formula="if(?f25 ,?f30 ,-1)"/>
            <draw:equation draw:name="f30" draw:formula="if(?f0 ,?f28 ,-1)"/>
            <draw:equation draw:name="f31" draw:formula="$0 -21600"/>
            <draw:equation draw:name="f32" draw:formula="if(?f31 ,?f33 ,-1)"/>
            <draw:equation draw:name="f33" draw:formula="if(?f1 ,?f22 ,-1)"/>
            <draw:equation draw:name="f34" draw:formula="if(?f31 ,?f35 ,-1)"/>
            <draw:equation draw:name="f35" draw:formula="if(?f1 ,-1,?f22 )"/>
            <draw:equation draw:name="f36" draw:formula="if($1 ,-1,?f37 )"/>
            <draw:equation draw:name="f37" draw:formula="if(?f0 ,?f28 ,-1)"/>
            <draw:equation draw:name="f38" draw:formula="if($1 ,-1,?f39 )"/>
            <draw:equation draw:name="f39" draw:formula="if(?f0 ,-1,?f28 )"/>
            <draw:equation draw:name="f40" draw:formula="$0 "/>
            <draw:equation draw:name="f41" draw:formula="$1 "/>
            <draw:handle draw:handle-position="$0 $1" draw:handle-position-x="$0" draw:handle-position-y="$1"/>
          </draw:enhanced-geometry>
        </draw:custom-shape>
        <draw:custom-shape svg:x="7.00645in" svg:y="3.45762in" svg:width="2.7687in" svg:height="0.99803in" draw:id="id273" draw:style-name="a952" draw:name="Google Shape;286;p12">
          <svg:title/>
          <svg:desc/>
          <text:p text:style-name="a948" text:class-names="" text:cond-style-name=""><text:span text:style-name="a946" text:class-names="">影片檢核點Q1、Q2…</text:span><text:span text:style-name="a947" text:class-names=""/></text:p>
          <text:p text:style-name="a951" text:class-names="" text:cond-style-name=""><text:span text:style-name="a949" text:class-names="">提醒學生利用影片訊息專注學習。</text:span><text:span text:style-name="a950" text:class-names=""/></text:p>
          <draw:enhanced-geometry xmlns:dr3d="urn:oasis:names:tc:opendocument:xmlns:dr3d:1.0" draw:type="non-primitive" svg:viewBox="0 0 21600 21600" draw:enhanced-path="M 3590 0 X 0 3590 L ?f2 ?f3 0 8970 0 12630 ?f4 ?f5 0 18010 Y 3590 21600 L ?f6 ?f7 8970 21600 12630 21600 ?f8 ?f9 18010 21600 X 21600 18010 L ?f10 ?f11 21600 12630 21600 8970 ?f12 ?f13 21600 3590 Y 18010 0 L ?f14 ?f15 12630 0 8970 0 ?f16 ?f17 Z N" draw:text-areas="800 800 20800 20800" draw:glue-points="?f40 ?f41" draw:glue-point-leaving-directions="180" draw:modifiers="-3460 7789">
            <draw:equation draw:name="f0" draw:formula="$0 -10800"/>
            <draw:equation draw:name="f1" draw:formula="$1 -10800"/>
            <draw:equation draw:name="f2" draw:formula="if(?f18 ,$0 ,0)"/>
            <draw:equation draw:name="f3" draw:formula="if(?f18 ,$1 ,6280)"/>
            <draw:equation draw:name="f4" draw:formula="if(?f23 ,$0 ,0)"/>
            <draw:equation draw:name="f5" draw:formula="if(?f23 ,$1 ,15320)"/>
            <draw:equation draw:name="f6" draw:formula="if(?f26 ,$0 ,6280)"/>
            <draw:equation draw:name="f7" draw:formula="if(?f26 ,$1 ,21600)"/>
            <draw:equation draw:name="f8" draw:formula="if(?f29 ,$0 ,15320)"/>
            <draw:equation draw:name="f9" draw:formula="if(?f29 ,$1 ,21600)"/>
            <draw:equation draw:name="f10" draw:formula="if(?f32 ,$0 ,21600)"/>
            <draw:equation draw:name="f11" draw:formula="if(?f32 ,$1 ,15320)"/>
            <draw:equation draw:name="f12" draw:formula="if(?f34 ,$0 ,21600)"/>
            <draw:equation draw:name="f13" draw:formula="if(?f34 ,$1 ,6280)"/>
            <draw:equation draw:name="f14" draw:formula="if(?f36 ,$0 ,15320)"/>
            <draw:equation draw:name="f15" draw:formula="if(?f36 ,$1 ,0)"/>
            <draw:equation draw:name="f16" draw:formula="if(?f38 ,$0 ,6280)"/>
            <draw:equation draw:name="f17" draw:formula="if(?f38 ,$1 ,0)"/>
            <draw:equation draw:name="f18" draw:formula="if($0 ,-1,?f19 )"/>
            <draw:equation draw:name="f19" draw:formula="if(?f1 ,-1,?f22 )"/>
            <draw:equation draw:name="f20" draw:formula="abs(?f0 )"/>
            <draw:equation draw:name="f21" draw:formula="abs(?f1 )"/>
            <draw:equation draw:name="f22" draw:formula="?f20 -?f21 "/>
            <draw:equation draw:name="f23" draw:formula="if($0 ,-1,?f24 )"/>
            <draw:equation draw:name="f24" draw:formula="if(?f1 ,?f22 ,-1)"/>
            <draw:equation draw:name="f25" draw:formula="$1 -21600"/>
            <draw:equation draw:name="f26" draw:formula="if(?f25 ,?f27 ,-1)"/>
            <draw:equation draw:name="f27" draw:formula="if(?f0 ,-1,?f28 )"/>
            <draw:equation draw:name="f28" draw:formula="?f21 -?f20 "/>
            <draw:equation draw:name="f29" draw:formula="if(?f25 ,?f30 ,-1)"/>
            <draw:equation draw:name="f30" draw:formula="if(?f0 ,?f28 ,-1)"/>
            <draw:equation draw:name="f31" draw:formula="$0 -21600"/>
            <draw:equation draw:name="f32" draw:formula="if(?f31 ,?f33 ,-1)"/>
            <draw:equation draw:name="f33" draw:formula="if(?f1 ,?f22 ,-1)"/>
            <draw:equation draw:name="f34" draw:formula="if(?f31 ,?f35 ,-1)"/>
            <draw:equation draw:name="f35" draw:formula="if(?f1 ,-1,?f22 )"/>
            <draw:equation draw:name="f36" draw:formula="if($1 ,-1,?f37 )"/>
            <draw:equation draw:name="f37" draw:formula="if(?f0 ,?f28 ,-1)"/>
            <draw:equation draw:name="f38" draw:formula="if($1 ,-1,?f39 )"/>
            <draw:equation draw:name="f39" draw:formula="if(?f0 ,-1,?f28 )"/>
            <draw:equation draw:name="f40" draw:formula="$0 "/>
            <draw:equation draw:name="f41" draw:formula="$1 "/>
            <draw:handle draw:handle-position="$0 $1" draw:handle-position-x="$0" draw:handle-position-y="$1"/>
          </draw:enhanced-geometry>
        </draw:custom-shape>
        <draw:custom-shape svg:x="7.00645in" svg:y="4.93742in" svg:width="2.70407in" svg:height="0.99803in" draw:id="id274" draw:style-name="a962" draw:name="Google Shape;287;p12">
          <svg:title/>
          <svg:desc/>
          <text:p text:style-name="a955" text:class-names="" text:cond-style-name=""><text:span text:style-name="a953" text:class-names="">筆記與提問</text:span><text:span text:style-name="a954" text:class-names=""/></text:p>
          <text:p text:style-name="a958" text:class-names="" text:cond-style-name=""><text:span text:style-name="a956" text:class-names="">1.提供截圖筆記</text:span><text:span text:style-name="a957" text:class-names=""/></text:p>
          <text:p text:style-name="a961" text:class-names="" text:cond-style-name=""><text:span text:style-name="a959" text:class-names="">2.師生線上提問即時回饋。</text:span><text:span text:style-name="a960" text:class-names=""/></text:p>
          <draw:enhanced-geometry xmlns:dr3d="urn:oasis:names:tc:opendocument:xmlns:dr3d:1.0" draw:type="non-primitive" svg:viewBox="0 0 21600 21600" draw:enhanced-path="M 3590 0 X 0 3590 L ?f2 ?f3 0 8970 0 12630 ?f4 ?f5 0 18010 Y 3590 21600 L ?f6 ?f7 8970 21600 12630 21600 ?f8 ?f9 18010 21600 X 21600 18010 L ?f10 ?f11 21600 12630 21600 8970 ?f12 ?f13 21600 3590 Y 18010 0 L ?f14 ?f15 12630 0 8970 0 ?f16 ?f17 Z N" draw:text-areas="800 800 20800 20800" draw:glue-points="?f40 ?f41" draw:glue-point-leaving-directions="180" draw:modifiers="-3460 7789">
            <draw:equation draw:name="f0" draw:formula="$0 -10800"/>
            <draw:equation draw:name="f1" draw:formula="$1 -10800"/>
            <draw:equation draw:name="f2" draw:formula="if(?f18 ,$0 ,0)"/>
            <draw:equation draw:name="f3" draw:formula="if(?f18 ,$1 ,6280)"/>
            <draw:equation draw:name="f4" draw:formula="if(?f23 ,$0 ,0)"/>
            <draw:equation draw:name="f5" draw:formula="if(?f23 ,$1 ,15320)"/>
            <draw:equation draw:name="f6" draw:formula="if(?f26 ,$0 ,6280)"/>
            <draw:equation draw:name="f7" draw:formula="if(?f26 ,$1 ,21600)"/>
            <draw:equation draw:name="f8" draw:formula="if(?f29 ,$0 ,15320)"/>
            <draw:equation draw:name="f9" draw:formula="if(?f29 ,$1 ,21600)"/>
            <draw:equation draw:name="f10" draw:formula="if(?f32 ,$0 ,21600)"/>
            <draw:equation draw:name="f11" draw:formula="if(?f32 ,$1 ,15320)"/>
            <draw:equation draw:name="f12" draw:formula="if(?f34 ,$0 ,21600)"/>
            <draw:equation draw:name="f13" draw:formula="if(?f34 ,$1 ,6280)"/>
            <draw:equation draw:name="f14" draw:formula="if(?f36 ,$0 ,15320)"/>
            <draw:equation draw:name="f15" draw:formula="if(?f36 ,$1 ,0)"/>
            <draw:equation draw:name="f16" draw:formula="if(?f38 ,$0 ,6280)"/>
            <draw:equation draw:name="f17" draw:formula="if(?f38 ,$1 ,0)"/>
            <draw:equation draw:name="f18" draw:formula="if($0 ,-1,?f19 )"/>
            <draw:equation draw:name="f19" draw:formula="if(?f1 ,-1,?f22 )"/>
            <draw:equation draw:name="f20" draw:formula="abs(?f0 )"/>
            <draw:equation draw:name="f21" draw:formula="abs(?f1 )"/>
            <draw:equation draw:name="f22" draw:formula="?f20 -?f21 "/>
            <draw:equation draw:name="f23" draw:formula="if($0 ,-1,?f24 )"/>
            <draw:equation draw:name="f24" draw:formula="if(?f1 ,?f22 ,-1)"/>
            <draw:equation draw:name="f25" draw:formula="$1 -21600"/>
            <draw:equation draw:name="f26" draw:formula="if(?f25 ,?f27 ,-1)"/>
            <draw:equation draw:name="f27" draw:formula="if(?f0 ,-1,?f28 )"/>
            <draw:equation draw:name="f28" draw:formula="?f21 -?f20 "/>
            <draw:equation draw:name="f29" draw:formula="if(?f25 ,?f30 ,-1)"/>
            <draw:equation draw:name="f30" draw:formula="if(?f0 ,?f28 ,-1)"/>
            <draw:equation draw:name="f31" draw:formula="$0 -21600"/>
            <draw:equation draw:name="f32" draw:formula="if(?f31 ,?f33 ,-1)"/>
            <draw:equation draw:name="f33" draw:formula="if(?f1 ,?f22 ,-1)"/>
            <draw:equation draw:name="f34" draw:formula="if(?f31 ,?f35 ,-1)"/>
            <draw:equation draw:name="f35" draw:formula="if(?f1 ,-1,?f22 )"/>
            <draw:equation draw:name="f36" draw:formula="if($1 ,-1,?f37 )"/>
            <draw:equation draw:name="f37" draw:formula="if(?f0 ,?f28 ,-1)"/>
            <draw:equation draw:name="f38" draw:formula="if($1 ,-1,?f39 )"/>
            <draw:equation draw:name="f39" draw:formula="if(?f0 ,-1,?f28 )"/>
            <draw:equation draw:name="f40" draw:formula="$0 "/>
            <draw:equation draw:name="f41" draw:formula="$1 "/>
            <draw:handle draw:handle-position="$0 $1" draw:handle-position-x="$0" draw:handle-position-y="$1"/>
          </draw:enhanced-geometry>
        </draw:custom-shape>
        <draw:g draw:name="Google Shape;288;p12" draw:id="id275">
          <svg:title/>
          <svg:desc/>
          <draw:custom-shape svg:x="3.3102in" svg:y="0.99475in" svg:width="2.30422in" svg:height="0.91111in" draw:id="id278" draw:style-name="a977" draw:name="Google Shape;289;p12">
            <svg:title/>
            <svg:desc/>
            <text:p text:style-name="a976" text:class-names="" text:cond-style-name=""><text:span text:style-name="a975" text:class-names=""/></text:p>
            <draw:enhanced-geometry xmlns:dr3d="urn:oasis:names:tc:opendocument:xmlns:dr3d:1.0" draw:type="non-primitive" svg:viewBox="0 0 7865263 812800" draw:enhanced-path="M 7865263 0 L 0 0 0 624840 349819 624840 157480 812800 798055 629490 7865263 624840 7865263 0 Z N" draw:text-areas="?f8 ?f10 ?f9 ?f11">
              <draw:equation draw:name="f0" draw:formula="left"/>
              <draw:equation draw:name="f1" draw:formula="right"/>
              <draw:equation draw:name="f2" draw:formula="top"/>
              <draw:equation draw:name="f3" draw:formula="bottom"/>
              <draw:equation draw:name="f4" draw:formula="?f3 - ?f2"/>
              <draw:equation draw:name="f5" draw:formula="?f1 - ?f0"/>
              <draw:equation draw:name="f6" draw:formula="?f5 / 7865263"/>
              <draw:equation draw:name="f7" draw:formula="?f4 / 812800"/>
              <draw:equation draw:name="f8" draw:formula="?f0 / ?f6"/>
              <draw:equation draw:name="f9" draw:formula="?f1 / ?f6"/>
              <draw:equation draw:name="f10" draw:formula="?f2 / ?f7"/>
              <draw:equation draw:name="f11" draw:formula="?f3 / ?f7"/>
            </draw:enhanced-geometry>
          </draw:custom-shape>
          <draw:frame draw:id="id279" draw:style-name="a981" draw:name="Google Shape;290;p12" svg:x="3.27511in" svg:y="0.97967in" svg:width="2.30448in" svg:height="0.70702in">
            <draw:text-box>
              <text:p text:style-name="a980" text:class-names="" text:cond-style-name=""><text:span text:style-name="a978" text:class-names="">教學影片</text:span><text:span text:style-name="a979" text:class-names=""/></text:p>
            </draw:text-box>
            <svg:title/>
            <svg:desc/>
          </draw:frame>
        </draw:g>
        <draw:frame draw:id="id276" draw:style-name="a966" draw:name="Google Shape;291;p12" svg:x="8.63889in" svg:y="5.7934in" svg:width="2.5in" svg:height="0.33169in">
          <draw:text-box>
            <text:p text:style-name="a965" text:class-names="" text:cond-style-name=""><text:span text:style-name="a963" text:class-names=""><text:page-number style:num-format="1" text:fixed="false">12</text:page-number></text:span><text:span text:style-name="a964" text:class-names=""/></text:p>
          </draw:text-box>
          <svg:title/>
          <svg:desc/>
        </draw:frame>
        <draw:custom-shape svg:x="-0.08317in" svg:y="0.1086in" svg:width="11.35728in" svg:height="0.68143in" draw:id="id277" draw:style-name="a974" draw:name="Google Shape;292;p12">
          <svg:title/>
          <svg:desc/>
          <text:p text:style-name="a973" text:class-names="" text:cond-style-name=""><text:span text:style-name="a967" text:class-names="">測驗報告</text:span><text:span text:style-name="a968" text:class-names="">連結</text:span><text:span text:style-name="a969" text:class-names="">多樣化的補救教材</text:span><text:span text:style-name="a970" text:class-names="">與</text:span><text:span text:style-name="a971" text:class-names="">即時回饋設計</text:span><text:span text:style-name="a972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presentation:notes draw:style-name="a991">
          <draw:frame draw:id="id285" presentation:style-name="a989" draw:name="Google Shape;274;p12:notes" svg:x="0.7434in" svg:y="5.2244in" svg:width="5.94722in" svg:height="4.27451in" presentation:class="notes" presentation:placeholder="true">
            <draw:text-box/>
            <svg:title/>
            <svg:desc/>
          </draw:frame>
          <draw:page-thumbnail draw:page-number="12" svg:x="0.46181in" svg:y="1.3559in" svg:width="6.51042in" svg:height="3.66319in" presentation:class="page" draw:id="id286" presentation:style-name="a990" draw:name="Google Shape;275;p12:notes">
            <svg:title/>
            <svg:desc/>
          </draw:page-thumbnail>
        </presentation:notes>
      </draw:page>
      <draw:page draw:name="Slide13" draw:style-name="a992" draw:master-page-name="Master1-Layout3-titleOnly-TITLE_ONLY" presentation:presentation-page-layout-name="Master1-PPL3" draw:id="Slide-268">
        <draw:custom-shape svg:x="0.19788in" svg:y="0.875in" svg:width="10.71522in" svg:height="5.25328in" draw:id="id287" draw:style-name="a995" draw:name="Google Shape;297;p13">
          <svg:title/>
          <svg:desc/>
          <text:p text:style-name="a994" text:class-names="" text:cond-style-name=""><text:span text:style-name="a993" text:class-names=""/></text:p>
          <draw:enhanced-geometry xmlns:dr3d="urn:oasis:names:tc:opendocument:xmlns:dr3d:1.0"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1907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switched="true" draw:handle-position="$0 top" draw:handle-position-x="$0" draw:handle-position-y="top" draw:handle-range-x-minimum="0" draw:handle-range-x-maximum="10800"/>
          </draw:enhanced-geometry>
        </draw:custom-shape>
        <draw:g draw:name="Google Shape;298;p13" draw:id="id288">
          <svg:title/>
          <svg:desc/>
          <draw:frame draw:id="id296" draw:style-name="a1020" draw:name="Google Shape;299;p13" svg:x="0.51545in" svg:y="1.10509in" svg:width="6.05404in" svg:height="3.28694in" style:rel-width="scale" style:rel-height="scale">
            <draw:image xlink:href="media/image36.png" xlink:type="simple" xlink:show="embed" xlink:actuate="onLoad"/>
            <svg:title/>
            <svg:desc/>
          </draw:frame>
          <draw:frame draw:id="id297" draw:style-name="a1021" draw:name="Google Shape;300;p13" svg:x="0.51545in" svg:y="4.50368in" svg:width="6.05404in" svg:height="1.46253in" style:rel-width="scale" style:rel-height="scale">
            <draw:image xlink:href="media/image37.png" xlink:type="simple" xlink:show="embed" xlink:actuate="onLoad"/>
            <svg:title/>
            <svg:desc/>
          </draw:frame>
        </draw:g>
        <draw:frame draw:id="id289" draw:style-name="a996" draw:name="Google Shape;301;p13" svg:x="6.875in" svg:y="1.14356in" svg:width="3.72066in" svg:height="3.28694in" style:rel-width="scale" style:rel-height="scale">
          <draw:image xlink:href="media/image38.png" xlink:type="simple" xlink:show="embed" xlink:actuate="onLoad"/>
          <svg:title/>
          <svg:desc/>
        </draw:frame>
        <draw:frame draw:id="id290" draw:style-name="a1000" draw:name="Google Shape;302;p13" svg:x="8.63889in" svg:y="5.7934in" svg:width="2.5in" svg:height="0.33169in">
          <draw:text-box>
            <text:p text:style-name="a999" text:class-names="" text:cond-style-name=""><text:span text:style-name="a997" text:class-names=""><text:page-number style:num-format="1" text:fixed="false">13</text:page-number></text:span><text:span text:style-name="a998" text:class-names=""/></text:p>
          </draw:text-box>
          <svg:title/>
          <svg:desc/>
        </draw:frame>
        <draw:g draw:name="Google Shape;303;p13" draw:id="id291">
          <svg:title/>
          <svg:desc/>
          <draw:custom-shape svg:x="3.59069in" svg:y="2.05676in" svg:width="2.30422in" svg:height="0.91111in" draw:id="id294" draw:style-name="a1015" draw:name="Google Shape;304;p13">
            <svg:title/>
            <svg:desc/>
            <text:p text:style-name="a1014" text:class-names="" text:cond-style-name=""><text:span text:style-name="a1013" text:class-names=""/></text:p>
            <draw:enhanced-geometry xmlns:dr3d="urn:oasis:names:tc:opendocument:xmlns:dr3d:1.0" draw:type="non-primitive" svg:viewBox="0 0 7865263 812800" draw:enhanced-path="M 7865263 0 L 0 0 0 624840 349819 624840 157480 812800 798055 629490 7865263 624840 7865263 0 Z N" draw:text-areas="?f8 ?f10 ?f9 ?f11">
              <draw:equation draw:name="f0" draw:formula="left"/>
              <draw:equation draw:name="f1" draw:formula="right"/>
              <draw:equation draw:name="f2" draw:formula="top"/>
              <draw:equation draw:name="f3" draw:formula="bottom"/>
              <draw:equation draw:name="f4" draw:formula="?f3 - ?f2"/>
              <draw:equation draw:name="f5" draw:formula="?f1 - ?f0"/>
              <draw:equation draw:name="f6" draw:formula="?f5 / 7865263"/>
              <draw:equation draw:name="f7" draw:formula="?f4 / 812800"/>
              <draw:equation draw:name="f8" draw:formula="?f0 / ?f6"/>
              <draw:equation draw:name="f9" draw:formula="?f1 / ?f6"/>
              <draw:equation draw:name="f10" draw:formula="?f2 / ?f7"/>
              <draw:equation draw:name="f11" draw:formula="?f3 / ?f7"/>
            </draw:enhanced-geometry>
          </draw:custom-shape>
          <draw:frame draw:id="id295" draw:style-name="a1019" draw:name="Google Shape;305;p13" svg:x="3.5556in" svg:y="2.04168in" svg:width="2.30448in" svg:height="0.70702in">
            <draw:text-box>
              <text:p text:style-name="a1018" text:class-names="" text:cond-style-name=""><text:span text:style-name="a1016" text:class-names="">練習題</text:span><text:span text:style-name="a1017" text:class-names=""/></text:p>
            </draw:text-box>
            <svg:title/>
            <svg:desc/>
          </draw:frame>
        </draw:g>
        <draw:frame draw:id="id292" draw:style-name="a1004" draw:name="Google Shape;306;p13" svg:x="2.45981in" svg:y="4.79905in" svg:width="12.5876in" svg:height="1.04987in">
          <draw:text-box>
            <text:p text:style-name="a1003" text:class-names="" text:cond-style-name=""><text:span text:style-name="a1001" text:class-names="">提供學生作答回饋與錯題詳解</text:span><text:span text:style-name="a1002" text:class-names=""/></text:p>
          </draw:text-box>
          <svg:title/>
          <svg:desc/>
        </draw:frame>
        <draw:custom-shape svg:x="-0.08317in" svg:y="0.1086in" svg:width="11.35728in" svg:height="0.66641in" draw:id="id293" draw:style-name="a1012" draw:name="Google Shape;307;p13">
          <svg:title/>
          <svg:desc/>
          <text:p text:style-name="a1011" text:class-names="" text:cond-style-name=""><text:span text:style-name="a1005" text:class-names="">測驗報告</text:span><text:span text:style-name="a1006" text:class-names="">連結</text:span><text:span text:style-name="a1007" text:class-names="">多樣化的補救教材</text:span><text:span text:style-name="a1008" text:class-names="">與</text:span><text:span text:style-name="a1009" text:class-names="">即時回饋設計</text:span><text:span text:style-name="a1010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presentation:notes draw:style-name="a1024">
          <draw:frame draw:id="id298" presentation:style-name="a1022" draw:name="Google Shape;294;p13:notes" svg:x="0.7434in" svg:y="5.2244in" svg:width="5.94722in" svg:height="4.27451in" presentation:class="notes" presentation:placeholder="true">
            <draw:text-box/>
            <svg:title/>
            <svg:desc/>
          </draw:frame>
          <draw:page-thumbnail draw:page-number="13" svg:x="0.46181in" svg:y="1.3559in" svg:width="6.51042in" svg:height="3.66319in" presentation:class="page" draw:id="id299" presentation:style-name="a1023" draw:name="Google Shape;295;p13:notes">
            <svg:title/>
            <svg:desc/>
          </draw:page-thumbnail>
        </presentation:notes>
      </draw:page>
      <draw:page draw:name="Slide51" draw:style-name="a1025" draw:master-page-name="Master1-Layout2-blank-BLANK" presentation:presentation-page-layout-name="Master1-PPL2" draw:id="Slide-306">
        <draw:custom-shape svg:x="0.19794in" svg:y="0.87182in" svg:width="10.71522in" svg:height="5.25328in" draw:id="id300" draw:style-name="a1028" draw:name="Google Shape;312;p14">
          <svg:title/>
          <svg:desc/>
          <text:p text:style-name="a1027" text:class-names="" text:cond-style-name=""><text:span text:style-name="a1026" text:class-names=""/></text:p>
          <draw:enhanced-geometry xmlns:dr3d="urn:oasis:names:tc:opendocument:xmlns:dr3d:1.0"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1907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switched="true" draw:handle-position="$0 top" draw:handle-position-x="$0" draw:handle-position-y="top" draw:handle-range-x-minimum="0" draw:handle-range-x-maximum="10800"/>
          </draw:enhanced-geometry>
        </draw:custom-shape>
        <draw:frame draw:id="id301" draw:style-name="a1029" draw:name="Google Shape;313;p14" svg:x="0.56706in" svg:y="1.09291in" svg:width="4.80052in" svg:height="2.5964in" style:rel-width="scale" style:rel-height="scale">
          <draw:image xlink:href="media/image39.png" xlink:type="simple" xlink:show="embed" xlink:actuate="onLoad"/>
          <svg:title/>
          <svg:desc/>
        </draw:frame>
        <draw:custom-shape svg:x="0.74314in" svg:y="2.25349in" svg:width="0.52854in" svg:height="0.24803in" draw:id="id302" draw:style-name="a1032" draw:name="Google Shape;314;p14">
          <svg:title/>
          <svg:desc/>
          <text:p text:style-name="a1031" text:class-names="" text:cond-style-name=""><text:span text:style-name="a1030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0.74314in" svg:y="2.53613in" svg:width="0.52854in" svg:height="0.24803in" draw:id="id303" draw:style-name="a1035" draw:name="Google Shape;315;p14">
          <svg:title/>
          <svg:desc/>
          <text:p text:style-name="a1034" text:class-names="" text:cond-style-name=""><text:span text:style-name="a1033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0.74413in" svg:y="2.82695in" svg:width="0.52854in" svg:height="0.24803in" draw:id="id304" draw:style-name="a1038" draw:name="Google Shape;316;p14">
          <svg:title/>
          <svg:desc/>
          <text:p text:style-name="a1037" text:class-names="" text:cond-style-name=""><text:span text:style-name="a1036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0.74314in" svg:y="3.10466in" svg:width="0.52854in" svg:height="0.24803in" draw:id="id305" draw:style-name="a1041" draw:name="Google Shape;317;p14">
          <svg:title/>
          <svg:desc/>
          <text:p text:style-name="a1040" text:class-names="" text:cond-style-name=""><text:span text:style-name="a1039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g draw:name="Google Shape;318;p14" draw:id="id306">
          <svg:title/>
          <svg:desc/>
          <draw:frame draw:id="id323" draw:style-name="a1088" draw:name="Google Shape;319;p14" svg:x="5.98971in" svg:y="1.0929in" svg:width="4.62832in" svg:height="1.3109in" style:rel-width="scale" style:rel-height="scale">
            <draw:image xlink:href="media/image40.png" xlink:type="simple" xlink:show="embed" xlink:actuate="onLoad"/>
            <svg:title/>
            <svg:desc/>
          </draw:frame>
          <draw:custom-shape svg:width="1.3109in" svg:height="0.39926in" draw:id="id324" draw:style-name="a1092" draw:transform="translate(-0.65545in -0.19963in) rotate(-1.5708) translate(5.79008in 1.74835in)" draw:name="Google Shape;320;p14">
            <svg:title/>
            <svg:desc/>
            <text:p text:style-name="a1091" text:class-names="" text:cond-style-name=""><text:span text:style-name="a1089" text:class-names="">一般性提示</text:span><text:span text:style-name="a1090" text:class-names=""/></text:p>
            <draw:enhanced-geometry xmlns:dr3d="urn:oasis:names:tc:opendocument:xmlns:dr3d:1.0" draw:type="non-primitive" svg:viewBox="0 0 21600 21600" draw:enhanced-path="M 0 0 L 21600 0 21600 21600 0 21600 Z N"/>
          </draw:custom-shape>
        </draw:g>
        <draw:g draw:name="Google Shape;321;p14" draw:id="id307">
          <svg:title/>
          <svg:desc/>
          <draw:frame draw:id="id321" draw:style-name="a1083" draw:name="Google Shape;322;p14" svg:x="5.94465in" svg:y="4.47946in" svg:width="4.67335in" svg:height="1.5456in" style:rel-width="scale" style:rel-height="scale">
            <draw:image xlink:href="media/image41.png" xlink:type="simple" xlink:show="embed" xlink:actuate="onLoad"/>
            <svg:title/>
            <svg:desc/>
          </draw:frame>
          <draw:custom-shape svg:width="1.5456in" svg:height="0.39261in" draw:id="id322" draw:style-name="a1087" draw:transform="translate(-0.7728in -0.1963in) rotate(-1.5708) translate(5.78679in 5.25227in)" draw:name="Google Shape;323;p14">
            <svg:title/>
            <svg:desc/>
            <text:p text:style-name="a1086" text:class-names="" text:cond-style-name=""><text:span text:style-name="a1084" text:class-names="">關鍵提示</text:span><text:span text:style-name="a1085" text:class-names=""/></text:p>
            <draw:enhanced-geometry xmlns:dr3d="urn:oasis:names:tc:opendocument:xmlns:dr3d:1.0" draw:type="non-primitive" svg:viewBox="0 0 21600 21600" draw:enhanced-path="M 0 0 L 21600 0 21600 21600 0 21600 Z N"/>
          </draw:custom-shape>
        </draw:g>
        <draw:g draw:name="Google Shape;324;p14" draw:id="id308">
          <svg:title/>
          <svg:desc/>
          <draw:frame draw:id="id319" draw:style-name="a1078" draw:name="Google Shape;325;p14" svg:x="5.97307in" svg:y="2.55367in" svg:width="4.64476in" svg:height="1.77589in" style:rel-width="scale" style:rel-height="scale">
            <draw:image xlink:href="media/image42.png" xlink:type="simple" xlink:show="embed" xlink:actuate="onLoad"/>
            <svg:title/>
            <svg:desc/>
          </draw:frame>
          <draw:custom-shape svg:width="1.77594in" svg:height="0.40449in" draw:id="id320" draw:style-name="a1082" draw:transform="translate(-0.88797in -0.20225in) rotate(-1.5708) translate(5.79264in 3.44164in)" draw:name="Google Shape;326;p14">
            <svg:title/>
            <svg:desc/>
            <text:p text:style-name="a1081" text:class-names="" text:cond-style-name=""><text:span text:style-name="a1079" text:class-names="">直接教學</text:span><text:span text:style-name="a1080" text:class-names=""/></text:p>
            <draw:enhanced-geometry xmlns:dr3d="urn:oasis:names:tc:opendocument:xmlns:dr3d:1.0" draw:type="non-primitive" svg:viewBox="0 0 21600 21600" draw:enhanced-path="M 0 0 L 21600 0 21600 21600 0 21600 Z N"/>
          </draw:custom-shape>
        </draw:g>
        <draw:custom-shape svg:x="-0.08317in" svg:y="0.1086in" svg:width="11.35728in" svg:height="0.6477in" draw:id="id309" draw:style-name="a1049" draw:name="Google Shape;327;p14">
          <svg:title/>
          <svg:desc/>
          <text:p text:style-name="a1048" text:class-names="" text:cond-style-name=""><text:span text:style-name="a1042" text:class-names="">測驗報告</text:span><text:span text:style-name="a1043" text:class-names="">連結</text:span><text:span text:style-name="a1044" text:class-names="">多樣化的補救教材</text:span><text:span text:style-name="a1045" text:class-names="">與</text:span><text:span text:style-name="a1046" text:class-names="">即時回饋設計</text:span><text:span text:style-name="a1047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g draw:name="Google Shape;329;p14" draw:id="id310">
          <svg:title/>
          <svg:desc/>
          <draw:custom-shape svg:x="2.68766in" svg:y="1.49345in" svg:width="2.30444in" svg:height="0.91036in" draw:id="id317" draw:style-name="a1073" draw:name="Google Shape;330;p14">
            <svg:title/>
            <svg:desc/>
            <text:p text:style-name="a1072" text:class-names="" text:cond-style-name=""><text:span text:style-name="a1071" text:class-names=""/></text:p>
            <draw:enhanced-geometry xmlns:dr3d="urn:oasis:names:tc:opendocument:xmlns:dr3d:1.0" draw:type="non-primitive" svg:viewBox="0 0 7865263 812800" draw:enhanced-path="M 7865263 0 L 0 0 0 624840 349819 624840 157480 812800 798055 629490 7865263 624840 7865263 0 Z N" draw:text-areas="?f8 ?f10 ?f9 ?f11">
              <draw:equation draw:name="f0" draw:formula="left"/>
              <draw:equation draw:name="f1" draw:formula="right"/>
              <draw:equation draw:name="f2" draw:formula="top"/>
              <draw:equation draw:name="f3" draw:formula="bottom"/>
              <draw:equation draw:name="f4" draw:formula="?f3 - ?f2"/>
              <draw:equation draw:name="f5" draw:formula="?f1 - ?f0"/>
              <draw:equation draw:name="f6" draw:formula="?f5 / 7865263"/>
              <draw:equation draw:name="f7" draw:formula="?f4 / 812800"/>
              <draw:equation draw:name="f8" draw:formula="?f0 / ?f6"/>
              <draw:equation draw:name="f9" draw:formula="?f1 / ?f6"/>
              <draw:equation draw:name="f10" draw:formula="?f2 / ?f7"/>
              <draw:equation draw:name="f11" draw:formula="?f3 / ?f7"/>
            </draw:enhanced-geometry>
          </draw:custom-shape>
          <draw:frame draw:id="id318" draw:style-name="a1077" draw:name="Google Shape;331;p14" svg:x="2.66381in" svg:y="1.50058in" svg:width="2.30448in" svg:height="0.70702in">
            <draw:text-box>
              <text:p text:style-name="a1076" text:class-names="" text:cond-style-name=""><text:span text:style-name="a1074" text:class-names="">動態評量</text:span><text:span text:style-name="a1075" text:class-names=""/></text:p>
            </draw:text-box>
            <svg:title/>
            <svg:desc/>
          </draw:frame>
        </draw:g>
        <draw:custom-shape svg:x="1.45147in" svg:y="2.45276in" svg:width="0.90289in" svg:height="0.24803in" draw:id="id311" draw:style-name="a1053" draw:name="Google Shape;333;p14">
          <svg:title/>
          <svg:desc/>
          <text:p text:style-name="a1052" text:class-names="" text:cond-style-name=""><text:span text:style-name="a1050" text:class-names="">正確答案</text:span><text:span text:style-name="a1051" text:class-names=""/></text:p>
          <draw:enhanced-geometry xmlns:dr3d="urn:oasis:names:tc:opendocument:xmlns:dr3d:1.0" draw:type="non-primitive" svg:viewBox="0 0 21600 21600" draw:enhanced-path="M 3590 0 X 0 3590 L ?f2 ?f3 0 8970 0 12630 ?f4 ?f5 0 18010 Y 3590 21600 L ?f6 ?f7 8970 21600 12630 21600 ?f8 ?f9 18010 21600 X 21600 18010 L ?f10 ?f11 21600 12630 21600 8970 ?f12 ?f13 21600 3590 Y 18010 0 L ?f14 ?f15 12630 0 8970 0 ?f16 ?f17 Z N" draw:text-areas="800 800 20800 20800" draw:glue-points="?f40 ?f41" draw:glue-point-leaving-directions="180" draw:modifiers="-2838 12085">
            <draw:equation draw:name="f0" draw:formula="$0 -10800"/>
            <draw:equation draw:name="f1" draw:formula="$1 -10800"/>
            <draw:equation draw:name="f2" draw:formula="if(?f18 ,$0 ,0)"/>
            <draw:equation draw:name="f3" draw:formula="if(?f18 ,$1 ,6280)"/>
            <draw:equation draw:name="f4" draw:formula="if(?f23 ,$0 ,0)"/>
            <draw:equation draw:name="f5" draw:formula="if(?f23 ,$1 ,15320)"/>
            <draw:equation draw:name="f6" draw:formula="if(?f26 ,$0 ,6280)"/>
            <draw:equation draw:name="f7" draw:formula="if(?f26 ,$1 ,21600)"/>
            <draw:equation draw:name="f8" draw:formula="if(?f29 ,$0 ,15320)"/>
            <draw:equation draw:name="f9" draw:formula="if(?f29 ,$1 ,21600)"/>
            <draw:equation draw:name="f10" draw:formula="if(?f32 ,$0 ,21600)"/>
            <draw:equation draw:name="f11" draw:formula="if(?f32 ,$1 ,15320)"/>
            <draw:equation draw:name="f12" draw:formula="if(?f34 ,$0 ,21600)"/>
            <draw:equation draw:name="f13" draw:formula="if(?f34 ,$1 ,6280)"/>
            <draw:equation draw:name="f14" draw:formula="if(?f36 ,$0 ,15320)"/>
            <draw:equation draw:name="f15" draw:formula="if(?f36 ,$1 ,0)"/>
            <draw:equation draw:name="f16" draw:formula="if(?f38 ,$0 ,6280)"/>
            <draw:equation draw:name="f17" draw:formula="if(?f38 ,$1 ,0)"/>
            <draw:equation draw:name="f18" draw:formula="if($0 ,-1,?f19 )"/>
            <draw:equation draw:name="f19" draw:formula="if(?f1 ,-1,?f22 )"/>
            <draw:equation draw:name="f20" draw:formula="abs(?f0 )"/>
            <draw:equation draw:name="f21" draw:formula="abs(?f1 )"/>
            <draw:equation draw:name="f22" draw:formula="?f20 -?f21 "/>
            <draw:equation draw:name="f23" draw:formula="if($0 ,-1,?f24 )"/>
            <draw:equation draw:name="f24" draw:formula="if(?f1 ,?f22 ,-1)"/>
            <draw:equation draw:name="f25" draw:formula="$1 -21600"/>
            <draw:equation draw:name="f26" draw:formula="if(?f25 ,?f27 ,-1)"/>
            <draw:equation draw:name="f27" draw:formula="if(?f0 ,-1,?f28 )"/>
            <draw:equation draw:name="f28" draw:formula="?f21 -?f20 "/>
            <draw:equation draw:name="f29" draw:formula="if(?f25 ,?f30 ,-1)"/>
            <draw:equation draw:name="f30" draw:formula="if(?f0 ,?f28 ,-1)"/>
            <draw:equation draw:name="f31" draw:formula="$0 -21600"/>
            <draw:equation draw:name="f32" draw:formula="if(?f31 ,?f33 ,-1)"/>
            <draw:equation draw:name="f33" draw:formula="if(?f1 ,?f22 ,-1)"/>
            <draw:equation draw:name="f34" draw:formula="if(?f31 ,?f35 ,-1)"/>
            <draw:equation draw:name="f35" draw:formula="if(?f1 ,-1,?f22 )"/>
            <draw:equation draw:name="f36" draw:formula="if($1 ,-1,?f37 )"/>
            <draw:equation draw:name="f37" draw:formula="if(?f0 ,?f28 ,-1)"/>
            <draw:equation draw:name="f38" draw:formula="if($1 ,-1,?f39 )"/>
            <draw:equation draw:name="f39" draw:formula="if(?f0 ,-1,?f28 )"/>
            <draw:equation draw:name="f40" draw:formula="$0 "/>
            <draw:equation draw:name="f41" draw:formula="$1 "/>
            <draw:handle draw:handle-position="$0 $1" draw:handle-position-x="$0" draw:handle-position-y="$1"/>
          </draw:enhanced-geometry>
        </draw:custom-shape>
        <draw:frame draw:id="id312" draw:style-name="a1060" draw:name="Google Shape;335;p14" svg:x="0.93512in" svg:y="4.77168in" svg:width="4.11797in" svg:height="1.04987in">
          <draw:text-box>
            <text:p text:style-name="a1056" text:class-names="" text:cond-style-name=""><text:span text:style-name="a1054" text:class-names="">根據選擇的答案，</text:span><text:span text:style-name="a1055" text:class-names=""/></text:p>
            <text:p text:style-name="a1059" text:class-names="" text:cond-style-name=""><text:span text:style-name="a1057" text:class-names="">給予適當的提示。</text:span><text:span text:style-name="a1058" text:class-names=""/></text:p>
          </draw:text-box>
          <svg:title/>
          <svg:desc/>
        </draw:frame>
        <draw:frame draw:id="id313" draw:style-name="a1064" draw:name="Google Shape;336;p14" svg:x="8.63889in" svg:y="5.7934in" svg:width="2.5in" svg:height="0.33169in">
          <draw:text-box>
            <text:p text:style-name="a1063" text:class-names="" text:cond-style-name=""><text:span text:style-name="a1061" text:class-names=""><text:page-number style:num-format="1" text:fixed="false">14</text:page-number></text:span><text:span text:style-name="a1062" text:class-names=""/></text:p>
          </draw:text-box>
          <svg:title/>
          <svg:desc/>
        </draw:frame>
        <draw:connector draw:type="standard" svg:x1="1.25324in" svg:y1="2.38899in" svg:x2="5.53712in" svg:y2="2.24744in" draw:id="id314" draw:style-name="a1066" draw:name="接點: 肘形 1">
          <svg:title/>
          <svg:desc/>
        </draw:connector>
        <draw:connector draw:type="line" svg:x1="1.27267in" svg:y1="2.95096in" draw:start-shape="id304" draw:start-glue-point="1" svg:x2="5.53712in" svg:y2="2.93578in" draw:id="id315" draw:style-name="a1068" draw:name="直線單箭頭接點 2">
          <svg:title/>
          <svg:desc/>
        </draw:connector>
        <draw:connector draw:type="standard" svg:x1="1.27168in" svg:y1="3.23664in" svg:x2="5.52523in" svg:y2="4.7256in" draw:id="id316" draw:style-name="a1070" draw:name="接點: 肘形 3">
          <svg:title/>
          <svg:desc/>
        </draw:connector>
        <anim:par xmlns:anim="urn:oasis:names:tc:opendocument:xmlns:animation:1.0" presentation:node-type="timing-root">
          <anim:seq presentation:node-type="main-sequence" smil:dur="indefinite">
            <anim:par smil:begin="indefinite" smil:fill="hold">
              <anim:par smil:begin="0.0s" smil:fill="hold">
                <anim:par presentation:node-type="on-click" presentation:preset-id="6" presentation:preset-sub-type="16" presentation:preset-class="entrance" smil:begin="0.0s" smil:fill="hold">
                  <anim:set smil:targetElement="id314" smil:attributeName="visibility" smil:to="visible" smil:begin="0.0s" smil:dur="0.001s" smil:fill="hold"/>
                  <anim:transitionFilter smil:targetElement="id314" smil:type="ellipseWipe" smil:subtype="circle" smil:direction="reverse" smil:dur="2.0s"/>
                </anim:par>
              </anim:par>
            </anim:par>
            <anim:par smil:begin="indefinite" smil:fill="hold">
              <anim:par smil:begin="0.0s" smil:fill="hold">
                <anim:par presentation:node-type="on-click" presentation:preset-id="10" presentation:preset-sub-type="0" presentation:preset-class="entrance" smil:begin="0.0s" smil:fill="hold">
                  <anim:set smil:targetElement="id316" smil:attributeName="visibility" smil:to="visible" smil:begin="0.0s" smil:dur="0.001s" smil:fill="hold"/>
                  <anim:transitionFilter smil:targetElement="id316" smil:type="fade" smil:subtype="crossfade" smil:dur="0.5s"/>
                </anim:par>
              </anim:par>
            </anim:par>
            <anim:par smil:begin="indefinite" smil:fill="hold">
              <anim:par smil:begin="0.0s" smil:fill="hold">
                <anim:par presentation:node-type="on-click" presentation:preset-id="10" presentation:preset-sub-type="0" presentation:preset-class="entrance" smil:begin="0.0s" smil:fill="hold">
                  <anim:set smil:targetElement="id315" smil:attributeName="visibility" smil:to="visible" smil:begin="0.0s" smil:dur="0.001s" smil:fill="hold"/>
                  <anim:transitionFilter smil:targetElement="id315" smil:type="fade" smil:subtype="crossfade" smil:dur="0.5s"/>
                </anim:par>
              </anim:par>
            </anim:par>
          </anim:seq>
        </anim:par>
        <presentation:notes draw:style-name="a1095">
          <draw:frame draw:id="id325" presentation:style-name="a1093" draw:name="Google Shape;309;p14:notes" svg:x="0.7434in" svg:y="5.2244in" svg:width="5.94722in" svg:height="4.27451in" presentation:class="notes" presentation:placeholder="true">
            <draw:text-box/>
            <svg:title/>
            <svg:desc/>
          </draw:frame>
          <draw:page-thumbnail draw:page-number="14" svg:x="0.46181in" svg:y="1.3559in" svg:width="6.51042in" svg:height="3.66319in" presentation:class="page" draw:id="id326" presentation:style-name="a1094" draw:name="Google Shape;310;p14:notes">
            <svg:title/>
            <svg:desc/>
          </draw:page-thumbnail>
        </presentation:notes>
      </draw:page>
      <draw:page draw:name="Slide15" draw:style-name="a1096" draw:master-page-name="Master1-Layout2-blank-BLANK" presentation:presentation-page-layout-name="Master1-PPL2" draw:id="Slide-270">
        <draw:frame draw:id="id327" draw:style-name="a1102" draw:name="Google Shape;341;g36d7c143319_1_14" svg:x="0.85158in" svg:y="3.26937in" svg:width="9.66175in" svg:height="1.11089in">
          <draw:text-box>
            <text:p text:style-name="a1101" text:class-names="" text:cond-style-name=""><text:span text:style-name="a1097" text:class-names="">多樣</text:span><text:span text:style-name="a1098" text:class-names="">化</text:span><text:span text:style-name="a1099" text:class-names="">診斷測驗</text:span><text:span text:style-name="a1100" text:class-names=""/></text:p>
          </draw:text-box>
          <svg:title/>
          <svg:desc/>
        </draw:frame>
        <draw:connector draw:type="line" svg:x1="1.43492in" svg:y1="4.37506in" svg:x2="10.41818in" svg:y2="4.37506in" draw:id="id328" draw:style-name="a1103" draw:name="Google Shape;342;g36d7c143319_1_14">
          <svg:title/>
          <svg:desc/>
        </draw:connector>
        <draw:custom-shape svg:width="0.61968in" svg:height="0.61968in" draw:id="id329" draw:style-name="a1107" draw:transform="translate(-0.30984in -0.30984in) rotate(-0.1974) translate(1.0708in 4.20974in)" draw:name="Google Shape;343;g36d7c143319_1_14">
          <svg:title/>
          <svg:desc/>
          <text:p text:style-name="a1105" text:class-names="" text:cond-style-name=""><text:span text:style-name="a1104" text:class-names=""/></text:p>
          <draw:enhanced-geometry xmlns:dr3d="urn:oasis:names:tc:opendocument:xmlns:dr3d:1.0" draw:type="non-primitive" svg:viewBox="0 0 2020491 2020491" draw:enhanced-path="M 0 0 L 2020490 0 2020490 2020491 0 2020491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020491"/>
            <draw:equation draw:name="f7" draw:formula="?f4 / 2020491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g draw:name="Google Shape;344;g36d7c143319_1_14" draw:id="id330">
          <svg:title/>
          <svg:desc/>
          <draw:g draw:name="Google Shape;345;g36d7c143319_1_14" draw:id="id332">
            <svg:title/>
            <svg:desc/>
            <draw:custom-shape svg:x="3.64802in" svg:y="1.07525in" svg:width="4.41256in" svg:height="1.77287in" draw:id="id334" draw:style-name="a1120" draw:name="Google Shape;346;g36d7c143319_1_14">
              <svg:title/>
              <svg:desc/>
              <text:p text:style-name="a1119" text:class-names="" text:cond-style-name=""><text:span text:style-name="a1118" text:class-names=""/></text:p>
              <draw:enhanced-geometry xmlns:dr3d="urn:oasis:names:tc:opendocument:xmlns:dr3d:1.0" draw:path-stretchpoint-x="21600" draw:path-stretchpoint-y="21600" draw:type="non-primitive" svg:viewBox="0 0 21600 21600" draw:enhanced-path="M ?f3 ?f5 L ?f12 ?f5 A ?f65 ?f66 ?f67 ?f68 ?f12 ?f5 ?f62 ?f64  W ?f69 ?f70 ?f71 ?f72 ?f12 ?f5 ?f62 ?f64 L ?f3 ?f6 Z N" draw:text-areas="?f3 ?f24 ?f23 ?f25">
                <draw:equation draw:name="f0" draw:formula="16200000"/>
                <draw:equation draw:name="f1" draw:formula="10800000"/>
                <draw:equation draw:name="f2" draw:formula="5400000"/>
                <draw:equation draw:name="f3" draw:formula="left"/>
                <draw:equation draw:name="f4" draw:formula="right"/>
                <draw:equation draw:name="f5" draw:formula="top"/>
                <draw:equation draw:name="f6" draw:formula="bottom"/>
                <draw:equation draw:name="f7" draw:formula="?f6 - ?f5"/>
                <draw:equation draw:name="f8" draw:formula="?f7 / 2"/>
                <draw:equation draw:name="f9" draw:formula="?f5 + ?f8"/>
                <draw:equation draw:name="f10" draw:formula="?f4 - ?f3"/>
                <draw:equation draw:name="f11" draw:formula="?f10 / 2"/>
                <draw:equation draw:name="f12" draw:formula="?f3 + ?f11"/>
                <draw:equation draw:name="f13" draw:formula="5419351 / 1725033"/>
                <draw:equation draw:name="f14" draw:formula="2700000 + ?f2"/>
                <draw:equation draw:name="f15" draw:formula="?f14 * ?f13 / ?f1"/>
                <draw:equation draw:name="f16" draw:formula="0 - ?f15"/>
                <draw:equation draw:name="f17" draw:formula="sin(?f16)"/>
                <draw:equation draw:name="f18" draw:formula="0 - ?f17"/>
                <draw:equation draw:name="f19" draw:formula="?f18 * ?f11"/>
                <draw:equation draw:name="f20" draw:formula="cos(?f16)"/>
                <draw:equation draw:name="f21" draw:formula="0 - ?f20"/>
                <draw:equation draw:name="f22" draw:formula="?f21 * ?f8"/>
                <draw:equation draw:name="f23" draw:formula="?f12 + ?f19"/>
                <draw:equation draw:name="f24" draw:formula="?f9 - ?f22"/>
                <draw:equation draw:name="f25" draw:formula="?f9 + ?f22"/>
                <draw:equation draw:name="f26" draw:formula="21550000 - ?f1"/>
                <draw:equation draw:name="f27" draw:formula="if(?f26, ?f1, 21550000)"/>
                <draw:equation draw:name="f28" draw:formula="-21550000 - ?f27"/>
                <draw:equation draw:name="f29" draw:formula="if(?f28, -21550000, ?f27)"/>
                <draw:equation draw:name="f30" draw:formula="?f0 + ?f29"/>
                <draw:equation draw:name="f31" draw:formula="?f0 + ?f2"/>
                <draw:equation draw:name="f32" draw:formula="?f31 * ?f13 / ?f1"/>
                <draw:equation draw:name="f33" draw:formula="0 - ?f32"/>
                <draw:equation draw:name="f34" draw:formula="cos(?f33)"/>
                <draw:equation draw:name="f35" draw:formula="0 - ?f34"/>
                <draw:equation draw:name="f36" draw:formula="?f35 * ?f11"/>
                <draw:equation draw:name="f37" draw:formula="sin(?f33)"/>
                <draw:equation draw:name="f38" draw:formula="0 - ?f37"/>
                <draw:equation draw:name="f39" draw:formula="?f38 * ?f8"/>
                <draw:equation draw:name="f40" draw:formula="sqrt(?f36 * ?f36 + ?f39 * ?f39 + 0 * 0)"/>
                <draw:equation draw:name="f41" draw:formula="?f11 * ?f8 / ?f40"/>
                <draw:equation draw:name="f42" draw:formula="?f38 * ?f41"/>
                <draw:equation draw:name="f43" draw:formula="?f12 - ?f42"/>
                <draw:equation draw:name="f44" draw:formula="?f35 * ?f41"/>
                <draw:equation draw:name="f45" draw:formula="?f5 - ?f44"/>
                <draw:equation draw:name="f46" draw:formula="?f43 - ?f11"/>
                <draw:equation draw:name="f47" draw:formula="?f45 - ?f8"/>
                <draw:equation draw:name="f48" draw:formula="?f43 + ?f11"/>
                <draw:equation draw:name="f49" draw:formula="?f45 + ?f8"/>
                <draw:equation draw:name="f50" draw:formula="?f30 + ?f2"/>
                <draw:equation draw:name="f51" draw:formula="?f50 * ?f13 / ?f1"/>
                <draw:equation draw:name="f52" draw:formula="0 - ?f51"/>
                <draw:equation draw:name="f53" draw:formula="cos(?f52)"/>
                <draw:equation draw:name="f54" draw:formula="0 - ?f53"/>
                <draw:equation draw:name="f55" draw:formula="?f54 * ?f11"/>
                <draw:equation draw:name="f56" draw:formula="sin(?f52)"/>
                <draw:equation draw:name="f57" draw:formula="0 - ?f56"/>
                <draw:equation draw:name="f58" draw:formula="?f57 * ?f8"/>
                <draw:equation draw:name="f59" draw:formula="sqrt(?f55 * ?f55 + ?f58 * ?f58 + 0 * 0)"/>
                <draw:equation draw:name="f60" draw:formula="?f11 * ?f8 / ?f59"/>
                <draw:equation draw:name="f61" draw:formula="?f57 * ?f60"/>
                <draw:equation draw:name="f62" draw:formula="?f43 + ?f61"/>
                <draw:equation draw:name="f63" draw:formula="?f54 * ?f60"/>
                <draw:equation draw:name="f64" draw:formula="?f45 + ?f63"/>
                <draw:equation draw:name="f65" draw:formula="if(?f29, ?f12, ?f46)"/>
                <draw:equation draw:name="f66" draw:formula="if(?f29, ?f5, ?f47)"/>
                <draw:equation draw:name="f67" draw:formula="if(?f29, ?f12, ?f48)"/>
                <draw:equation draw:name="f68" draw:formula="if(?f29, ?f5, ?f49)"/>
                <draw:equation draw:name="f69" draw:formula="if(?f29, ?f46, ?f62)"/>
                <draw:equation draw:name="f70" draw:formula="if(?f29, ?f47, ?f64)"/>
                <draw:equation draw:name="f71" draw:formula="if(?f29, ?f48, ?f62)"/>
                <draw:equation draw:name="f72" draw:formula="if(?f29, ?f49, ?f64)"/>
              </draw:enhanced-geometry>
            </draw:custom-shape>
            <draw:frame draw:id="id335" draw:style-name="a1121" draw:name="Google Shape;347;g36d7c143319_1_14" svg:x="2.39082in" svg:y="0.24513in" svg:width="2.79657in" svg:height="2.64833in" style:rel-width="scale" style:rel-height="scale">
              <draw:image xlink:href="media/image1.png" xlink:type="simple" xlink:show="embed" xlink:actuate="onLoad"/>
              <svg:title/>
              <svg:desc>一張含有 文字, 圓形, 美工圖案, 圖形 的圖片

自動產生的描述</svg:desc>
            </draw:frame>
          </draw:g>
          <draw:frame draw:id="id333" draw:style-name="a1117" draw:name="Google Shape;348;g36d7c143319_1_14" svg:x="0.59661in" svg:y="1.21417in" svg:width="10.4179in" svg:height="1.71155in">
            <draw:text-box>
              <text:p text:style-name="a1116" text:class-names="" text:cond-style-name=""><text:span text:style-name="a1112" text:class-names="">0</text:span><text:span text:style-name="a1113" text:class-names="">2</text:span><text:span text:style-name="a1114" text:class-names=""><text:s text:c="1"/></text:span><text:span text:style-name="a1115" text:class-names=""/></text:p>
            </draw:text-box>
            <svg:title/>
            <svg:desc/>
          </draw:frame>
        </draw:g>
        <draw:frame draw:id="id331" draw:style-name="a1111" draw:name="Google Shape;349;g36d7c143319_1_14" svg:x="8.63889in" svg:y="5.7934in" svg:width="2.5in" svg:height="0.33169in">
          <draw:text-box>
            <text:p text:style-name="a1110" text:class-names="" text:cond-style-name=""><text:span text:style-name="a1108" text:class-names=""><text:page-number style:num-format="1" text:fixed="false">15</text:page-number></text:span><text:span text:style-name="a1109" text:class-names=""/></text:p>
          </draw:text-box>
          <svg:title/>
          <svg:desc/>
        </draw:frame>
        <presentation:notes draw:style-name="a1124">
          <draw:frame draw:id="id336" presentation:style-name="a1122" draw:name="Google Shape;338;g36d7c143319_1_14:notes" svg:x="0.7434in" svg:y="5.22441in" svg:width="5.94722in" svg:height="4.27469in" presentation:class="notes" presentation:placeholder="true">
            <draw:text-box/>
            <svg:title/>
            <svg:desc/>
          </draw:frame>
          <draw:page-thumbnail draw:page-number="15" svg:x="0.46181in" svg:y="1.3559in" svg:width="6.51042in" svg:height="3.66319in" presentation:class="page" draw:id="id337" presentation:style-name="a1123" draw:name="Google Shape;339;g36d7c143319_1_14:notes">
            <svg:title/>
            <svg:desc/>
          </draw:page-thumbnail>
        </presentation:notes>
      </draw:page>
      <draw:page draw:name="Slide16" draw:style-name="a1125" draw:master-page-name="Master1-Layout3-titleOnly-TITLE_ONLY" presentation:presentation-page-layout-name="Master1-PPL3" draw:id="Slide-271">
        <draw:frame draw:id="id338" draw:style-name="a1129" draw:name="Google Shape;354;p16" svg:x="8.63889in" svg:y="5.7934in" svg:width="2.5in" svg:height="0.33169in">
          <draw:text-box>
            <text:p text:style-name="a1128" text:class-names="" text:cond-style-name=""><text:span text:style-name="a1126" text:class-names=""><text:page-number style:num-format="1" text:fixed="false">16</text:page-number></text:span><text:span text:style-name="a1127" text:class-names=""/></text:p>
          </draw:text-box>
          <svg:title/>
          <svg:desc/>
        </draw:frame>
        <draw:custom-shape svg:x="-0.08317in" svg:y="0.1086in" svg:width="11.35728in" svg:height="0.67842in" draw:id="id339" draw:style-name="a1135" draw:name="Google Shape;355;p16">
          <svg:title/>
          <svg:desc/>
          <text:p text:style-name="a1134" text:class-names="" text:cond-style-name=""><text:span text:style-name="a1130" text:class-names="">單元診斷測驗--以國語科五年級5-3-05</text:span><text:span text:style-name="a1131" text:class-names="">段落</text:span><text:span text:style-name="a1132" text:class-names="">為例</text:span><text:span text:style-name="a1133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width="0.65223in" svg:height="0.20144in" draw:id="id340" draw:style-name="a1138" draw:transform="translate(-0.32612in -0.10072in) rotate(-3.14159) translate(1.97597in 1.59747in)" draw:name="Google Shape;356;p16">
          <svg:title/>
          <svg:desc/>
          <text:p text:style-name="a1137" text:class-names="" text:cond-style-name=""><text:span text:style-name="a1136" text:class-names=""/></text:p>
          <draw:enhanced-geometry xmlns:dr3d="urn:oasis:names:tc:opendocument:xmlns:dr3d:1.0" draw:type="non-primitive" svg:viewBox="0 0 21600 21600" draw:enhanced-path="M 0 0 L 21600 0 21600 21600 0 21600 Z N" draw:mirror-horizontal="true"/>
        </draw:custom-shape>
        <draw:frame draw:id="id341" draw:style-name="a1146" draw:name="Google Shape;357;p16" svg:x="9.01049in" svg:y="1.43653in" svg:width="1.41258in" svg:height="0.36352in">
          <draw:text-box>
            <text:p text:style-name="a1142" text:class-names="" text:cond-style-name=""><text:span text:style-name="a1139" text:class-names="">❷</text:span><text:span text:style-name="a1140" text:class-names="">選擇待補救節點</text:span><text:span text:style-name="a1141" text:class-names=""/></text:p>
            <text:p text:style-name="a1145" text:class-names="" text:cond-style-name=""><text:span text:style-name="a1143" text:class-names=""><text:s text:c="5"/>進行自學</text:span><text:span text:style-name="a1144" text:class-names=""/></text:p>
          </draw:text-box>
          <svg:title/>
          <svg:desc/>
        </draw:frame>
        <draw:frame draw:id="id342" draw:style-name="a1151" draw:name="Google Shape;358;p16" svg:x="5.71859in" svg:y="1.26755in" svg:width="2.77185in" svg:height="0.23216in">
          <draw:text-box>
            <text:p text:style-name="a1150" text:class-names="" text:cond-style-name=""><text:span text:style-name="a1147" text:class-names="">❶</text:span><text:span text:style-name="a1148" text:class-names="">點選知識節點後，連結至星空圖</text:span><text:span text:style-name="a1149" text:class-names=""/></text:p>
          </draw:text-box>
          <svg:title/>
          <svg:desc/>
        </draw:frame>
        <draw:custom-shape svg:x="1.64985in" svg:y="1.36699in" svg:width="0.77625in" svg:height="0.43307in" draw:id="id343" draw:style-name="a1154" draw:name="Google Shape;359;p16">
          <svg:title/>
          <svg:desc/>
          <text:p text:style-name="a1153" text:class-names="" text:cond-style-name=""><text:span text:style-name="a1152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1.64985in" svg:y="3.80159in" svg:width="0.77625in" svg:height="0.43307in" draw:id="id344" draw:style-name="a1157" draw:name="Google Shape;360;p16">
          <svg:title/>
          <svg:desc/>
          <text:p text:style-name="a1156" text:class-names="" text:cond-style-name=""><text:span text:style-name="a1155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4.10376in" svg:y="1.69819in" svg:width="2.71129in" svg:height="3.73655in" draw:id="id345" draw:style-name="a1160" draw:name="Google Shape;362;p16">
          <svg:title/>
          <svg:desc/>
          <text:p text:style-name="a1159" text:class-names="" text:cond-style-name=""><text:span text:style-name="a1158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g draw:name="Google Shape;363;p16" draw:id="id346">
          <svg:title/>
          <svg:desc/>
          <draw:custom-shape svg:x="0.19794in" svg:y="0.86226in" svg:width="10.71522in" svg:height="5.25328in" draw:id="id351" draw:style-name="a1182" draw:name="Google Shape;364;p16">
            <svg:title/>
            <svg:desc/>
            <text:p text:style-name="a1181" text:class-names="" text:cond-style-name=""><text:span text:style-name="a1180" text:class-names=""/></text:p>
            <draw:enhanced-geometry xmlns:dr3d="urn:oasis:names:tc:opendocument:xmlns:dr3d:1.0"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1907">
              <draw:equation draw:name="f0" draw:formula="45"/>
              <draw:equation draw:name="f1" draw:formula="$0 *sin(?f0 *(pi/180))"/>
              <draw:equation draw:name="f2" draw:formula="?f1 *3163/7636"/>
              <draw:equation draw:name="f3" draw:formula="left+?f2 "/>
              <draw:equation draw:name="f4" draw:formula="top+?f2 "/>
              <draw:equation draw:name="f5" draw:formula="right-?f2 "/>
              <draw:equation draw:name="f6" draw:formula="bottom-?f2 "/>
              <draw:equation draw:name="f7" draw:formula="left+$0 "/>
              <draw:equation draw:name="f8" draw:formula="top+$0 "/>
              <draw:equation draw:name="f9" draw:formula="bottom-$0 "/>
              <draw:equation draw:name="f10" draw:formula="right-$0 "/>
              <draw:handle draw:handle-switched="true" draw:handle-position="$0 top" draw:handle-position-x="$0" draw:handle-position-y="top" draw:handle-range-x-minimum="0" draw:handle-range-x-maximum="10800"/>
            </draw:enhanced-geometry>
          </draw:custom-shape>
          <draw:custom-shape svg:width="0.65223in" svg:height="0.20144in" draw:id="id352" draw:style-name="a1185" draw:transform="translate(-0.32612in -0.10072in) rotate(-3.14159) translate(2.05937in 4.0014in)" draw:name="Google Shape;365;p16">
            <svg:title/>
            <svg:desc/>
            <text:p text:style-name="a1184" text:class-names="" text:cond-style-name=""><text:span text:style-name="a1183" text:class-names=""/></text:p>
            <draw:enhanced-geometry xmlns:dr3d="urn:oasis:names:tc:opendocument:xmlns:dr3d:1.0" draw:type="non-primitive" svg:viewBox="0 0 21600 21600" draw:enhanced-path="M 0 0 L 21600 0 21600 21600 0 21600 Z N" draw:mirror-horizontal="true"/>
          </draw:custom-shape>
          <draw:custom-shape svg:x="0.57394in" svg:y="3.63539in" svg:width="10.10925in" svg:height="2.21949in" draw:id="id353" draw:style-name="a1188" draw:name="Google Shape;366;p16">
            <svg:title/>
            <svg:desc/>
            <text:p text:style-name="a1187" text:class-names="" text:cond-style-name=""><text:span text:style-name="a1186" text:class-names=""/></text:p>
            <draw:enhanced-geometry xmlns:dr3d="urn:oasis:names:tc:opendocument:xmlns:dr3d:1.0" draw:type="non-primitive" svg:viewBox="0 0 21600 21600" draw:enhanced-path="M 0 0 L 21600 0 21600 21600 0 21600 Z N"/>
          </draw:custom-shape>
          <draw:frame draw:id="id354" draw:style-name="a1189" draw:name="Google Shape;367;p16" svg:x="1.6156in" svg:y="3.68808in" svg:width="3.80711in" svg:height="2.08577in" style:rel-width="scale" style:rel-height="scale">
            <draw:image xlink:href="media/image43.png" xlink:type="simple" xlink:show="embed" xlink:actuate="onLoad"/>
            <svg:title/>
            <svg:desc/>
          </draw:frame>
          <draw:custom-shape svg:x="1.67726in" svg:y="4.30455in" svg:width="3.73097in" svg:height="0.49081in" draw:id="id355" draw:style-name="a1192" draw:name="Google Shape;368;p16">
            <svg:title/>
            <svg:desc/>
            <text:p text:style-name="a1191" text:class-names="" text:cond-style-name=""><text:span text:style-name="a1190" text:class-names=""/></text:p>
            <draw:enhanced-geometry xmlns:dr3d="urn:oasis:names:tc:opendocument:xmlns:dr3d:1.0" draw:type="non-primitive" svg:viewBox="0 0 21600 21600" draw:enhanced-path="M 0 0 L 21600 0 21600 21600 0 21600 Z N"/>
          </draw:custom-shape>
          <draw:custom-shape svg:x="1.65506in" svg:y="5.29402in" svg:width="3.76509in" svg:height="0.49081in" draw:id="id356" draw:style-name="a1195" draw:name="Google Shape;369;p16">
            <svg:title/>
            <svg:desc/>
            <text:p text:style-name="a1194" text:class-names="" text:cond-style-name=""><text:span text:style-name="a1193" text:class-names=""/></text:p>
            <draw:enhanced-geometry xmlns:dr3d="urn:oasis:names:tc:opendocument:xmlns:dr3d:1.0" draw:type="non-primitive" svg:viewBox="0 0 21600 21600" draw:enhanced-path="M 0 0 L 21600 0 21600 21600 0 21600 Z N"/>
          </draw:custom-shape>
          <draw:frame draw:id="id357" draw:style-name="a1196" draw:name="Google Shape;370;p16" svg:x="7.38782in" svg:y="4.28761in" svg:width="0.81524in" svg:height="0.72029in" style:rel-width="scale" style:rel-height="scale">
            <draw:image xlink:href="media/image44.png" xlink:type="simple" xlink:show="embed" xlink:actuate="onLoad"/>
            <svg:title/>
            <svg:desc>A picture containing schematic

Description automatically generated</svg:desc>
          </draw:frame>
          <draw:frame draw:id="id358" draw:style-name="a1197" draw:name="Google Shape;371;p16" svg:x="8.89751in" svg:y="4.27418in" svg:width="0.81524in" svg:height="0.72029in" style:rel-width="scale" style:rel-height="scale">
            <draw:image xlink:href="media/image45.png" xlink:type="simple" xlink:show="embed" xlink:actuate="onLoad"/>
            <svg:title/>
            <svg:desc>A picture containing schematic

Description automatically generated</svg:desc>
          </draw:frame>
          <draw:frame draw:id="id359" draw:style-name="a1204" draw:name="Google Shape;372;p16" svg:x="8.87699in" svg:y="4.99447in" svg:width="1.01837in" svg:height="0.36352in">
            <draw:text-box>
              <text:p text:style-name="a1200" text:class-names="" text:cond-style-name=""><text:span text:style-name="a1198" text:class-names="">5-3-05-06-01</text:span><text:span text:style-name="a1199" text:class-names=""/></text:p>
              <text:p text:style-name="a1203" text:class-names="" text:cond-style-name=""><text:span text:style-name="a1201" text:class-names="">段意</text:span><text:span text:style-name="a1202" text:class-names=""/></text:p>
            </draw:text-box>
            <svg:title/>
            <svg:desc/>
          </draw:frame>
          <draw:frame draw:id="id360" draw:style-name="a1211" draw:name="Google Shape;373;p16" svg:x="7.38644in" svg:y="4.99447in" svg:width="1.13944in" svg:height="0.36352in">
            <draw:text-box>
              <text:p text:style-name="a1207" text:class-names="" text:cond-style-name=""><text:span text:style-name="a1205" text:class-names="">5-3-05-06-03</text:span><text:span text:style-name="a1206" text:class-names=""/></text:p>
              <text:p text:style-name="a1210" text:class-names="" text:cond-style-name=""><text:span text:style-name="a1208" text:class-names="">段旨</text:span><text:span text:style-name="a1209" text:class-names=""/></text:p>
            </draw:text-box>
            <svg:title/>
            <svg:desc/>
          </draw:frame>
          <draw:frame draw:id="id361" draw:style-name="a1218" draw:name="Google Shape;374;p16" svg:x="5.68699in" svg:y="4.99447in" svg:width="1.1811in" svg:height="0.36352in">
            <draw:text-box>
              <text:p text:style-name="a1214" text:class-names="" text:cond-style-name=""><text:span text:style-name="a1212" text:class-names="">5-3-05-06-05</text:span><text:span text:style-name="a1213" text:class-names=""/></text:p>
              <text:p text:style-name="a1217" text:class-names="" text:cond-style-name=""><text:span text:style-name="a1215" text:class-names="">段落訊息</text:span><text:span text:style-name="a1216" text:class-names=""/></text:p>
            </draw:text-box>
            <svg:title/>
            <svg:desc/>
          </draw:frame>
          <draw:frame draw:id="id362" draw:style-name="a1219" draw:name="Google Shape;375;p16" svg:x="9.72049in" svg:y="4.57479in" svg:width="0.82137in" svg:height="0.3798in" style:rel-width="scale" style:rel-height="scale">
            <draw:image xlink:href="media/image46.png" xlink:type="simple" xlink:show="embed" xlink:actuate="onLoad"/>
            <svg:title/>
            <svg:desc/>
          </draw:frame>
          <draw:frame draw:id="id363" draw:style-name="a1220" draw:name="Google Shape;376;p16" svg:x="5.78374in" svg:y="4.29488in" svg:width="0.81524in" svg:height="0.72029in" style:rel-width="scale" style:rel-height="scale">
            <draw:image xlink:href="media/image45.png" xlink:type="simple" xlink:show="embed" xlink:actuate="onLoad"/>
            <svg:title/>
            <svg:desc>A picture containing schematic

Description automatically generated</svg:desc>
          </draw:frame>
          <draw:custom-shape svg:x="0.59343in" svg:y="1.07426in" svg:width="10.0899in" svg:height="2.47867in" draw:id="id364" draw:style-name="a1223" draw:name="Google Shape;377;p16">
            <svg:title/>
            <svg:desc/>
            <text:p text:style-name="a1222" text:class-names="" text:cond-style-name=""><text:span text:style-name="a1221" text:class-names=""/></text:p>
            <draw:enhanced-geometry xmlns:dr3d="urn:oasis:names:tc:opendocument:xmlns:dr3d:1.0" draw:type="non-primitive" svg:viewBox="0 0 21600 21600" draw:enhanced-path="M 0 0 L 21600 0 21600 21600 0 21600 Z N"/>
          </draw:custom-shape>
          <draw:frame draw:id="id365" draw:style-name="a1224" draw:name="Google Shape;378;p16" svg:x="1.64338in" svg:y="1.25482in" svg:width="3.76507in" svg:height="2.14965in" style:rel-width="scale" style:rel-height="scale">
            <draw:image xlink:href="media/image47.png" xlink:type="simple" xlink:show="embed" xlink:actuate="onLoad"/>
            <svg:title/>
            <svg:desc/>
          </draw:frame>
          <draw:custom-shape svg:x="0.8687in" svg:y="1.89835in" svg:width="0.76673in" svg:height="0.35696in" draw:id="id366" draw:style-name="a1228" draw:name="Google Shape;379;p16">
            <svg:title/>
            <svg:desc/>
            <text:p text:style-name="a1227" text:class-names="" text:cond-style-name=""><text:span text:style-name="a1225" text:class-names="">段意</text:span><text:span text:style-name="a1226" text:class-names=""/></text:p>
            <draw:enhanced-geometry xmlns:dr3d="urn:oasis:names:tc:opendocument:xmlns:dr3d:1.0" draw:type="non-primitive" svg:viewBox="0 0 21600 21600" draw:enhanced-path="M 0 0 L 21600 0 21600 21600 0 21600 Z N"/>
          </draw:custom-shape>
          <draw:custom-shape svg:x="0.87668in" svg:y="2.43578in" svg:width="0.76673in" svg:height="0.35696in" draw:id="id367" draw:style-name="a1232" draw:name="Google Shape;380;p16">
            <svg:title/>
            <svg:desc/>
            <text:p text:style-name="a1231" text:class-names="" text:cond-style-name=""><text:span text:style-name="a1229" text:class-names="">段旨</text:span><text:span text:style-name="a1230" text:class-names=""/></text:p>
            <draw:enhanced-geometry xmlns:dr3d="urn:oasis:names:tc:opendocument:xmlns:dr3d:1.0" draw:type="non-primitive" svg:viewBox="0 0 21600 21600" draw:enhanced-path="M 0 0 L 21600 0 21600 21600 0 21600 Z N"/>
          </draw:custom-shape>
          <draw:custom-shape svg:x="0.57993in" svg:y="3.0122in" svg:width="1.05545in" svg:height="0.35696in" draw:id="id368" draw:style-name="a1236" draw:name="Google Shape;381;p16">
            <svg:title/>
            <svg:desc/>
            <text:p text:style-name="a1235" text:class-names="" text:cond-style-name=""><text:span text:style-name="a1233" text:class-names="">段落訊息</text:span><text:span text:style-name="a1234" text:class-names=""/></text:p>
            <draw:enhanced-geometry xmlns:dr3d="urn:oasis:names:tc:opendocument:xmlns:dr3d:1.0" draw:type="non-primitive" svg:viewBox="0 0 21600 21600" draw:enhanced-path="M 0 0 L 21600 0 21600 21600 0 21600 Z N"/>
          </draw:custom-shape>
          <draw:custom-shape svg:x="1.64338in" svg:y="1.87233in" svg:width="3.76509in" svg:height="0.50262in" draw:id="id369" draw:style-name="a1239" draw:name="Google Shape;382;p16">
            <svg:title/>
            <svg:desc/>
            <text:p text:style-name="a1238" text:class-names="" text:cond-style-name=""><text:span text:style-name="a1237" text:class-names=""/></text:p>
            <draw:enhanced-geometry xmlns:dr3d="urn:oasis:names:tc:opendocument:xmlns:dr3d:1.0" draw:type="non-primitive" svg:viewBox="0 0 21600 21600" draw:enhanced-path="M 0 0 L 21600 0 21600 21600 0 21600 Z N"/>
          </draw:custom-shape>
          <draw:frame draw:id="id370" draw:style-name="a1240" draw:name="Google Shape;383;p16" svg:x="5.77484in" svg:y="1.73169in" svg:width="0.81069in" svg:height="0.71627in" style:rel-width="scale" style:rel-height="scale">
            <draw:image xlink:href="media/image48.png" xlink:type="simple" xlink:show="embed" xlink:actuate="onLoad"/>
            <svg:title/>
            <svg:desc>A picture containing schematic

Description automatically generated</svg:desc>
          </draw:frame>
          <draw:frame draw:id="id371" draw:style-name="a1241" draw:name="Google Shape;384;p16" svg:x="7.32364in" svg:y="1.72767in" svg:width="0.81524in" svg:height="0.72029in" style:rel-width="scale" style:rel-height="scale">
            <draw:image xlink:href="media/image44.png" xlink:type="simple" xlink:show="embed" xlink:actuate="onLoad"/>
            <svg:title/>
            <svg:desc>A picture containing schematic

Description automatically generated</svg:desc>
          </draw:frame>
          <draw:frame draw:id="id372" draw:style-name="a1242" draw:name="Google Shape;385;p16" svg:x="8.87699in" svg:y="1.72767in" svg:width="0.81524in" svg:height="0.72029in" style:rel-width="scale" style:rel-height="scale">
            <draw:image xlink:href="media/image45.png" xlink:type="simple" xlink:show="embed" xlink:actuate="onLoad"/>
            <svg:title/>
            <svg:desc>A picture containing schematic

Description automatically generated</svg:desc>
          </draw:frame>
          <draw:frame draw:id="id373" draw:style-name="a1249" draw:name="Google Shape;386;p16" svg:x="8.80931in" svg:y="2.44796in" svg:width="1.06594in" svg:height="0.36352in">
            <draw:text-box>
              <text:p text:style-name="a1245" text:class-names="" text:cond-style-name=""><text:span text:style-name="a1243" text:class-names="">5-3-05-06-01</text:span><text:span text:style-name="a1244" text:class-names=""/></text:p>
              <text:p text:style-name="a1248" text:class-names="" text:cond-style-name=""><text:span text:style-name="a1246" text:class-names="">段意</text:span><text:span text:style-name="a1247" text:class-names=""/></text:p>
            </draw:text-box>
            <svg:title/>
            <svg:desc/>
          </draw:frame>
          <draw:frame draw:id="id374" draw:style-name="a1256" draw:name="Google Shape;387;p16" svg:x="7.31035in" svg:y="2.44796in" svg:width="1.20079in" svg:height="0.36352in">
            <draw:text-box>
              <text:p text:style-name="a1252" text:class-names="" text:cond-style-name=""><text:span text:style-name="a1250" text:class-names="">5-3-05-06-03</text:span><text:span text:style-name="a1251" text:class-names=""/></text:p>
              <text:p text:style-name="a1255" text:class-names="" text:cond-style-name=""><text:span text:style-name="a1253" text:class-names="">段旨</text:span><text:span text:style-name="a1254" text:class-names=""/></text:p>
            </draw:text-box>
            <svg:title/>
            <svg:desc/>
          </draw:frame>
          <draw:frame draw:id="id375" draw:style-name="a1263" draw:name="Google Shape;388;p16" svg:x="5.78175in" svg:y="2.44796in" svg:width="1.06594in" svg:height="0.36352in">
            <draw:text-box>
              <text:p text:style-name="a1259" text:class-names="" text:cond-style-name=""><text:span text:style-name="a1257" text:class-names="">5-3-05-06-05</text:span><text:span text:style-name="a1258" text:class-names=""/></text:p>
              <text:p text:style-name="a1262" text:class-names="" text:cond-style-name=""><text:span text:style-name="a1260" text:class-names="">段落訊息</text:span><text:span text:style-name="a1261" text:class-names=""/></text:p>
            </draw:text-box>
            <svg:title/>
            <svg:desc/>
          </draw:frame>
          <draw:frame draw:id="id376" draw:style-name="a1264" draw:name="Google Shape;389;p16" svg:x="9.69008in" svg:y="1.96782in" svg:width="0.87227in" svg:height="0.40334in" style:rel-width="scale" style:rel-height="scale">
            <draw:image xlink:href="media/image46.png" xlink:type="simple" xlink:show="embed" xlink:actuate="onLoad"/>
            <svg:title/>
            <svg:desc/>
          </draw:frame>
          <draw:custom-shape svg:x="0.27418in" svg:y="1.03224in" svg:width="0.70177in" svg:height="0.70177in" draw:id="id377" draw:style-name="a1268" draw:name="Google Shape;390;p16">
            <svg:title/>
            <svg:desc/>
            <text:p text:style-name="a1267" text:class-names="" text:cond-style-name=""><text:span text:style-name="a1265" text:class-names="">甲生</text:span><text:span text:style-name="a1266" text:class-names=""/></text:p>
            <draw:enhanced-geometry xmlns:dr3d="urn:oasis:names:tc:opendocument:xmlns:dr3d:1.0"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
              <draw:equation draw:name="f0" draw:formula="10800000"/>
              <draw:equation draw:name="f1" draw:formula="5400000"/>
              <draw:equation draw:name="f2" draw:formula="left"/>
              <draw:equation draw:name="f3" draw:formula="right"/>
              <draw:equation draw:name="f4" draw:formula="top"/>
              <draw:equation draw:name="f5" draw:formula="bottom"/>
              <draw:equation draw:name="f6" draw:formula="?f5 - ?f4"/>
              <draw:equation draw:name="f7" draw:formula="?f6 / 2"/>
              <draw:equation draw:name="f8" draw:formula="?f4 + ?f7"/>
              <draw:equation draw:name="f9" draw:formula="?f3 - ?f2"/>
              <draw:equation draw:name="f10" draw:formula="?f9 / 2"/>
              <draw:equation draw:name="f11" draw:formula="?f2 + ?f10"/>
              <draw:equation draw:name="f12" draw:formula="5419351 / 1725033"/>
              <draw:equation draw:name="f13" draw:formula="2700000 + ?f1"/>
              <draw:equation draw:name="f14" draw:formula="?f13 * ?f12 / ?f0"/>
              <draw:equation draw:name="f15" draw:formula="0 - ?f14"/>
              <draw:equation draw:name="f16" draw:formula="sin(?f15)"/>
              <draw:equation draw:name="f17" draw:formula="0 - ?f16"/>
              <draw:equation draw:name="f18" draw:formula="?f17 * ?f10"/>
              <draw:equation draw:name="f19" draw:formula="cos(?f15)"/>
              <draw:equation draw:name="f20" draw:formula="0 - ?f19"/>
              <draw:equation draw:name="f21" draw:formula="?f20 * ?f7"/>
              <draw:equation draw:name="f22" draw:formula="?f11 - ?f18"/>
              <draw:equation draw:name="f23" draw:formula="?f11 + ?f18"/>
              <draw:equation draw:name="f24" draw:formula="?f8 - ?f21"/>
              <draw:equation draw:name="f25" draw:formula="?f8 + ?f21"/>
              <draw:equation draw:name="f26" draw:formula="21550000 - 21600000"/>
              <draw:equation draw:name="f27" draw:formula="if(?f26, 21600000, 21550000)"/>
              <draw:equation draw:name="f28" draw:formula="-21550000 - ?f27"/>
              <draw:equation draw:name="f29" draw:formula="if(?f28, -21550000, ?f27)"/>
              <draw:equation draw:name="f30" draw:formula="?f0 + ?f29"/>
              <draw:equation draw:name="f31" draw:formula="?f0 + ?f1"/>
              <draw:equation draw:name="f32" draw:formula="?f31 * ?f12 / ?f0"/>
              <draw:equation draw:name="f33" draw:formula="0 - ?f32"/>
              <draw:equation draw:name="f34" draw:formula="cos(?f33)"/>
              <draw:equation draw:name="f35" draw:formula="0 - ?f34"/>
              <draw:equation draw:name="f36" draw:formula="?f35 * ?f10"/>
              <draw:equation draw:name="f37" draw:formula="sin(?f33)"/>
              <draw:equation draw:name="f38" draw:formula="0 - ?f37"/>
              <draw:equation draw:name="f39" draw:formula="?f38 * ?f7"/>
              <draw:equation draw:name="f40" draw:formula="sqrt(?f36 * ?f36 + ?f39 * ?f39 + 0 * 0)"/>
              <draw:equation draw:name="f41" draw:formula="?f10 * ?f7 / ?f40"/>
              <draw:equation draw:name="f42" draw:formula="?f38 * ?f41"/>
              <draw:equation draw:name="f43" draw:formula="?f2 - ?f42"/>
              <draw:equation draw:name="f44" draw:formula="?f35 * ?f41"/>
              <draw:equation draw:name="f45" draw:formula="?f8 - ?f44"/>
              <draw:equation draw:name="f46" draw:formula="?f43 - ?f10"/>
              <draw:equation draw:name="f47" draw:formula="?f45 - ?f7"/>
              <draw:equation draw:name="f48" draw:formula="?f43 + ?f10"/>
              <draw:equation draw:name="f49" draw:formula="?f45 + ?f7"/>
              <draw:equation draw:name="f50" draw:formula="?f30 + ?f1"/>
              <draw:equation draw:name="f51" draw:formula="?f50 * ?f12 / ?f0"/>
              <draw:equation draw:name="f52" draw:formula="0 - ?f51"/>
              <draw:equation draw:name="f53" draw:formula="cos(?f52)"/>
              <draw:equation draw:name="f54" draw:formula="0 - ?f53"/>
              <draw:equation draw:name="f55" draw:formula="?f54 * ?f10"/>
              <draw:equation draw:name="f56" draw:formula="sin(?f52)"/>
              <draw:equation draw:name="f57" draw:formula="0 - ?f56"/>
              <draw:equation draw:name="f58" draw:formula="?f57 * ?f7"/>
              <draw:equation draw:name="f59" draw:formula="sqrt(?f55 * ?f55 + ?f58 * ?f58 + 0 * 0)"/>
              <draw:equation draw:name="f60" draw:formula="?f10 * ?f7 / ?f59"/>
              <draw:equation draw:name="f61" draw:formula="?f57 * ?f60"/>
              <draw:equation draw:name="f62" draw:formula="?f43 + ?f61"/>
              <draw:equation draw:name="f63" draw:formula="?f54 * ?f60"/>
              <draw:equation draw:name="f64" draw:formula="?f45 + ?f63"/>
              <draw:equation draw:name="f65" draw:formula="if(?f29, ?f2, ?f46)"/>
              <draw:equation draw:name="f66" draw:formula="if(?f29, ?f8, ?f47)"/>
              <draw:equation draw:name="f67" draw:formula="if(?f29, ?f2, ?f48)"/>
              <draw:equation draw:name="f68" draw:formula="if(?f29, ?f8, ?f49)"/>
              <draw:equation draw:name="f69" draw:formula="if(?f29, ?f46, ?f62)"/>
              <draw:equation draw:name="f70" draw:formula="if(?f29, ?f47, ?f64)"/>
              <draw:equation draw:name="f71" draw:formula="if(?f29, ?f48, ?f62)"/>
              <draw:equation draw:name="f72" draw:formula="if(?f29, ?f49, ?f64)"/>
            </draw:enhanced-geometry>
          </draw:custom-shape>
          <draw:custom-shape svg:x="0.27418in" svg:y="3.61317in" svg:width="0.70177in" svg:height="0.70177in" draw:id="id378" draw:style-name="a1272" draw:name="Google Shape;391;p16">
            <svg:title/>
            <svg:desc/>
            <text:p text:style-name="a1271" text:class-names="" text:cond-style-name=""><text:span text:style-name="a1269" text:class-names="">乙生</text:span><text:span text:style-name="a1270" text:class-names=""/></text:p>
            <draw:enhanced-geometry xmlns:dr3d="urn:oasis:names:tc:opendocument:xmlns:dr3d:1.0"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
              <draw:equation draw:name="f0" draw:formula="10800000"/>
              <draw:equation draw:name="f1" draw:formula="5400000"/>
              <draw:equation draw:name="f2" draw:formula="left"/>
              <draw:equation draw:name="f3" draw:formula="right"/>
              <draw:equation draw:name="f4" draw:formula="top"/>
              <draw:equation draw:name="f5" draw:formula="bottom"/>
              <draw:equation draw:name="f6" draw:formula="?f5 - ?f4"/>
              <draw:equation draw:name="f7" draw:formula="?f6 / 2"/>
              <draw:equation draw:name="f8" draw:formula="?f4 + ?f7"/>
              <draw:equation draw:name="f9" draw:formula="?f3 - ?f2"/>
              <draw:equation draw:name="f10" draw:formula="?f9 / 2"/>
              <draw:equation draw:name="f11" draw:formula="?f2 + ?f10"/>
              <draw:equation draw:name="f12" draw:formula="5419351 / 1725033"/>
              <draw:equation draw:name="f13" draw:formula="2700000 + ?f1"/>
              <draw:equation draw:name="f14" draw:formula="?f13 * ?f12 / ?f0"/>
              <draw:equation draw:name="f15" draw:formula="0 - ?f14"/>
              <draw:equation draw:name="f16" draw:formula="sin(?f15)"/>
              <draw:equation draw:name="f17" draw:formula="0 - ?f16"/>
              <draw:equation draw:name="f18" draw:formula="?f17 * ?f10"/>
              <draw:equation draw:name="f19" draw:formula="cos(?f15)"/>
              <draw:equation draw:name="f20" draw:formula="0 - ?f19"/>
              <draw:equation draw:name="f21" draw:formula="?f20 * ?f7"/>
              <draw:equation draw:name="f22" draw:formula="?f11 - ?f18"/>
              <draw:equation draw:name="f23" draw:formula="?f11 + ?f18"/>
              <draw:equation draw:name="f24" draw:formula="?f8 - ?f21"/>
              <draw:equation draw:name="f25" draw:formula="?f8 + ?f21"/>
              <draw:equation draw:name="f26" draw:formula="21550000 - 21600000"/>
              <draw:equation draw:name="f27" draw:formula="if(?f26, 21600000, 21550000)"/>
              <draw:equation draw:name="f28" draw:formula="-21550000 - ?f27"/>
              <draw:equation draw:name="f29" draw:formula="if(?f28, -21550000, ?f27)"/>
              <draw:equation draw:name="f30" draw:formula="?f0 + ?f29"/>
              <draw:equation draw:name="f31" draw:formula="?f0 + ?f1"/>
              <draw:equation draw:name="f32" draw:formula="?f31 * ?f12 / ?f0"/>
              <draw:equation draw:name="f33" draw:formula="0 - ?f32"/>
              <draw:equation draw:name="f34" draw:formula="cos(?f33)"/>
              <draw:equation draw:name="f35" draw:formula="0 - ?f34"/>
              <draw:equation draw:name="f36" draw:formula="?f35 * ?f10"/>
              <draw:equation draw:name="f37" draw:formula="sin(?f33)"/>
              <draw:equation draw:name="f38" draw:formula="0 - ?f37"/>
              <draw:equation draw:name="f39" draw:formula="?f38 * ?f7"/>
              <draw:equation draw:name="f40" draw:formula="sqrt(?f36 * ?f36 + ?f39 * ?f39 + 0 * 0)"/>
              <draw:equation draw:name="f41" draw:formula="?f10 * ?f7 / ?f40"/>
              <draw:equation draw:name="f42" draw:formula="?f38 * ?f41"/>
              <draw:equation draw:name="f43" draw:formula="?f2 - ?f42"/>
              <draw:equation draw:name="f44" draw:formula="?f35 * ?f41"/>
              <draw:equation draw:name="f45" draw:formula="?f8 - ?f44"/>
              <draw:equation draw:name="f46" draw:formula="?f43 - ?f10"/>
              <draw:equation draw:name="f47" draw:formula="?f45 - ?f7"/>
              <draw:equation draw:name="f48" draw:formula="?f43 + ?f10"/>
              <draw:equation draw:name="f49" draw:formula="?f45 + ?f7"/>
              <draw:equation draw:name="f50" draw:formula="?f30 + ?f1"/>
              <draw:equation draw:name="f51" draw:formula="?f50 * ?f12 / ?f0"/>
              <draw:equation draw:name="f52" draw:formula="0 - ?f51"/>
              <draw:equation draw:name="f53" draw:formula="cos(?f52)"/>
              <draw:equation draw:name="f54" draw:formula="0 - ?f53"/>
              <draw:equation draw:name="f55" draw:formula="?f54 * ?f10"/>
              <draw:equation draw:name="f56" draw:formula="sin(?f52)"/>
              <draw:equation draw:name="f57" draw:formula="0 - ?f56"/>
              <draw:equation draw:name="f58" draw:formula="?f57 * ?f7"/>
              <draw:equation draw:name="f59" draw:formula="sqrt(?f55 * ?f55 + ?f58 * ?f58 + 0 * 0)"/>
              <draw:equation draw:name="f60" draw:formula="?f10 * ?f7 / ?f59"/>
              <draw:equation draw:name="f61" draw:formula="?f57 * ?f60"/>
              <draw:equation draw:name="f62" draw:formula="?f43 + ?f61"/>
              <draw:equation draw:name="f63" draw:formula="?f54 * ?f60"/>
              <draw:equation draw:name="f64" draw:formula="?f45 + ?f63"/>
              <draw:equation draw:name="f65" draw:formula="if(?f29, ?f2, ?f46)"/>
              <draw:equation draw:name="f66" draw:formula="if(?f29, ?f8, ?f47)"/>
              <draw:equation draw:name="f67" draw:formula="if(?f29, ?f2, ?f48)"/>
              <draw:equation draw:name="f68" draw:formula="if(?f29, ?f8, ?f49)"/>
              <draw:equation draw:name="f69" draw:formula="if(?f29, ?f46, ?f62)"/>
              <draw:equation draw:name="f70" draw:formula="if(?f29, ?f47, ?f64)"/>
              <draw:equation draw:name="f71" draw:formula="if(?f29, ?f48, ?f62)"/>
              <draw:equation draw:name="f72" draw:formula="if(?f29, ?f49, ?f64)"/>
            </draw:enhanced-geometry>
          </draw:custom-shape>
          <draw:g draw:name="Google Shape;392;p16" draw:id="id379">
            <svg:title/>
            <svg:desc/>
            <draw:custom-shape svg:x="0.86869in" svg:y="4.31495in" svg:width="0.76667in" svg:height="0.3569in" draw:id="id380" draw:style-name="a1276" draw:name="Google Shape;393;p16">
              <svg:title/>
              <svg:desc/>
              <text:p text:style-name="a1275" text:class-names="" text:cond-style-name=""><text:span text:style-name="a1273" text:class-names="">段意</text:span><text:span text:style-name="a1274" text:class-names=""/></text:p>
              <draw:enhanced-geometry xmlns:dr3d="urn:oasis:names:tc:opendocument:xmlns:dr3d:1.0" draw:type="non-primitive" svg:viewBox="0 0 21600 21600" draw:enhanced-path="M 0 0 L 21600 0 21600 21600 0 21600 Z N"/>
            </draw:custom-shape>
            <draw:custom-shape svg:x="0.87667in" svg:y="4.85235in" svg:width="0.76667in" svg:height="0.3569in" draw:id="id381" draw:style-name="a1280" draw:name="Google Shape;394;p16">
              <svg:title/>
              <svg:desc/>
              <text:p text:style-name="a1279" text:class-names="" text:cond-style-name=""><text:span text:style-name="a1277" text:class-names="">段旨</text:span><text:span text:style-name="a1278" text:class-names=""/></text:p>
              <draw:enhanced-geometry xmlns:dr3d="urn:oasis:names:tc:opendocument:xmlns:dr3d:1.0" draw:type="non-primitive" svg:viewBox="0 0 21600 21600" draw:enhanced-path="M 0 0 L 21600 0 21600 21600 0 21600 Z N"/>
            </draw:custom-shape>
            <draw:custom-shape svg:x="0.57992in" svg:y="5.42874in" svg:width="1.05536in" svg:height="0.3569in" draw:id="id382" draw:style-name="a1284" draw:name="Google Shape;395;p16">
              <svg:title/>
              <svg:desc/>
              <text:p text:style-name="a1283" text:class-names="" text:cond-style-name=""><text:span text:style-name="a1281" text:class-names="">段落訊息</text:span><text:span text:style-name="a1282" text:class-names=""/></text:p>
              <draw:enhanced-geometry xmlns:dr3d="urn:oasis:names:tc:opendocument:xmlns:dr3d:1.0" draw:type="non-primitive" svg:viewBox="0 0 21600 21600" draw:enhanced-path="M 0 0 L 21600 0 21600 21600 0 21600 Z N"/>
            </draw:custom-shape>
          </draw:g>
        </draw:g>
        <draw:frame draw:id="id347" draw:style-name="a1168" draw:name="Google Shape;396;p16" svg:x="5.4164in" svg:y="3.33298in" svg:width="3.04031in" svg:height="1.04987in">
          <draw:text-box>
            <text:p text:style-name="a1164" text:class-names="" text:cond-style-name=""><text:span text:style-name="a1161" text:class-names="">❶</text:span><text:span text:style-name="a1162" text:class-names="">點選知識節點後，</text:span><text:span text:style-name="a1163" text:class-names=""/></text:p>
            <text:p text:style-name="a1167" text:class-names="" text:cond-style-name=""><text:span text:style-name="a1165" text:class-names="">連結至星空圖。</text:span><text:span text:style-name="a1166" text:class-names=""/></text:p>
          </draw:text-box>
          <svg:title/>
          <svg:desc/>
        </draw:frame>
        <draw:frame draw:id="id348" draw:style-name="a1173" draw:name="Google Shape;397;p16" svg:x="8.36778in" svg:y="3.25052in" svg:width="2.15584in" svg:height="1.04987in">
          <draw:text-box>
            <text:p text:style-name="a1172" text:class-names="" text:cond-style-name=""><text:span text:style-name="a1169" text:class-names="">❷</text:span><text:span text:style-name="a1170" text:class-names="">選擇待補救節點進行自學</text:span><text:span text:style-name="a1171" text:class-names=""/></text:p>
          </draw:text-box>
          <svg:title/>
          <svg:desc/>
        </draw:frame>
        <draw:custom-shape svg:x="5.66013in" svg:y="1.45519in" svg:width="2.62434in" svg:height="3.94226in" draw:id="id349" draw:style-name="a1176" draw:name="Google Shape;398;p16">
          <svg:title/>
          <svg:desc/>
          <text:p text:style-name="a1175" text:class-names="" text:cond-style-name=""><text:span text:style-name="a1174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8.42118in" svg:y="1.45519in" svg:width="2.25659in" svg:height="3.94226in" draw:id="id350" draw:style-name="a1179" draw:name="Google Shape;399;p16">
          <svg:title/>
          <svg:desc/>
          <text:p text:style-name="a1178" text:class-names="" text:cond-style-name=""><text:span text:style-name="a1177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presentation:notes draw:style-name="a1287">
          <draw:frame draw:id="id383" presentation:style-name="a1285" draw:name="Google Shape;351;p16:notes" svg:x="0.7434in" svg:y="5.2244in" svg:width="5.94722in" svg:height="4.27451in" presentation:class="notes" presentation:placeholder="true">
            <draw:text-box/>
            <svg:title/>
            <svg:desc/>
          </draw:frame>
          <draw:page-thumbnail draw:page-number="16" svg:x="0.46181in" svg:y="1.3559in" svg:width="6.51042in" svg:height="3.66319in" presentation:class="page" draw:id="id384" presentation:style-name="a1286" draw:name="Google Shape;352;p16:notes">
            <svg:title/>
            <svg:desc/>
          </draw:page-thumbnail>
        </presentation:notes>
      </draw:page>
      <draw:page draw:name="Slide17" draw:style-name="a1288" draw:master-page-name="Master1-Layout3-titleOnly-TITLE_ONLY" presentation:presentation-page-layout-name="Master1-PPL3" draw:id="Slide-272">
        <draw:custom-shape svg:x="0.19788in" svg:y="0.875in" svg:width="10.71522in" svg:height="5.25328in" draw:id="id385" draw:style-name="a1291" draw:name="Google Shape;404;p17">
          <svg:title/>
          <svg:desc/>
          <text:p text:style-name="a1290" text:class-names="" text:cond-style-name=""><text:span text:style-name="a1289" text:class-names=""/></text:p>
          <draw:enhanced-geometry xmlns:dr3d="urn:oasis:names:tc:opendocument:xmlns:dr3d:1.0"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1907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switched="true" draw:handle-position="$0 top" draw:handle-position-x="$0" draw:handle-position-y="top" draw:handle-range-x-minimum="0" draw:handle-range-x-maximum="10800"/>
          </draw:enhanced-geometry>
        </draw:custom-shape>
        <draw:frame draw:id="id386" draw:style-name="a1295" draw:name="Google Shape;405;p17" svg:x="8.63889in" svg:y="5.7934in" svg:width="2.5in" svg:height="0.33169in">
          <draw:text-box>
            <text:p text:style-name="a1294" text:class-names="" text:cond-style-name=""><text:span text:style-name="a1292" text:class-names=""><text:page-number style:num-format="1" text:fixed="false">17</text:page-number></text:span><text:span text:style-name="a1293" text:class-names=""/></text:p>
          </draw:text-box>
          <svg:title/>
          <svg:desc/>
        </draw:frame>
        <draw:g draw:name="Google Shape;406;p17" draw:id="id387">
          <svg:title/>
          <svg:desc/>
          <draw:custom-shape svg:x="1.67917in" svg:y="3.35504in" svg:width="0.39765in" svg:height="0.58611in" draw:id="id390" draw:style-name="a1312" draw:name="Google Shape;407;p17">
            <svg:title/>
            <svg:desc/>
            <text:p text:style-name="a1311" text:class-names="" text:cond-style-name=""><text:span text:style-name="a1310" text:class-names=""/></text:p>
            <draw:enhanced-geometry xmlns:dr3d="urn:oasis:names:tc:opendocument:xmlns:dr3d:1.0" draw:type="non-primitive" svg:viewBox="0 0 21600 21600" draw:enhanced-path="M 0 0 L 21600 0 21600 21600 0 21600 Z N"/>
          </draw:custom-shape>
          <draw:custom-shape svg:x="3.17264in" svg:y="4.77768in" svg:width="5.03983in" svg:height="0.68193in" draw:id="id391" draw:style-name="a1315" draw:name="Google Shape;408;p17">
            <svg:title/>
            <svg:desc/>
            <text:p text:style-name="a1314" text:class-names="" text:cond-style-name=""><text:span text:style-name="a1313" text:class-names=""/></text:p>
            <draw:enhanced-geometry xmlns:dr3d="urn:oasis:names:tc:opendocument:xmlns:dr3d:1.0" draw:type="non-primitive" svg:viewBox="0 0 21600 21600" draw:enhanced-path="M 0 0 L 21600 0 21600 21600 0 21600 Z N"/>
          </draw:custom-shape>
          <draw:frame draw:id="id392" draw:style-name="a1316" draw:name="Google Shape;409;p17" svg:x="8.89007in" svg:y="4.59847in" svg:width="0.9094in" svg:height="1.18929in" style:rel-width="scale" style:rel-height="scale">
            <draw:image xlink:href="media/image49.png" xlink:type="simple" xlink:show="embed" xlink:actuate="onLoad"/>
            <svg:title/>
            <svg:desc/>
          </draw:frame>
          <draw:frame draw:id="id393" draw:style-name="a1317" draw:name="Google Shape;410;p17" svg:x="0.50483in" svg:y="1.16598in" svg:width="7.54325in" svg:height="0.95657in" style:rel-width="scale" style:rel-height="scale">
            <draw:image xlink:href="media/image50.png" xlink:type="simple" xlink:show="embed" xlink:actuate="onLoad"/>
            <svg:title/>
            <svg:desc/>
          </draw:frame>
          <draw:frame draw:id="id394" draw:style-name="a1318" draw:name="Google Shape;411;p17" svg:x="7.98466in" svg:y="1.16598in" svg:width="2.72019in" svg:height="0.95657in" style:rel-width="scale" style:rel-height="scale">
            <draw:image xlink:href="media/image51.png" xlink:type="simple" xlink:show="embed" xlink:actuate="onLoad"/>
            <svg:title/>
            <svg:desc/>
          </draw:frame>
          <draw:frame draw:id="id395" draw:style-name="a1319" draw:name="Google Shape;412;p17" svg:x="0.47021in" svg:y="2.08333in" svg:width="10.17058in" svg:height="3.87686in" style:rel-width="scale" style:rel-height="scale">
            <draw:image xlink:href="media/image52.png" xlink:type="simple" xlink:show="embed" xlink:actuate="onLoad"/>
            <svg:title/>
            <svg:desc/>
          </draw:frame>
        </draw:g>
        <draw:frame draw:id="id388" draw:style-name="a1304" draw:name="Google Shape;413;p17" svg:x="8.09966in" svg:y="4.77768in" svg:width="3.01145in" svg:height="1.04987in">
          <draw:text-box>
            <text:p text:style-name="a1298" text:class-names="" text:cond-style-name=""><text:span text:style-name="a1296" text:class-names="">點擊「適性省題」</text:span><text:span text:style-name="a1297" text:class-names=""/></text:p>
            <text:p text:style-name="a1303" text:class-names="" text:cond-style-name=""><text:span text:style-name="a1299" text:class-names="">可</text:span><text:span text:style-name="a1300" text:class-names="">指派測驗</text:span><text:span text:style-name="a1301" text:class-names="">給自己</text:span><text:span text:style-name="a1302" text:class-names=""/></text:p>
          </draw:text-box>
          <svg:title/>
          <svg:desc/>
        </draw:frame>
        <draw:custom-shape svg:x="-0.25in" svg:y="0.1086in" svg:width="11.30906in" svg:height="1.1145in" draw:id="id389" draw:style-name="a1309" draw:name="Google Shape;414;p17">
          <svg:title/>
          <svg:desc/>
          <text:p text:style-name="a1308" text:class-names="" text:cond-style-name=""><text:span text:style-name="a1305" text:class-names="">【學力檢測、科技化評量】</text:span><text:span text:style-name="a1306" text:class-names="">學生自己指派測驗</text:span><text:span text:style-name="a1307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presentation:notes draw:style-name="a1322">
          <draw:frame draw:id="id396" presentation:style-name="a1320" draw:name="Google Shape;401;p17:notes" svg:x="0.7434in" svg:y="5.2244in" svg:width="5.94722in" svg:height="4.27451in" presentation:class="notes" presentation:placeholder="true">
            <draw:text-box/>
            <svg:title/>
            <svg:desc/>
          </draw:frame>
          <draw:page-thumbnail draw:page-number="17" svg:x="0.46181in" svg:y="1.3559in" svg:width="6.51042in" svg:height="3.66319in" presentation:class="page" draw:id="id397" presentation:style-name="a1321" draw:name="Google Shape;402;p17:notes">
            <svg:title/>
            <svg:desc/>
          </draw:page-thumbnail>
        </presentation:notes>
      </draw:page>
      <draw:page draw:name="Slide18" draw:style-name="a1323" draw:master-page-name="Master1-Layout3-titleOnly-TITLE_ONLY" presentation:presentation-page-layout-name="Master1-PPL3" draw:id="Slide-273">
        <draw:custom-shape svg:x="0.19788in" svg:y="0.875in" svg:width="10.71522in" svg:height="5.25328in" draw:id="id398" draw:style-name="a1326" draw:name="Google Shape;419;p18">
          <svg:title/>
          <svg:desc/>
          <text:p text:style-name="a1325" text:class-names="" text:cond-style-name=""><text:span text:style-name="a1324" text:class-names=""/></text:p>
          <draw:enhanced-geometry xmlns:dr3d="urn:oasis:names:tc:opendocument:xmlns:dr3d:1.0"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1907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switched="true" draw:handle-position="$0 top" draw:handle-position-x="$0" draw:handle-position-y="top" draw:handle-range-x-minimum="0" draw:handle-range-x-maximum="10800"/>
          </draw:enhanced-geometry>
        </draw:custom-shape>
        <draw:frame draw:id="id399" draw:style-name="a1327" draw:name="Google Shape;420;p18" svg:x="1.04167in" svg:y="1.09848in" svg:width="5.68262in" svg:height="2.44441in" style:rel-width="scale" style:rel-height="scale">
          <draw:image xlink:href="media/image53.png" xlink:type="simple" xlink:show="embed" xlink:actuate="onLoad"/>
          <svg:title/>
          <svg:desc/>
        </draw:frame>
        <draw:frame draw:id="id400" draw:style-name="a1328" draw:name="Google Shape;421;p18" svg:x="5.49964in" svg:y="3.19882in" svg:width="4.53461in" svg:height="2.85824in" style:rel-width="scale" style:rel-height="scale">
          <draw:image xlink:href="media/image54.png" xlink:type="simple" xlink:show="embed" xlink:actuate="onLoad"/>
          <svg:title/>
          <svg:desc/>
        </draw:frame>
        <draw:custom-shape svg:x="2.17642in" svg:y="2.0656in" svg:width="0.38123in" svg:height="0.49639in" draw:id="id401" draw:style-name="a1331" draw:name="Google Shape;422;p18">
          <svg:title/>
          <svg:desc/>
          <text:p text:style-name="a1330" text:class-names="" text:cond-style-name=""><text:span text:style-name="a1329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6.92313in" svg:y="4.33095in" svg:width="0.48884in" svg:height="0.49645in" draw:id="id402" draw:style-name="a1334" draw:name="Google Shape;423;p18">
          <svg:title/>
          <svg:desc/>
          <text:p text:style-name="a1333" text:class-names="" text:cond-style-name=""><text:span text:style-name="a1332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8.41853in" svg:y="0.96831in" svg:width="2.5in" svg:height="1.43766in" draw:id="id403" draw:style-name="a1338" draw:name="Google Shape;424;p18">
          <svg:title/>
          <svg:desc/>
          <text:p text:style-name="a1337" text:class-names="" text:cond-style-name=""><text:span text:style-name="a1335" text:class-names="">公倍數情境運用，我學會了!</text:span><text:span text:style-name="a1336" text:class-names=""/></text:p>
          <draw:enhanced-geometry xmlns:dr3d="urn:oasis:names:tc:opendocument:xmlns:dr3d:1.0" draw:type="non-primitive" svg:viewBox="0 0 21600 21600" draw:enhanced-path="W 0 0 21600 21600 ?f22 ?f23 ?f18 ?f19 L ?f14 ?f15 Z N" draw:text-areas="3200 3200 18400 18400" draw:glue-points="3160 3160 3160 18440 18440 18440 18440 3160 ?f14 ?f15" draw:glue-point-leaving-directions="0, 180, 180, 0, -194.0324" draw:modifiers="-1121 17940">
            <draw:equation draw:name="f0" draw:formula="$0 -10800"/>
            <draw:equation draw:name="f1" draw:formula="$1 -10800"/>
            <draw:equation draw:name="f2" draw:formula="?f0 *?f0 "/>
            <draw:equation draw:name="f3" draw:formula="?f1 *?f1 "/>
            <draw:equation draw:name="f4" draw:formula="?f2 +?f3 "/>
            <draw:equation draw:name="f5" draw:formula="sqrt(?f4 )"/>
            <draw:equation draw:name="f6" draw:formula="?f5 -10800"/>
            <draw:equation draw:name="f7" draw:formula="atan2(?f1 ,?f0 )/(pi/180)"/>
            <draw:equation draw:name="f8" draw:formula="?f7 -10"/>
            <draw:equation draw:name="f9" draw:formula="?f7 +10"/>
            <draw:equation draw:name="f10" draw:formula="10800*cos(?f7 *(pi/180))"/>
            <draw:equation draw:name="f11" draw:formula="10800*sin(?f7 *(pi/180))"/>
            <draw:equation draw:name="f12" draw:formula="?f10 +10800"/>
            <draw:equation draw:name="f13" draw:formula="?f11 +10800"/>
            <draw:equation draw:name="f14" draw:formula="if(?f6 ,$0 ,?f12 )"/>
            <draw:equation draw:name="f15" draw:formula="if(?f6 ,$1 ,?f13 )"/>
            <draw:equation draw:name="f16" draw:formula="10800*cos(?f8 *(pi/180))"/>
            <draw:equation draw:name="f17" draw:formula="10800*sin(?f8 *(pi/180))"/>
            <draw:equation draw:name="f18" draw:formula="?f16 +10800"/>
            <draw:equation draw:name="f19" draw:formula="?f17 +10800"/>
            <draw:equation draw:name="f20" draw:formula="10800*cos(?f9 *(pi/180))"/>
            <draw:equation draw:name="f21" draw:formula="10800*sin(?f9 *(pi/180))"/>
            <draw:equation draw:name="f22" draw:formula="?f20 +10800"/>
            <draw:equation draw:name="f23" draw:formula="?f21 +10800"/>
            <draw:handle draw:handle-position="$0 $1" draw:handle-position-x="$0" draw:handle-position-y="$1"/>
          </draw:enhanced-geometry>
        </draw:custom-shape>
        <draw:frame draw:id="id404" draw:style-name="a1339" draw:name="Google Shape;425;p18" svg:x="9.63202in" svg:y="1.88398in" svg:width="0.49645in" svg:height="0.49645in" style:rel-width="scale" style:rel-height="scale">
          <draw:image xlink:href="media/image55.png" xlink:type="simple" xlink:show="embed" xlink:actuate="onLoad"/>
          <svg:title/>
          <svg:desc>天使的臉部輪廓 外框</svg:desc>
        </draw:frame>
        <draw:frame draw:id="id405" draw:style-name="a1340" draw:name="Google Shape;426;p18" svg:x="6.42605in" svg:y="3.64316in" svg:width="0.59649in" svg:height="0.59649in" style:rel-width="scale" style:rel-height="scale">
          <draw:image xlink:href="media/image56.png" xlink:type="simple" xlink:show="embed" xlink:actuate="onLoad"/>
          <svg:title/>
          <svg:desc>識別證 以實心填滿</svg:desc>
        </draw:frame>
        <draw:frame draw:id="id406" draw:style-name="a1341" draw:name="Google Shape;427;p18" svg:x="2.03137in" svg:y="1.44655in" svg:width="0.56171in" svg:height="0.56171in" style:rel-width="scale" style:rel-height="scale">
          <draw:image xlink:href="media/image57.png" xlink:type="simple" xlink:show="embed" xlink:actuate="onLoad"/>
          <svg:title/>
          <svg:desc>徽章 1 以實心填滿</svg:desc>
        </draw:frame>
        <draw:custom-shape svg:x="7.46891in" svg:y="5.53177in" svg:width="2.5in" svg:height="0.49639in" draw:id="id407" draw:style-name="a1345" draw:name="Google Shape;428;p18">
          <svg:title/>
          <svg:desc/>
          <text:p text:style-name="a1343" text:class-names="" text:cond-style-name=""><text:span text:style-name="a1342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2.59308in" svg:y="3.00034in" svg:width="2.67731in" svg:height="0.37289in" draw:id="id408" draw:style-name="a1349" draw:name="Google Shape;429;p18">
          <svg:title/>
          <svg:desc/>
          <text:p text:style-name="a1347" text:class-names="" text:cond-style-name=""><text:span text:style-name="a1346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-0.25in" svg:y="0.1086in" svg:width="11.30906in" svg:height="1.1145in" draw:id="id409" draw:style-name="a1354" draw:name="Google Shape;430;p18">
          <svg:title/>
          <svg:desc/>
          <text:p text:style-name="a1353" text:class-names="" text:cond-style-name=""><text:span text:style-name="a1350" text:class-names="">【學力檢測、科技化評量】</text:span><text:span text:style-name="a1351" text:class-names="">學生自己指派測驗</text:span><text:span text:style-name="a1352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410" draw:style-name="a1358" draw:name="Google Shape;431;p18" svg:x="8.63889in" svg:y="5.7934in" svg:width="2.5in" svg:height="0.33169in">
          <draw:text-box>
            <text:p text:style-name="a1357" text:class-names="" text:cond-style-name=""><text:span text:style-name="a1355" text:class-names=""><text:page-number style:num-format="1" text:fixed="false">18</text:page-number></text:span><text:span text:style-name="a1356" text:class-names=""/></text:p>
          </draw:text-box>
          <svg:title/>
          <svg:desc/>
        </draw:frame>
        <draw:frame draw:id="id411" draw:style-name="a1359" draw:name="Google Shape;432;p18" svg:x="6.80911in" svg:y="1.11882in" svg:width="1.6513in" svg:height="1.929in" style:rel-width="scale" style:rel-height="scale">
          <draw:image xlink:href="media/image58.png" xlink:type="simple" xlink:show="embed" xlink:actuate="onLoad"/>
          <svg:title/>
          <svg:desc/>
        </draw:frame>
        <draw:frame draw:id="id412" draw:style-name="a1360" draw:name="Google Shape;433;p18" svg:x="1.28907in" svg:y="3.00033in" svg:width="0.92172in" svg:height="0.77513in" style:rel-width="scale" style:rel-height="scale">
          <draw:image xlink:href="media/image59.png" xlink:type="simple" xlink:show="embed" xlink:actuate="onLoad"/>
          <svg:title>截圖 2025-07-09 晚上11.14.40.png</svg:title>
          <svg:desc/>
        </draw:frame>
        <draw:frame draw:id="id413" draw:style-name="a1361" draw:name="Google Shape;434;p18" svg:x="6.26594in" svg:y="5.26245in" svg:width="0.6589in" svg:height="0.67708in" style:rel-width="scale" style:rel-height="scale">
          <draw:image xlink:href="media/image60.png" xlink:type="simple" xlink:show="embed" xlink:actuate="onLoad"/>
          <svg:title>截圖 2025-07-09 晚上11.21.09.png</svg:title>
          <svg:desc/>
        </draw:frame>
        <draw:frame draw:id="id414" draw:style-name="a1378" draw:name="Google Shape;435;p18" svg:x="0.22746in" svg:y="4.15424in" svg:width="5.21089in" svg:height="1.37753in">
          <draw:text-box>
            <text:p text:style-name="a1377" text:class-names="" text:cond-style-name=""><text:span text:style-name="a1362" text:class-names="">補救課程完畢，再</text:span><text:span text:style-name="a1363" text:class-names="">做一次</text:span><text:span text:style-name="a1364" text:class-names="">測驗，</text:span><text:span text:style-name="a1365" text:class-names="">如果測驗</text:span><text:span text:style-name="a1366" text:class-names="">100</text:span><text:span text:style-name="a1367" text:class-names="">分，原本未精熟的</text:span><text:span text:style-name="a1368" text:class-names="">橘色</text:span><text:span text:style-name="a1369" text:class-names="">圖式就會</text:span><text:span text:style-name="a1370" text:class-names="">自動</text:span><text:span text:style-name="a1371" text:class-names="">變成</text:span><text:span text:style-name="a1372" text:class-names="">綠色</text:span><text:span text:style-name="a1373" text:class-names="">精熟</text:span><text:span text:style-name="a1374" text:class-names="">圖式</text:span><text:span text:style-name="a1375" text:class-names="">。</text:span><text:span text:style-name="a1376" text:class-names=""/></text:p>
          </draw:text-box>
          <svg:title/>
          <svg:desc/>
        </draw:frame>
        <draw:custom-shape svg:x="1.3724in" svg:y="3.00041in" svg:width="0.86417in" svg:height="0.77526in" draw:id="id415" draw:style-name="a1381" draw:name="Google Shape;436;p18">
          <svg:title/>
          <svg:desc/>
          <text:p text:style-name="a1380" text:class-names="" text:cond-style-name=""><text:span text:style-name="a1379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6.1633in" svg:y="5.21338in" svg:width="0.86417in" svg:height="0.77526in" draw:id="id416" draw:style-name="a1384" draw:name="Google Shape;437;p18">
          <svg:title/>
          <svg:desc/>
          <text:p text:style-name="a1383" text:class-names="" text:cond-style-name=""><text:span text:style-name="a1382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onnector draw:type="line" svg:x1="2.36704in" svg:y1="2.56199in" draw:start-shape="id401" draw:start-glue-point="2" svg:x2="1.80437in" svg:y2="3.00031in" draw:end-shape="id415" draw:end-glue-point="0" draw:id="id417" draw:style-name="a1386" draw:name="Google Shape;438;p18">
          <svg:title/>
          <svg:desc/>
        </draw:connector>
        <draw:connector draw:type="line" svg:x1="7.16755in" svg:y1="4.8274in" draw:start-shape="id402" draw:start-glue-point="2" svg:x2="6.59538in" svg:y2="5.21323in" draw:end-shape="id416" draw:end-glue-point="0" draw:id="id418" draw:style-name="a1388" draw:name="Google Shape;439;p18">
          <svg:title/>
          <svg:desc/>
        </draw:connector>
        <presentation:notes draw:style-name="a1391">
          <draw:frame draw:id="id419" presentation:style-name="a1389" draw:name="Google Shape;416;p18:notes" svg:x="0.7434in" svg:y="5.2244in" svg:width="5.94722in" svg:height="4.27451in" presentation:class="notes" presentation:placeholder="true">
            <draw:text-box/>
            <svg:title/>
            <svg:desc/>
          </draw:frame>
          <draw:page-thumbnail draw:page-number="18" svg:x="0.46181in" svg:y="1.3559in" svg:width="6.51042in" svg:height="3.66319in" presentation:class="page" draw:id="id420" presentation:style-name="a1390" draw:name="Google Shape;417;p18:notes">
            <svg:title/>
            <svg:desc/>
          </draw:page-thumbnail>
        </presentation:notes>
      </draw:page>
      <draw:page draw:name="Slide19" draw:style-name="a1392" draw:master-page-name="Master1-Layout2-blank-BLANK" presentation:presentation-page-layout-name="Master1-PPL2" draw:id="Slide-274">
        <draw:frame draw:id="id421" draw:style-name="a1396" draw:name="Google Shape;444;g36d7c143319_1_27" svg:x="1.26825in" svg:y="3.26937in" svg:width="9.66175in" svg:height="1.11089in">
          <draw:text-box>
            <text:p text:style-name="a1395" text:class-names="" text:cond-style-name=""><text:span text:style-name="a1393" text:class-names="">診斷完畢，如何補救？</text:span><text:span text:style-name="a1394" text:class-names=""/></text:p>
          </draw:text-box>
          <svg:title/>
          <svg:desc/>
        </draw:frame>
        <draw:connector draw:type="line" svg:x1="1.43492in" svg:y1="4.37506in" svg:x2="10.41818in" svg:y2="4.37506in" draw:id="id422" draw:style-name="a1397" draw:name="Google Shape;445;g36d7c143319_1_27">
          <svg:title/>
          <svg:desc/>
        </draw:connector>
        <draw:custom-shape svg:width="0.61968in" svg:height="0.61968in" draw:id="id423" draw:style-name="a1401" draw:transform="translate(-0.30984in -0.30984in) rotate(-0.1974) translate(1.0708in 4.20974in)" draw:name="Google Shape;446;g36d7c143319_1_27">
          <svg:title/>
          <svg:desc/>
          <text:p text:style-name="a1399" text:class-names="" text:cond-style-name=""><text:span text:style-name="a1398" text:class-names=""/></text:p>
          <draw:enhanced-geometry xmlns:dr3d="urn:oasis:names:tc:opendocument:xmlns:dr3d:1.0" draw:type="non-primitive" svg:viewBox="0 0 2020491 2020491" draw:enhanced-path="M 0 0 L 2020490 0 2020490 2020491 0 2020491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020491"/>
            <draw:equation draw:name="f7" draw:formula="?f4 / 2020491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g draw:name="Google Shape;447;g36d7c143319_1_27" draw:id="id424">
          <svg:title/>
          <svg:desc/>
          <draw:g draw:name="Google Shape;448;g36d7c143319_1_27" draw:id="id426">
            <svg:title/>
            <svg:desc/>
            <draw:custom-shape svg:x="3.64802in" svg:y="1.07525in" svg:width="4.41256in" svg:height="1.77287in" draw:id="id428" draw:style-name="a1414" draw:name="Google Shape;449;g36d7c143319_1_27">
              <svg:title/>
              <svg:desc/>
              <text:p text:style-name="a1413" text:class-names="" text:cond-style-name=""><text:span text:style-name="a1412" text:class-names=""/></text:p>
              <draw:enhanced-geometry xmlns:dr3d="urn:oasis:names:tc:opendocument:xmlns:dr3d:1.0" draw:path-stretchpoint-x="21600" draw:path-stretchpoint-y="21600" draw:type="non-primitive" svg:viewBox="0 0 21600 21600" draw:enhanced-path="M ?f3 ?f5 L ?f12 ?f5 A ?f65 ?f66 ?f67 ?f68 ?f12 ?f5 ?f62 ?f64  W ?f69 ?f70 ?f71 ?f72 ?f12 ?f5 ?f62 ?f64 L ?f3 ?f6 Z N" draw:text-areas="?f3 ?f24 ?f23 ?f25">
                <draw:equation draw:name="f0" draw:formula="16200000"/>
                <draw:equation draw:name="f1" draw:formula="10800000"/>
                <draw:equation draw:name="f2" draw:formula="5400000"/>
                <draw:equation draw:name="f3" draw:formula="left"/>
                <draw:equation draw:name="f4" draw:formula="right"/>
                <draw:equation draw:name="f5" draw:formula="top"/>
                <draw:equation draw:name="f6" draw:formula="bottom"/>
                <draw:equation draw:name="f7" draw:formula="?f6 - ?f5"/>
                <draw:equation draw:name="f8" draw:formula="?f7 / 2"/>
                <draw:equation draw:name="f9" draw:formula="?f5 + ?f8"/>
                <draw:equation draw:name="f10" draw:formula="?f4 - ?f3"/>
                <draw:equation draw:name="f11" draw:formula="?f10 / 2"/>
                <draw:equation draw:name="f12" draw:formula="?f3 + ?f11"/>
                <draw:equation draw:name="f13" draw:formula="5419351 / 1725033"/>
                <draw:equation draw:name="f14" draw:formula="2700000 + ?f2"/>
                <draw:equation draw:name="f15" draw:formula="?f14 * ?f13 / ?f1"/>
                <draw:equation draw:name="f16" draw:formula="0 - ?f15"/>
                <draw:equation draw:name="f17" draw:formula="sin(?f16)"/>
                <draw:equation draw:name="f18" draw:formula="0 - ?f17"/>
                <draw:equation draw:name="f19" draw:formula="?f18 * ?f11"/>
                <draw:equation draw:name="f20" draw:formula="cos(?f16)"/>
                <draw:equation draw:name="f21" draw:formula="0 - ?f20"/>
                <draw:equation draw:name="f22" draw:formula="?f21 * ?f8"/>
                <draw:equation draw:name="f23" draw:formula="?f12 + ?f19"/>
                <draw:equation draw:name="f24" draw:formula="?f9 - ?f22"/>
                <draw:equation draw:name="f25" draw:formula="?f9 + ?f22"/>
                <draw:equation draw:name="f26" draw:formula="21550000 - ?f1"/>
                <draw:equation draw:name="f27" draw:formula="if(?f26, ?f1, 21550000)"/>
                <draw:equation draw:name="f28" draw:formula="-21550000 - ?f27"/>
                <draw:equation draw:name="f29" draw:formula="if(?f28, -21550000, ?f27)"/>
                <draw:equation draw:name="f30" draw:formula="?f0 + ?f29"/>
                <draw:equation draw:name="f31" draw:formula="?f0 + ?f2"/>
                <draw:equation draw:name="f32" draw:formula="?f31 * ?f13 / ?f1"/>
                <draw:equation draw:name="f33" draw:formula="0 - ?f32"/>
                <draw:equation draw:name="f34" draw:formula="cos(?f33)"/>
                <draw:equation draw:name="f35" draw:formula="0 - ?f34"/>
                <draw:equation draw:name="f36" draw:formula="?f35 * ?f11"/>
                <draw:equation draw:name="f37" draw:formula="sin(?f33)"/>
                <draw:equation draw:name="f38" draw:formula="0 - ?f37"/>
                <draw:equation draw:name="f39" draw:formula="?f38 * ?f8"/>
                <draw:equation draw:name="f40" draw:formula="sqrt(?f36 * ?f36 + ?f39 * ?f39 + 0 * 0)"/>
                <draw:equation draw:name="f41" draw:formula="?f11 * ?f8 / ?f40"/>
                <draw:equation draw:name="f42" draw:formula="?f38 * ?f41"/>
                <draw:equation draw:name="f43" draw:formula="?f12 - ?f42"/>
                <draw:equation draw:name="f44" draw:formula="?f35 * ?f41"/>
                <draw:equation draw:name="f45" draw:formula="?f5 - ?f44"/>
                <draw:equation draw:name="f46" draw:formula="?f43 - ?f11"/>
                <draw:equation draw:name="f47" draw:formula="?f45 - ?f8"/>
                <draw:equation draw:name="f48" draw:formula="?f43 + ?f11"/>
                <draw:equation draw:name="f49" draw:formula="?f45 + ?f8"/>
                <draw:equation draw:name="f50" draw:formula="?f30 + ?f2"/>
                <draw:equation draw:name="f51" draw:formula="?f50 * ?f13 / ?f1"/>
                <draw:equation draw:name="f52" draw:formula="0 - ?f51"/>
                <draw:equation draw:name="f53" draw:formula="cos(?f52)"/>
                <draw:equation draw:name="f54" draw:formula="0 - ?f53"/>
                <draw:equation draw:name="f55" draw:formula="?f54 * ?f11"/>
                <draw:equation draw:name="f56" draw:formula="sin(?f52)"/>
                <draw:equation draw:name="f57" draw:formula="0 - ?f56"/>
                <draw:equation draw:name="f58" draw:formula="?f57 * ?f8"/>
                <draw:equation draw:name="f59" draw:formula="sqrt(?f55 * ?f55 + ?f58 * ?f58 + 0 * 0)"/>
                <draw:equation draw:name="f60" draw:formula="?f11 * ?f8 / ?f59"/>
                <draw:equation draw:name="f61" draw:formula="?f57 * ?f60"/>
                <draw:equation draw:name="f62" draw:formula="?f43 + ?f61"/>
                <draw:equation draw:name="f63" draw:formula="?f54 * ?f60"/>
                <draw:equation draw:name="f64" draw:formula="?f45 + ?f63"/>
                <draw:equation draw:name="f65" draw:formula="if(?f29, ?f12, ?f46)"/>
                <draw:equation draw:name="f66" draw:formula="if(?f29, ?f5, ?f47)"/>
                <draw:equation draw:name="f67" draw:formula="if(?f29, ?f12, ?f48)"/>
                <draw:equation draw:name="f68" draw:formula="if(?f29, ?f5, ?f49)"/>
                <draw:equation draw:name="f69" draw:formula="if(?f29, ?f46, ?f62)"/>
                <draw:equation draw:name="f70" draw:formula="if(?f29, ?f47, ?f64)"/>
                <draw:equation draw:name="f71" draw:formula="if(?f29, ?f48, ?f62)"/>
                <draw:equation draw:name="f72" draw:formula="if(?f29, ?f49, ?f64)"/>
              </draw:enhanced-geometry>
            </draw:custom-shape>
            <draw:frame draw:id="id429" draw:style-name="a1415" draw:name="Google Shape;450;g36d7c143319_1_27" svg:x="2.39082in" svg:y="0.24513in" svg:width="2.79657in" svg:height="2.64833in" style:rel-width="scale" style:rel-height="scale">
              <draw:image xlink:href="media/image1.png" xlink:type="simple" xlink:show="embed" xlink:actuate="onLoad"/>
              <svg:title/>
              <svg:desc>一張含有 文字, 圓形, 美工圖案, 圖形 的圖片

自動產生的描述</svg:desc>
            </draw:frame>
          </draw:g>
          <draw:frame draw:id="id427" draw:style-name="a1411" draw:name="Google Shape;451;g36d7c143319_1_27" svg:x="0.59661in" svg:y="1.21417in" svg:width="10.4179in" svg:height="1.71155in">
            <draw:text-box>
              <text:p text:style-name="a1410" text:class-names="" text:cond-style-name=""><text:span text:style-name="a1406" text:class-names="">0</text:span><text:span text:style-name="a1407" text:class-names="">3</text:span><text:span text:style-name="a1408" text:class-names=""><text:s text:c="1"/></text:span><text:span text:style-name="a1409" text:class-names=""/></text:p>
            </draw:text-box>
            <svg:title/>
            <svg:desc/>
          </draw:frame>
        </draw:g>
        <draw:frame draw:id="id425" draw:style-name="a1405" draw:name="Google Shape;452;g36d7c143319_1_27" svg:x="8.63889in" svg:y="5.7934in" svg:width="2.5in" svg:height="0.33169in">
          <draw:text-box>
            <text:p text:style-name="a1404" text:class-names="" text:cond-style-name=""><text:span text:style-name="a1402" text:class-names=""><text:page-number style:num-format="1" text:fixed="false">19</text:page-number></text:span><text:span text:style-name="a1403" text:class-names=""/></text:p>
          </draw:text-box>
          <svg:title/>
          <svg:desc/>
        </draw:frame>
        <presentation:notes draw:style-name="a1418">
          <draw:frame draw:id="id430" presentation:style-name="a1416" draw:name="Google Shape;441;g36d7c143319_1_27:notes" svg:x="0.7434in" svg:y="5.22441in" svg:width="5.94722in" svg:height="4.27469in" presentation:class="notes" presentation:placeholder="true">
            <draw:text-box/>
            <svg:title/>
            <svg:desc/>
          </draw:frame>
          <draw:page-thumbnail draw:page-number="19" svg:x="0.46181in" svg:y="1.3559in" svg:width="6.51042in" svg:height="3.66319in" presentation:class="page" draw:id="id431" presentation:style-name="a1417" draw:name="Google Shape;442;g36d7c143319_1_27:notes">
            <svg:title/>
            <svg:desc/>
          </draw:page-thumbnail>
        </presentation:notes>
      </draw:page>
      <draw:page draw:name="Slide20" draw:style-name="a1419" draw:master-page-name="Master1-Layout3-titleOnly-TITLE_ONLY" presentation:presentation-page-layout-name="Master1-PPL3" draw:id="Slide-275">
        <draw:custom-shape svg:x="0.19788in" svg:y="0.875in" svg:width="10.71522in" svg:height="5.25328in" draw:id="id432" draw:style-name="a1422" draw:name="Google Shape;457;p20">
          <svg:title/>
          <svg:desc/>
          <text:p text:style-name="a1421" text:class-names="" text:cond-style-name=""><text:span text:style-name="a1420" text:class-names=""/></text:p>
          <draw:enhanced-geometry xmlns:dr3d="urn:oasis:names:tc:opendocument:xmlns:dr3d:1.0"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1907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switched="true" draw:handle-position="$0 top" draw:handle-position-x="$0" draw:handle-position-y="top" draw:handle-range-x-minimum="0" draw:handle-range-x-maximum="10800"/>
          </draw:enhanced-geometry>
        </draw:custom-shape>
        <draw:connector draw:type="standard" svg:x1="6.22622in" svg:y1="4.38962in" svg:x2="8.578in" svg:y2="3.27629in" draw:id="id433" draw:style-name="a1424" draw:transform="translate(-7.40211in -3.83295in) rotate(-3.14159) translate(7.40211in 3.83295in)" draw:name="Google Shape;461;p20">
          <svg:title/>
          <svg:desc/>
        </draw:connector>
        <draw:frame draw:id="id434" draw:style-name="a1428" draw:name="Google Shape;462;p20" svg:x="8.63889in" svg:y="5.7934in" svg:width="2.5in" svg:height="0.33169in">
          <draw:text-box>
            <text:p text:style-name="a1427" text:class-names="" text:cond-style-name=""><text:span text:style-name="a1425" text:class-names=""><text:page-number style:num-format="1" text:fixed="false">20</text:page-number></text:span><text:span text:style-name="a1426" text:class-names=""/></text:p>
          </draw:text-box>
          <svg:title/>
          <svg:desc/>
        </draw:frame>
        <draw:custom-shape svg:x="0in" svg:y="0.1086in" svg:width="11.04167in" svg:height="0.7215in" draw:id="id435" draw:style-name="a1435" draw:name="Google Shape;463;p20">
          <svg:title/>
          <svg:desc/>
          <text:p text:style-name="a1434" text:class-names="" text:cond-style-name=""><text:span text:style-name="a1429" text:class-names="">依據</text:span><text:span text:style-name="a1430" text:class-names="">自己的診斷報告</text:span><text:span text:style-name="a1431" text:class-names="">-</text:span><text:span text:style-name="a1432" text:class-names="">進行未精熟節點的補救學習</text:span><text:span text:style-name="a1433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g draw:name="Google Shape;464;p20" draw:id="id436">
          <svg:title/>
          <svg:desc/>
          <draw:custom-shape svg:x="0.44538in" svg:y="1.07047in" svg:width="2.30422in" svg:height="0.91111in" draw:id="id452" draw:style-name="a1481" draw:name="Google Shape;465;p20">
            <svg:title/>
            <svg:desc/>
            <text:p text:style-name="a1480" text:class-names="" text:cond-style-name=""><text:span text:style-name="a1479" text:class-names=""/></text:p>
            <draw:enhanced-geometry xmlns:dr3d="urn:oasis:names:tc:opendocument:xmlns:dr3d:1.0" draw:type="non-primitive" svg:viewBox="0 0 7865263 812800" draw:enhanced-path="M 7865263 0 L 0 0 0 624840 349819 624840 157480 812800 798055 629490 7865263 624840 7865263 0 Z N" draw:text-areas="?f8 ?f10 ?f9 ?f11">
              <draw:equation draw:name="f0" draw:formula="left"/>
              <draw:equation draw:name="f1" draw:formula="right"/>
              <draw:equation draw:name="f2" draw:formula="top"/>
              <draw:equation draw:name="f3" draw:formula="bottom"/>
              <draw:equation draw:name="f4" draw:formula="?f3 - ?f2"/>
              <draw:equation draw:name="f5" draw:formula="?f1 - ?f0"/>
              <draw:equation draw:name="f6" draw:formula="?f5 / 7865263"/>
              <draw:equation draw:name="f7" draw:formula="?f4 / 812800"/>
              <draw:equation draw:name="f8" draw:formula="?f0 / ?f6"/>
              <draw:equation draw:name="f9" draw:formula="?f1 / ?f6"/>
              <draw:equation draw:name="f10" draw:formula="?f2 / ?f7"/>
              <draw:equation draw:name="f11" draw:formula="?f3 / ?f7"/>
            </draw:enhanced-geometry>
          </draw:custom-shape>
          <draw:frame draw:id="id453" draw:style-name="a1485" draw:name="Google Shape;466;p20" svg:x="0.44538in" svg:y="1.0731in" svg:width="2.30448in" svg:height="0.70702in">
            <draw:text-box>
              <text:p text:style-name="a1484" text:class-names="" text:cond-style-name=""><text:span text:style-name="a1482" text:class-names="">測驗報告</text:span><text:span text:style-name="a1483" text:class-names=""/></text:p>
            </draw:text-box>
            <svg:title/>
            <svg:desc/>
          </draw:frame>
        </draw:g>
        <draw:g draw:name="群組 2" draw:id="id437">
          <svg:title/>
          <svg:desc/>
          <draw:g draw:name="群組 3" draw:id="id448">
            <svg:title/>
            <svg:desc/>
            <draw:frame draw:id="id450" draw:style-name="a1477" draw:name="圖片 5" svg:x="0.44538in" svg:y="2.1in" svg:width="4.23097in" svg:height="3.76509in" style:rel-width="scale" style:rel-height="scale">
              <draw:image xlink:href="media/image21.png" xlink:type="simple" xlink:show="embed" xlink:actuate="onLoad"/>
              <svg:title/>
              <svg:desc/>
            </draw:frame>
            <draw:frame draw:id="id451" draw:style-name="a1478" draw:name="圖片 6" svg:x="4.61442in" svg:y="2.1in" svg:width="1.6118in" svg:height="3.76912in" style:rel-width="scale" style:rel-height="scale">
              <draw:image xlink:href="media/image22.png" xlink:type="simple" xlink:show="embed" xlink:actuate="onLoad"/>
              <svg:title/>
              <svg:desc/>
            </draw:frame>
          </draw:g>
          <draw:frame draw:id="id449" draw:style-name="a1476" draw:name="圖片 4" svg:x="2.05153in" svg:y="4.15959in" svg:width="0.48062in" svg:height="0.31364in" style:rel-width="scale" style:rel-height="scale">
            <draw:image xlink:href="media/image23.png" xlink:type="simple" xlink:show="embed" xlink:actuate="onLoad"/>
            <svg:title/>
            <svg:desc/>
          </draw:frame>
        </draw:g>
        <draw:g draw:name="群組 9" draw:id="id438">
          <svg:title/>
          <svg:desc/>
          <draw:frame draw:id="id446" draw:style-name="a1472" draw:name="圖片 8" svg:x="6.48349in" svg:y="0.95833in" svg:width="4.09147in" svg:height="2.28719in" style:rel-width="scale" style:rel-height="scale">
            <draw:image xlink:href="media/image61.png" xlink:type="simple" xlink:show="embed" xlink:actuate="onLoad"/>
            <svg:title/>
            <svg:desc/>
          </draw:frame>
          <draw:custom-shape svg:x="6.55in" svg:y="2.19521in" svg:width="0.225in" svg:height="0.08812in" draw:id="id447" draw:style-name="a1475" draw:name="矩形 11">
            <svg:title/>
            <svg:desc/>
            <text:p text:style-name="a1474" text:class-names="" text:cond-style-name=""><text:span text:style-name="a1473" text:class-names=""/></text:p>
            <draw:enhanced-geometry xmlns:dr3d="urn:oasis:names:tc:opendocument:xmlns:dr3d:1.0" draw:type="non-primitive" svg:viewBox="0 0 21600 21600" draw:enhanced-path="M 0 0 L 21600 0 21600 21600 0 21600 Z N"/>
          </draw:custom-shape>
        </draw:g>
        <draw:custom-shape svg:x="6.89547in" svg:y="4.64878in" svg:width="2.87485in" svg:height="1.15181in" draw:id="id439" draw:style-name="a1439" draw:name="語音泡泡: 矩形 1">
          <svg:title/>
          <svg:desc/>
          <text:p text:style-name="a1438" text:class-names="" text:cond-style-name=""><text:span text:style-name="a1436" text:class-names="">完整的補救學習紀錄，可以幫助自己監控補救學習進度與歷程。</text:span><text:span text:style-name="a1437" text:class-names=""/></text:p>
          <draw:enhanced-geometry xmlns:dr3d="urn:oasis:names:tc:opendocument:xmlns:dr3d:1.0" draw:type="non-primitive" svg:viewBox="0 0 21600 21600" draw:enhanced-path="M 0 0 L 0 3590 ?f2 ?f3 0 8970 0 12630 ?f4 ?f5 0 18010 0 21600 3590 21600 ?f6 ?f7 8970 21600 12630 21600 ?f8 ?f9 18010 21600 21600 21600 21600 18010 ?f10 ?f11 21600 12630 21600 8970 ?f12 ?f13 21600 3590 21600 0 18010 0 ?f14 ?f15 12630 0 8970 0 ?f16 ?f17 3590 0 0 0 Z N" draw:text-areas="0 0 21600 21600" draw:glue-points="?f40 ?f41" draw:glue-point-leaving-directions="180" draw:modifiers="-17117 -5549">
            <draw:equation draw:name="f0" draw:formula="$0 -10800"/>
            <draw:equation draw:name="f1" draw:formula="$1 -10800"/>
            <draw:equation draw:name="f2" draw:formula="if(?f18 ,$0 ,0)"/>
            <draw:equation draw:name="f3" draw:formula="if(?f18 ,$1 ,6280)"/>
            <draw:equation draw:name="f4" draw:formula="if(?f23 ,$0 ,0)"/>
            <draw:equation draw:name="f5" draw:formula="if(?f23 ,$1 ,15320)"/>
            <draw:equation draw:name="f6" draw:formula="if(?f26 ,$0 ,6280)"/>
            <draw:equation draw:name="f7" draw:formula="if(?f26 ,$1 ,21600)"/>
            <draw:equation draw:name="f8" draw:formula="if(?f29 ,$0 ,15320)"/>
            <draw:equation draw:name="f9" draw:formula="if(?f29 ,$1 ,21600)"/>
            <draw:equation draw:name="f10" draw:formula="if(?f32 ,$0 ,21600)"/>
            <draw:equation draw:name="f11" draw:formula="if(?f32 ,$1 ,15320)"/>
            <draw:equation draw:name="f12" draw:formula="if(?f34 ,$0 ,21600)"/>
            <draw:equation draw:name="f13" draw:formula="if(?f34 ,$1 ,6280)"/>
            <draw:equation draw:name="f14" draw:formula="if(?f36 ,$0 ,15320)"/>
            <draw:equation draw:name="f15" draw:formula="if(?f36 ,$1 ,0)"/>
            <draw:equation draw:name="f16" draw:formula="if(?f38 ,$0 ,6280)"/>
            <draw:equation draw:name="f17" draw:formula="if(?f38 ,$1 ,0)"/>
            <draw:equation draw:name="f18" draw:formula="if($0 ,-1,?f19 )"/>
            <draw:equation draw:name="f19" draw:formula="if(?f1 ,-1,?f22 )"/>
            <draw:equation draw:name="f20" draw:formula="abs(?f0 )"/>
            <draw:equation draw:name="f21" draw:formula="abs(?f1 )"/>
            <draw:equation draw:name="f22" draw:formula="?f20 -?f21 "/>
            <draw:equation draw:name="f23" draw:formula="if($0 ,-1,?f24 )"/>
            <draw:equation draw:name="f24" draw:formula="if(?f1 ,?f22 ,-1)"/>
            <draw:equation draw:name="f25" draw:formula="$1 -21600"/>
            <draw:equation draw:name="f26" draw:formula="if(?f25 ,?f27 ,-1)"/>
            <draw:equation draw:name="f27" draw:formula="if(?f0 ,-1,?f28 )"/>
            <draw:equation draw:name="f28" draw:formula="?f21 -?f20 "/>
            <draw:equation draw:name="f29" draw:formula="if(?f25 ,?f30 ,-1)"/>
            <draw:equation draw:name="f30" draw:formula="if(?f0 ,?f28 ,-1)"/>
            <draw:equation draw:name="f31" draw:formula="$0 -21600"/>
            <draw:equation draw:name="f32" draw:formula="if(?f31 ,?f33 ,-1)"/>
            <draw:equation draw:name="f33" draw:formula="if(?f1 ,?f22 ,-1)"/>
            <draw:equation draw:name="f34" draw:formula="if(?f31 ,?f35 ,-1)"/>
            <draw:equation draw:name="f35" draw:formula="if(?f1 ,-1,?f22 )"/>
            <draw:equation draw:name="f36" draw:formula="if($1 ,-1,?f37 )"/>
            <draw:equation draw:name="f37" draw:formula="if(?f0 ,?f28 ,-1)"/>
            <draw:equation draw:name="f38" draw:formula="if($1 ,-1,?f39 )"/>
            <draw:equation draw:name="f39" draw:formula="if(?f0 ,-1,?f28 )"/>
            <draw:equation draw:name="f40" draw:formula="$0 "/>
            <draw:equation draw:name="f41" draw:formula="$1 "/>
            <draw:handle draw:handle-position="$0 $1" draw:handle-position-x="$0" draw:handle-position-y="$1"/>
          </draw:enhanced-geometry>
        </draw:custom-shape>
        <draw:frame draw:id="id440" draw:style-name="a1440" draw:name="圖片 13" svg:x="3.64167in" svg:y="4.17572in" svg:width="1.00138in" svg:height="0.19826in" style:rel-width="scale" style:rel-height="scale">
          <draw:image xlink:href="media/image62.png" xlink:type="simple" xlink:show="embed" xlink:actuate="onLoad"/>
          <svg:title/>
          <svg:desc/>
        </draw:frame>
        <draw:frame draw:id="id441" draw:style-name="a1441" draw:name="圖片 15" svg:x="5.17552in" svg:y="4.16241in" svg:width="0.49859in" svg:height="0.23582in" style:rel-width="scale" style:rel-height="scale">
          <draw:image xlink:href="media/image63.png" xlink:type="simple" xlink:show="embed" xlink:actuate="onLoad"/>
          <svg:title/>
          <svg:desc/>
        </draw:frame>
        <draw:frame draw:id="id442" draw:style-name="a1442" draw:name="圖片 16" svg:x="3.63804in" svg:y="5.54077in" svg:width="1.00138in" svg:height="0.19826in" style:rel-width="scale" style:rel-height="scale">
          <draw:image xlink:href="media/image62.png" xlink:type="simple" xlink:show="embed" xlink:actuate="onLoad"/>
          <svg:title/>
          <svg:desc/>
        </draw:frame>
        <draw:frame draw:id="id443" draw:style-name="a1443" draw:name="圖片 17" svg:x="5.1719in" svg:y="5.52746in" svg:width="0.49859in" svg:height="0.23582in" style:rel-width="scale" style:rel-height="scale">
          <draw:image xlink:href="media/image63.png" xlink:type="simple" xlink:show="embed" xlink:actuate="onLoad"/>
          <svg:title/>
          <svg:desc/>
        </draw:frame>
        <draw:frame draw:id="id444" draw:style-name="a1468" draw:name="文字方塊 7" svg:x="2.97439in" svg:y="0.96579in" svg:width="3.34345in" svg:height="1.04342in">
          <draw:text-box>
            <text:p text:style-name="a1447" text:class-names="" text:cond-style-name=""><text:span text:style-name="a1444" text:class-names="">根據測驗報告，進行補救學習順序</text:span><text:span text:style-name="a1445" text:class-names="">：</text:span><text:span text:style-name="a1446" text:class-names=""/></text:p>
            <text:p text:style-name="a1453" text:class-names="" text:cond-style-name=""><text:span text:style-name="a1448" text:class-names="">1.</text:span><text:span text:style-name="a1449" text:class-names="">查看錯誤題目的</text:span><text:span text:style-name="a1450" text:class-names="">解說</text:span><text:span text:style-name="a1451" text:class-names="">。</text:span><text:span text:style-name="a1452" text:class-names=""/></text:p>
            <text:p text:style-name="a1459" text:class-names="" text:cond-style-name=""><text:span text:style-name="a1454" text:class-names="">2.</text:span><text:span text:style-name="a1455" text:class-names="">觀看該知識節點</text:span><text:span text:style-name="a1456" text:class-names="">影片</text:span><text:span text:style-name="a1457" text:class-names="">。</text:span><text:span text:style-name="a1458" text:class-names=""/></text:p>
            <text:p text:style-name="a1467" text:class-names="" text:cond-style-name=""><text:span text:style-name="a1460" text:class-names="">3.</text:span><text:span text:style-name="a1461" text:class-names="">進行</text:span><text:span text:style-name="a1462" text:class-names="">即時診斷</text:span><text:span text:style-name="a1463" text:class-names="">-</text:span><text:span text:style-name="a1464" text:class-names="">練習題</text:span><text:span text:style-name="a1465" text:class-names="">&amp;</text:span><text:span text:style-name="a1466" text:class-names="">動態評量</text:span></text:p>
          </draw:text-box>
          <svg:title/>
          <svg:desc/>
        </draw:frame>
        <draw:custom-shape svg:x="8.16667in" svg:y="2.88333in" svg:width="0.80599in" svg:height="0.39849in" draw:id="id445" draw:style-name="a1471" draw:name="Google Shape;459;p20">
          <svg:title/>
          <svg:desc/>
          <text:p text:style-name="a1470" text:class-names="" text:cond-style-name=""><text:span text:style-name="a1469" text:class-names=""/></text:p>
          <draw:enhanced-geometry xmlns:dr3d="urn:oasis:names:tc:opendocument:xmlns:dr3d:1.0"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switched="true" draw:handle-position="$0 top" draw:handle-position-x="$0" draw:handle-position-y="top" draw:handle-range-x-minimum="0" draw:handle-range-x-maximum="10800"/>
          </draw:enhanced-geometry>
        </draw:custom-shape>
        <presentation:notes draw:style-name="a1488">
          <draw:frame draw:id="id454" presentation:style-name="a1486" draw:name="Google Shape;454;p20:notes" svg:x="0.7434in" svg:y="5.2244in" svg:width="5.94722in" svg:height="4.27451in" presentation:class="notes" presentation:placeholder="true">
            <draw:text-box/>
            <svg:title/>
            <svg:desc/>
          </draw:frame>
          <draw:page-thumbnail draw:page-number="20" svg:x="0.46181in" svg:y="1.3559in" svg:width="6.51042in" svg:height="3.66319in" presentation:class="page" draw:id="id455" presentation:style-name="a1487" draw:name="Google Shape;455;p20:notes">
            <svg:title/>
            <svg:desc/>
          </draw:page-thumbnail>
        </presentation:notes>
      </draw:page>
      <draw:page draw:name="Slide52" draw:style-name="a1489" draw:master-page-name="Master1-Layout3-titleOnly-TITLE_ONLY" presentation:presentation-page-layout-name="Master1-PPL3" draw:id="Slide-307">
        <draw:custom-shape svg:x="0.19788in" svg:y="0.875in" svg:width="10.71522in" svg:height="5.25328in" draw:id="id456" draw:style-name="a1492" draw:name="Google Shape;457;p20">
          <svg:title/>
          <svg:desc/>
          <text:p text:style-name="a1491" text:class-names="" text:cond-style-name=""><text:span text:style-name="a1490" text:class-names=""/></text:p>
          <draw:enhanced-geometry xmlns:dr3d="urn:oasis:names:tc:opendocument:xmlns:dr3d:1.0"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1907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switched="true" draw:handle-position="$0 top" draw:handle-position-x="$0" draw:handle-position-y="top" draw:handle-range-x-minimum="0" draw:handle-range-x-maximum="10800"/>
          </draw:enhanced-geometry>
        </draw:custom-shape>
        <draw:frame draw:id="id457" draw:style-name="a1496" draw:name="Google Shape;462;p20" svg:x="8.63889in" svg:y="5.7934in" svg:width="2.5in" svg:height="0.33169in">
          <draw:text-box>
            <text:p text:style-name="a1495" text:class-names="" text:cond-style-name=""><text:span text:style-name="a1493" text:class-names=""><text:page-number style:num-format="1" text:fixed="false">21</text:page-number></text:span><text:span text:style-name="a1494" text:class-names=""/></text:p>
          </draw:text-box>
          <svg:title/>
          <svg:desc/>
        </draw:frame>
        <draw:custom-shape svg:x="0in" svg:y="0.1086in" svg:width="11.04167in" svg:height="0.7215in" draw:id="id458" draw:style-name="a1508" draw:name="Google Shape;463;p20">
          <svg:title/>
          <svg:desc/>
          <text:p text:style-name="a1505" text:class-names="" text:cond-style-name=""><text:span text:style-name="a1497" text:class-names="">跟</text:span><text:span text:style-name="a1498" text:class-names="">AI</text:span><text:span text:style-name="a1499" text:class-names="">學習夥伴</text:span><text:span text:style-name="a1500" text:class-names="">(e</text:span><text:span text:style-name="a1501" text:class-names="">度</text:span><text:span text:style-name="a1502" text:class-names="">)</text:span><text:span text:style-name="a1503" text:class-names="">對話可以強化補救學習的成效</text:span><text:span text:style-name="a1504" text:class-names=""/></text:p>
          <text:p text:style-name="a1507" text:class-names="" text:cond-style-name=""><text:span text:style-name="a1506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g draw:name="Google Shape;464;p20" draw:id="id459">
          <svg:title/>
          <svg:desc/>
          <draw:custom-shape svg:x="0.88171in" svg:y="0.95833in" svg:width="2.30422in" svg:height="0.91111in" draw:id="id476" draw:style-name="a1557" draw:name="Google Shape;465;p20">
            <svg:title/>
            <svg:desc/>
            <text:p text:style-name="a1556" text:class-names="" text:cond-style-name=""><text:span text:style-name="a1555" text:class-names=""/></text:p>
            <draw:enhanced-geometry xmlns:dr3d="urn:oasis:names:tc:opendocument:xmlns:dr3d:1.0" draw:type="non-primitive" svg:viewBox="0 0 7865263 812800" draw:enhanced-path="M 7865263 0 L 0 0 0 624840 349819 624840 157480 812800 798055 629490 7865263 624840 7865263 0 Z N" draw:text-areas="?f8 ?f10 ?f9 ?f11">
              <draw:equation draw:name="f0" draw:formula="left"/>
              <draw:equation draw:name="f1" draw:formula="right"/>
              <draw:equation draw:name="f2" draw:formula="top"/>
              <draw:equation draw:name="f3" draw:formula="bottom"/>
              <draw:equation draw:name="f4" draw:formula="?f3 - ?f2"/>
              <draw:equation draw:name="f5" draw:formula="?f1 - ?f0"/>
              <draw:equation draw:name="f6" draw:formula="?f5 / 7865263"/>
              <draw:equation draw:name="f7" draw:formula="?f4 / 812800"/>
              <draw:equation draw:name="f8" draw:formula="?f0 / ?f6"/>
              <draw:equation draw:name="f9" draw:formula="?f1 / ?f6"/>
              <draw:equation draw:name="f10" draw:formula="?f2 / ?f7"/>
              <draw:equation draw:name="f11" draw:formula="?f3 / ?f7"/>
            </draw:enhanced-geometry>
          </draw:custom-shape>
          <draw:frame draw:id="id477" draw:style-name="a1561" draw:name="Google Shape;466;p20" svg:x="0.8817in" svg:y="0.96096in" svg:width="2.30448in" svg:height="0.70702in">
            <draw:text-box>
              <text:p text:style-name="a1560" text:class-names="" text:cond-style-name=""><text:span text:style-name="a1558" text:class-names="">測驗報告</text:span><text:span text:style-name="a1559" text:class-names=""/></text:p>
            </draw:text-box>
            <svg:title/>
            <svg:desc/>
          </draw:frame>
        </draw:g>
        <draw:frame draw:id="id460" draw:style-name="a1509" draw:name="圖片 9" svg:x="0.41667in" svg:y="1.90151in" svg:width="5.54484in" svg:height="0.80239in" style:rel-width="scale" style:rel-height="scale">
          <draw:image xlink:href="media/image64.png" xlink:type="simple" xlink:show="embed" xlink:actuate="onLoad"/>
          <svg:title/>
          <svg:desc/>
        </draw:frame>
        <draw:g draw:name="群組 26" draw:id="id461">
          <svg:title/>
          <svg:desc/>
          <draw:g draw:name="群組 25" draw:id="id467">
            <svg:title/>
            <svg:desc/>
            <draw:frame draw:id="id472" draw:style-name="a1551" draw:name="圖片 12" svg:x="0.41667in" svg:y="2.74881in" svg:width="4.52173in" svg:height="0.28741in" style:rel-width="scale" style:rel-height="scale">
              <draw:image xlink:href="media/image65.png" xlink:type="simple" xlink:show="embed" xlink:actuate="onLoad"/>
              <svg:title/>
              <svg:desc/>
            </draw:frame>
            <draw:frame draw:id="id473" draw:style-name="a1552" draw:name="圖片 18" svg:x="4.9301in" svg:y="2.74881in" svg:width="1.03484in" svg:height="0.28741in" style:rel-width="scale" style:rel-height="scale">
              <draw:image xlink:href="media/image66.png" xlink:type="simple" xlink:show="embed" xlink:actuate="onLoad"/>
              <svg:title/>
              <svg:desc/>
            </draw:frame>
            <draw:frame draw:id="id474" draw:style-name="a1553" draw:name="圖片 20" svg:x="0.41667in" svg:y="3.03951in" svg:width="4.51344in" svg:height="2.96648in" style:rel-width="scale" style:rel-height="scale">
              <draw:image xlink:href="media/image67.png" xlink:type="simple" xlink:show="embed" xlink:actuate="onLoad"/>
              <svg:title/>
              <svg:desc/>
            </draw:frame>
            <draw:frame draw:id="id475" draw:style-name="a1554" draw:name="圖片 24" svg:x="4.94852in" svg:y="3.02776in" svg:width="1.01299in" svg:height="2.98058in" style:rel-width="scale" style:rel-height="scale">
              <draw:image xlink:href="media/image68.png" xlink:type="simple" xlink:show="embed" xlink:actuate="onLoad"/>
              <svg:title/>
              <svg:desc/>
            </draw:frame>
          </draw:g>
          <draw:frame draw:id="id468" draw:style-name="a1547" draw:name="圖片 16" svg:x="3.43218in" svg:y="5.69427in" svg:width="1.00138in" svg:height="0.19826in" style:rel-width="scale" style:rel-height="scale">
            <draw:image xlink:href="media/image62.png" xlink:type="simple" xlink:show="embed" xlink:actuate="onLoad"/>
            <svg:title/>
            <svg:desc/>
          </draw:frame>
          <draw:frame draw:id="id469" draw:style-name="a1548" draw:name="圖片 17" svg:x="4.94808in" svg:y="5.69427in" svg:width="0.49859in" svg:height="0.23582in" style:rel-width="scale" style:rel-height="scale">
            <draw:image xlink:href="media/image63.png" xlink:type="simple" xlink:show="embed" xlink:actuate="onLoad"/>
            <svg:title/>
            <svg:desc/>
          </draw:frame>
          <draw:frame draw:id="id470" draw:style-name="a1549" draw:name="圖片 13" svg:x="3.43218in" svg:y="3.08113in" svg:width="1.00138in" svg:height="0.19826in" style:rel-width="scale" style:rel-height="scale">
            <draw:image xlink:href="media/image62.png" xlink:type="simple" xlink:show="embed" xlink:actuate="onLoad"/>
            <svg:title/>
            <svg:desc/>
          </draw:frame>
          <draw:frame draw:id="id471" draw:style-name="a1550" draw:name="圖片 15" svg:x="4.92908in" svg:y="3.07593in" svg:width="0.49859in" svg:height="0.23582in" style:rel-width="scale" style:rel-height="scale">
            <draw:image xlink:href="media/image63.png" xlink:type="simple" xlink:show="embed" xlink:actuate="onLoad"/>
            <svg:title/>
            <svg:desc/>
          </draw:frame>
        </draw:g>
        <draw:custom-shape svg:x="2.4399in" svg:y="3.07101in" svg:width="0.49676in" svg:height="0.26591in" draw:id="id462" draw:style-name="a1512" draw:name="Google Shape;459;p20">
          <svg:title/>
          <svg:desc/>
          <text:p text:style-name="a1511" text:class-names="" text:cond-style-name=""><text:span text:style-name="a1510" text:class-names=""/></text:p>
          <draw:enhanced-geometry xmlns:dr3d="urn:oasis:names:tc:opendocument:xmlns:dr3d:1.0"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switched="true" draw:handle-position="$0 top" draw:handle-position-x="$0" draw:handle-position-y="top" draw:handle-range-x-minimum="0" draw:handle-range-x-maximum="10800"/>
          </draw:enhanced-geometry>
        </draw:custom-shape>
        <draw:custom-shape svg:x="2.425in" svg:y="5.69334in" svg:width="0.49676in" svg:height="0.26591in" draw:id="id463" draw:style-name="a1515" draw:name="Google Shape;459;p20">
          <svg:title/>
          <svg:desc/>
          <text:p text:style-name="a1514" text:class-names="" text:cond-style-name=""><text:span text:style-name="a1513" text:class-names=""/></text:p>
          <draw:enhanced-geometry xmlns:dr3d="urn:oasis:names:tc:opendocument:xmlns:dr3d:1.0"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switched="true" draw:handle-position="$0 top" draw:handle-position-x="$0" draw:handle-position-y="top" draw:handle-range-x-minimum="0" draw:handle-range-x-maximum="10800"/>
          </draw:enhanced-geometry>
        </draw:custom-shape>
        <draw:frame draw:id="id464" draw:style-name="a1516" draw:name="圖片 30" svg:x="5.72796in" svg:y="0.88906in" svg:width="5.18792in" svg:height="2.18195in" style:rel-width="scale" style:rel-height="scale">
          <draw:image xlink:href="media/image69.png" xlink:type="simple" xlink:show="embed" xlink:actuate="onLoad"/>
          <svg:title/>
          <svg:desc/>
        </draw:frame>
        <draw:connector draw:type="standard" svg:x1="2.51605in" svg:y1="2.04234in" svg:x2="6.78962in" svg:y2="5.48667in" draw:id="id465" draw:style-name="a1518" draw:transform="translate(-4.65283in -3.76451in) rotate(-1.5708) translate(4.65283in 3.76451in)" draw:name="Google Shape;461;p20">
          <svg:title/>
          <svg:desc/>
        </draw:connector>
        <draw:custom-shape svg:x="6.47641in" svg:y="3.27939in" svg:width="4.32359in" svg:height="2.51083in" draw:id="id466" draw:style-name="a1546" draw:name="語音泡泡: 矩形 1">
          <svg:title/>
          <svg:desc/>
          <text:p text:style-name="a1525" text:class-names="" text:cond-style-name=""><text:span text:style-name="a1519" text:class-names="">結合診斷功能的</text:span><text:span text:style-name="a1520" text:class-names="">學科領域學習夥伴</text:span><text:span text:style-name="a1521" text:class-names="">會</text:span><text:span text:style-name="a1522" text:class-names="">依測驗錯題進行講解，引導學生解題</text:span><text:span text:style-name="a1523" text:class-names="">：</text:span><text:span text:style-name="a1524" text:class-names=""/></text:p>
          <text:p text:style-name="a1533" text:class-names="" text:cond-style-name=""><text:span text:style-name="a1526" text:class-names="">1.</text:span><text:span text:style-name="a1527" text:class-names="">學生答對，給予</text:span><text:span text:style-name="a1528" text:class-names="">正向回饋</text:span><text:span text:style-name="a1529" text:class-names="">，再給予新題目；學生答錯，給予</text:span><text:span text:style-name="a1530" text:class-names="">引導提示</text:span><text:span text:style-name="a1531" text:class-names="">。</text:span><text:span text:style-name="a1532" text:class-names=""/></text:p>
          <text:p text:style-name="a1545" text:class-names="" text:cond-style-name=""><text:span text:style-name="a1534" text:class-names="">2.</text:span><text:span text:style-name="a1535" text:class-names="">學生</text:span><text:span text:style-name="a1536" text:class-names="">答對新題目</text:span><text:span text:style-name="a1537" text:class-names="">後，引導學生</text:span><text:span text:style-name="a1538" text:class-names="">向上位節點學習</text:span><text:span text:style-name="a1539" text:class-names="">；</text:span><text:span text:style-name="a1540" text:class-names="">答錯新題目</text:span><text:span text:style-name="a1541" text:class-names="">後，則引導學生</text:span><text:span text:style-name="a1542" text:class-names="">向下位節點學習</text:span><text:span text:style-name="a1543" text:class-names="">。</text:span><text:span text:style-name="a1544" text:class-names=""/></text:p>
          <draw:enhanced-geometry xmlns:dr3d="urn:oasis:names:tc:opendocument:xmlns:dr3d:1.0" draw:type="non-primitive" svg:viewBox="0 0 21600 21600" draw:enhanced-path="M 0 0 L 0 3590 ?f2 ?f3 0 8970 0 12630 ?f4 ?f5 0 18010 0 21600 3590 21600 ?f6 ?f7 8970 21600 12630 21600 ?f8 ?f9 18010 21600 21600 21600 21600 18010 ?f10 ?f11 21600 12630 21600 8970 ?f12 ?f13 21600 3590 21600 0 18010 0 ?f14 ?f15 12630 0 8970 0 ?f16 ?f17 3590 0 0 0 Z N" draw:text-areas="0 0 21600 21600" draw:glue-points="?f40 ?f41" draw:glue-point-leaving-directions="180" draw:modifiers="3238 -1782">
            <draw:equation draw:name="f0" draw:formula="$0 -10800"/>
            <draw:equation draw:name="f1" draw:formula="$1 -10800"/>
            <draw:equation draw:name="f2" draw:formula="if(?f18 ,$0 ,0)"/>
            <draw:equation draw:name="f3" draw:formula="if(?f18 ,$1 ,6280)"/>
            <draw:equation draw:name="f4" draw:formula="if(?f23 ,$0 ,0)"/>
            <draw:equation draw:name="f5" draw:formula="if(?f23 ,$1 ,15320)"/>
            <draw:equation draw:name="f6" draw:formula="if(?f26 ,$0 ,6280)"/>
            <draw:equation draw:name="f7" draw:formula="if(?f26 ,$1 ,21600)"/>
            <draw:equation draw:name="f8" draw:formula="if(?f29 ,$0 ,15320)"/>
            <draw:equation draw:name="f9" draw:formula="if(?f29 ,$1 ,21600)"/>
            <draw:equation draw:name="f10" draw:formula="if(?f32 ,$0 ,21600)"/>
            <draw:equation draw:name="f11" draw:formula="if(?f32 ,$1 ,15320)"/>
            <draw:equation draw:name="f12" draw:formula="if(?f34 ,$0 ,21600)"/>
            <draw:equation draw:name="f13" draw:formula="if(?f34 ,$1 ,6280)"/>
            <draw:equation draw:name="f14" draw:formula="if(?f36 ,$0 ,15320)"/>
            <draw:equation draw:name="f15" draw:formula="if(?f36 ,$1 ,0)"/>
            <draw:equation draw:name="f16" draw:formula="if(?f38 ,$0 ,6280)"/>
            <draw:equation draw:name="f17" draw:formula="if(?f38 ,$1 ,0)"/>
            <draw:equation draw:name="f18" draw:formula="if($0 ,-1,?f19 )"/>
            <draw:equation draw:name="f19" draw:formula="if(?f1 ,-1,?f22 )"/>
            <draw:equation draw:name="f20" draw:formula="abs(?f0 )"/>
            <draw:equation draw:name="f21" draw:formula="abs(?f1 )"/>
            <draw:equation draw:name="f22" draw:formula="?f20 -?f21 "/>
            <draw:equation draw:name="f23" draw:formula="if($0 ,-1,?f24 )"/>
            <draw:equation draw:name="f24" draw:formula="if(?f1 ,?f22 ,-1)"/>
            <draw:equation draw:name="f25" draw:formula="$1 -21600"/>
            <draw:equation draw:name="f26" draw:formula="if(?f25 ,?f27 ,-1)"/>
            <draw:equation draw:name="f27" draw:formula="if(?f0 ,-1,?f28 )"/>
            <draw:equation draw:name="f28" draw:formula="?f21 -?f20 "/>
            <draw:equation draw:name="f29" draw:formula="if(?f25 ,?f30 ,-1)"/>
            <draw:equation draw:name="f30" draw:formula="if(?f0 ,?f28 ,-1)"/>
            <draw:equation draw:name="f31" draw:formula="$0 -21600"/>
            <draw:equation draw:name="f32" draw:formula="if(?f31 ,?f33 ,-1)"/>
            <draw:equation draw:name="f33" draw:formula="if(?f1 ,?f22 ,-1)"/>
            <draw:equation draw:name="f34" draw:formula="if(?f31 ,?f35 ,-1)"/>
            <draw:equation draw:name="f35" draw:formula="if(?f1 ,-1,?f22 )"/>
            <draw:equation draw:name="f36" draw:formula="if($1 ,-1,?f37 )"/>
            <draw:equation draw:name="f37" draw:formula="if(?f0 ,?f28 ,-1)"/>
            <draw:equation draw:name="f38" draw:formula="if($1 ,-1,?f39 )"/>
            <draw:equation draw:name="f39" draw:formula="if(?f0 ,-1,?f28 )"/>
            <draw:equation draw:name="f40" draw:formula="$0 "/>
            <draw:equation draw:name="f41" draw:formula="$1 "/>
            <draw:handle draw:handle-position="$0 $1" draw:handle-position-x="$0" draw:handle-position-y="$1"/>
          </draw:enhanced-geometry>
        </draw:custom-shape>
        <presentation:notes draw:style-name="a1564">
          <draw:frame draw:id="id478" presentation:style-name="a1562" draw:name="Google Shape;454;p20:notes" svg:x="0.7434in" svg:y="5.2244in" svg:width="5.94722in" svg:height="4.27451in" presentation:class="notes" presentation:placeholder="true">
            <draw:text-box/>
            <svg:title/>
            <svg:desc/>
          </draw:frame>
          <draw:page-thumbnail draw:page-number="21" svg:x="0.46181in" svg:y="1.3559in" svg:width="6.51042in" svg:height="3.66319in" presentation:class="page" draw:id="id479" presentation:style-name="a1563" draw:name="Google Shape;455;p20:notes">
            <svg:title/>
            <svg:desc/>
          </draw:page-thumbnail>
        </presentation:notes>
      </draw:page>
      <draw:page draw:name="Slide21" draw:style-name="a1565" draw:master-page-name="Master1-Layout2-blank-BLANK" presentation:presentation-page-layout-name="Master1-PPL2" draw:id="Slide-276">
        <draw:custom-shape svg:x="0.19788in" svg:y="0.875in" svg:width="10.71522in" svg:height="5.25328in" draw:id="id480" draw:style-name="a1568" draw:name="Google Shape;472;p21">
          <svg:title/>
          <svg:desc/>
          <text:p text:style-name="a1567" text:class-names="" text:cond-style-name=""><text:span text:style-name="a1566" text:class-names=""/></text:p>
          <draw:enhanced-geometry xmlns:dr3d="urn:oasis:names:tc:opendocument:xmlns:dr3d:1.0"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1907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switched="true" draw:handle-position="$0 top" draw:handle-position-x="$0" draw:handle-position-y="top" draw:handle-range-x-minimum="0" draw:handle-range-x-maximum="10800"/>
          </draw:enhanced-geometry>
        </draw:custom-shape>
        <draw:frame draw:id="id481" draw:style-name="a1569" draw:name="Google Shape;473;p21" svg:x="3.44499in" svg:y="1.0155in" svg:width="6.86868in" svg:height="4.98048in" style:rel-width="scale" style:rel-height="scale">
          <draw:image xlink:href="media/image70.png" xlink:type="simple" xlink:show="embed" xlink:actuate="onLoad"/>
          <svg:title/>
          <svg:desc/>
        </draw:frame>
        <draw:frame draw:id="id482" draw:style-name="a1570" draw:name="Google Shape;474;p21" svg:x="1.91172in" svg:y="4.48496in" svg:width="1.29352in" svg:height="1.51102in" style:rel-width="scale" style:rel-height="scale">
          <draw:image xlink:href="media/image71.png" xlink:type="simple" xlink:show="embed" xlink:actuate="onLoad"/>
          <svg:title/>
          <svg:desc/>
        </draw:frame>
        <draw:frame draw:id="id483" draw:style-name="a1574" draw:name="Google Shape;475;p21" svg:x="8.63889in" svg:y="5.7934in" svg:width="2.5in" svg:height="0.33169in">
          <draw:text-box>
            <text:p text:style-name="a1573" text:class-names="" text:cond-style-name=""><text:span text:style-name="a1571" text:class-names=""><text:page-number style:num-format="1" text:fixed="false">22</text:page-number></text:span><text:span text:style-name="a1572" text:class-names=""/></text:p>
          </draw:text-box>
          <svg:title/>
          <svg:desc/>
        </draw:frame>
        <draw:custom-shape svg:x="0.19788in" svg:y="0.1086in" svg:width="10.55212in" svg:height="0.62128in" draw:id="id484" draw:style-name="a1582" draw:name="Google Shape;476;p21">
          <svg:title/>
          <svg:desc/>
          <text:p text:style-name="a1581" text:class-names="" text:cond-style-name=""><text:span text:style-name="a1575" text:class-names="">查看</text:span><text:span text:style-name="a1576" text:class-names="">自己的</text:span><text:span text:style-name="a1577" text:class-names="">學習紀錄</text:span><text:span text:style-name="a1578" text:class-names="">-</text:span><text:span text:style-name="a1579" text:class-names="">掌握自己的補救學習進度</text:span><text:span text:style-name="a1580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g draw:name="Google Shape;477;p21" draw:id="id485">
          <svg:title/>
          <svg:desc/>
          <draw:custom-shape svg:x="0.88171in" svg:y="0.95833in" svg:width="2.30422in" svg:height="0.91111in" draw:id="id488" draw:style-name="a1598" draw:name="Google Shape;478;p21">
            <svg:title/>
            <svg:desc/>
            <text:p text:style-name="a1597" text:class-names="" text:cond-style-name=""><text:span text:style-name="a1596" text:class-names=""/></text:p>
            <draw:enhanced-geometry xmlns:dr3d="urn:oasis:names:tc:opendocument:xmlns:dr3d:1.0" draw:type="non-primitive" svg:viewBox="0 0 7865263 812800" draw:enhanced-path="M 7865263 0 L 0 0 0 624840 349819 624840 157480 812800 798055 629490 7865263 624840 7865263 0 Z N" draw:text-areas="?f8 ?f10 ?f9 ?f11">
              <draw:equation draw:name="f0" draw:formula="left"/>
              <draw:equation draw:name="f1" draw:formula="right"/>
              <draw:equation draw:name="f2" draw:formula="top"/>
              <draw:equation draw:name="f3" draw:formula="bottom"/>
              <draw:equation draw:name="f4" draw:formula="?f3 - ?f2"/>
              <draw:equation draw:name="f5" draw:formula="?f1 - ?f0"/>
              <draw:equation draw:name="f6" draw:formula="?f5 / 7865263"/>
              <draw:equation draw:name="f7" draw:formula="?f4 / 812800"/>
              <draw:equation draw:name="f8" draw:formula="?f0 / ?f6"/>
              <draw:equation draw:name="f9" draw:formula="?f1 / ?f6"/>
              <draw:equation draw:name="f10" draw:formula="?f2 / ?f7"/>
              <draw:equation draw:name="f11" draw:formula="?f3 / ?f7"/>
            </draw:enhanced-geometry>
          </draw:custom-shape>
          <draw:frame draw:id="id489" draw:style-name="a1604" draw:name="Google Shape;479;p21" svg:x="0.8817in" svg:y="0.96096in" svg:width="2.30448in" svg:height="0.70679in">
            <draw:text-box>
              <text:p text:style-name="a1603" text:class-names="" text:cond-style-name=""><text:span text:style-name="a1599" text:class-names="">學習</text:span><text:span text:style-name="a1600" text:class-names="">紀</text:span><text:span text:style-name="a1601" text:class-names="">錄</text:span><text:span text:style-name="a1602" text:class-names=""/></text:p>
            </draw:text-box>
            <svg:title/>
            <svg:desc/>
          </draw:frame>
        </draw:g>
        <draw:custom-shape svg:x="0.37615in" svg:y="2.45254in" svg:width="2.8645in" svg:height="1.95308in" draw:id="id486" draw:style-name="a1585" draw:name="Google Shape;480;p21">
          <svg:title/>
          <svg:desc/>
          <text:p text:style-name="a1584" text:class-names="" text:cond-style-name=""><text:span text:style-name="a1583" text:class-names=""/></text:p>
          <draw:enhanced-geometry xmlns:dr3d="urn:oasis:names:tc:opendocument:xmlns:dr3d:1.0" draw:type="non-primitive" svg:viewBox="0 0 21600 21600" draw:enhanced-path="M 0 0 L 0 3590 ?f2 ?f3 0 8970 0 12630 ?f4 ?f5 0 18010 0 21600 3590 21600 ?f6 ?f7 8970 21600 12630 21600 ?f8 ?f9 18010 21600 21600 21600 21600 18010 ?f10 ?f11 21600 12630 21600 8970 ?f12 ?f13 21600 3590 21600 0 18010 0 ?f14 ?f15 12630 0 8970 0 ?f16 ?f17 3590 0 0 0 Z N" draw:text-areas="0 0 21600 21600" draw:glue-points="?f40 ?f41" draw:glue-point-leaving-directions="180" draw:modifiers="22474 -4563">
            <draw:equation draw:name="f0" draw:formula="$0 -10800"/>
            <draw:equation draw:name="f1" draw:formula="$1 -10800"/>
            <draw:equation draw:name="f2" draw:formula="if(?f18 ,$0 ,0)"/>
            <draw:equation draw:name="f3" draw:formula="if(?f18 ,$1 ,6280)"/>
            <draw:equation draw:name="f4" draw:formula="if(?f23 ,$0 ,0)"/>
            <draw:equation draw:name="f5" draw:formula="if(?f23 ,$1 ,15320)"/>
            <draw:equation draw:name="f6" draw:formula="if(?f26 ,$0 ,6280)"/>
            <draw:equation draw:name="f7" draw:formula="if(?f26 ,$1 ,21600)"/>
            <draw:equation draw:name="f8" draw:formula="if(?f29 ,$0 ,15320)"/>
            <draw:equation draw:name="f9" draw:formula="if(?f29 ,$1 ,21600)"/>
            <draw:equation draw:name="f10" draw:formula="if(?f32 ,$0 ,21600)"/>
            <draw:equation draw:name="f11" draw:formula="if(?f32 ,$1 ,15320)"/>
            <draw:equation draw:name="f12" draw:formula="if(?f34 ,$0 ,21600)"/>
            <draw:equation draw:name="f13" draw:formula="if(?f34 ,$1 ,6280)"/>
            <draw:equation draw:name="f14" draw:formula="if(?f36 ,$0 ,15320)"/>
            <draw:equation draw:name="f15" draw:formula="if(?f36 ,$1 ,0)"/>
            <draw:equation draw:name="f16" draw:formula="if(?f38 ,$0 ,6280)"/>
            <draw:equation draw:name="f17" draw:formula="if(?f38 ,$1 ,0)"/>
            <draw:equation draw:name="f18" draw:formula="if($0 ,-1,?f19 )"/>
            <draw:equation draw:name="f19" draw:formula="if(?f1 ,-1,?f22 )"/>
            <draw:equation draw:name="f20" draw:formula="abs(?f0 )"/>
            <draw:equation draw:name="f21" draw:formula="abs(?f1 )"/>
            <draw:equation draw:name="f22" draw:formula="?f20 -?f21 "/>
            <draw:equation draw:name="f23" draw:formula="if($0 ,-1,?f24 )"/>
            <draw:equation draw:name="f24" draw:formula="if(?f1 ,?f22 ,-1)"/>
            <draw:equation draw:name="f25" draw:formula="$1 -21600"/>
            <draw:equation draw:name="f26" draw:formula="if(?f25 ,?f27 ,-1)"/>
            <draw:equation draw:name="f27" draw:formula="if(?f0 ,-1,?f28 )"/>
            <draw:equation draw:name="f28" draw:formula="?f21 -?f20 "/>
            <draw:equation draw:name="f29" draw:formula="if(?f25 ,?f30 ,-1)"/>
            <draw:equation draw:name="f30" draw:formula="if(?f0 ,?f28 ,-1)"/>
            <draw:equation draw:name="f31" draw:formula="$0 -21600"/>
            <draw:equation draw:name="f32" draw:formula="if(?f31 ,?f33 ,-1)"/>
            <draw:equation draw:name="f33" draw:formula="if(?f1 ,?f22 ,-1)"/>
            <draw:equation draw:name="f34" draw:formula="if(?f31 ,?f35 ,-1)"/>
            <draw:equation draw:name="f35" draw:formula="if(?f1 ,-1,?f22 )"/>
            <draw:equation draw:name="f36" draw:formula="if($1 ,-1,?f37 )"/>
            <draw:equation draw:name="f37" draw:formula="if(?f0 ,?f28 ,-1)"/>
            <draw:equation draw:name="f38" draw:formula="if($1 ,-1,?f39 )"/>
            <draw:equation draw:name="f39" draw:formula="if(?f0 ,-1,?f28 )"/>
            <draw:equation draw:name="f40" draw:formula="$0 "/>
            <draw:equation draw:name="f41" draw:formula="$1 "/>
            <draw:handle draw:handle-position="$0 $1" draw:handle-position-x="$0" draw:handle-position-y="$1"/>
          </draw:enhanced-geometry>
        </draw:custom-shape>
        <draw:frame draw:id="id487" draw:style-name="a1595" draw:name="Google Shape;481;p21" svg:x="0.39339in" svg:y="2.38973in" svg:width="2.79253in" svg:height="2.09523in">
          <draw:text-box>
            <text:p text:style-name="a1588" text:class-names="" text:cond-style-name=""><text:span text:style-name="a1586" text:class-names="">查看每周/月</text:span><text:span text:style-name="a1587" text:class-names=""/></text:p>
            <text:p text:style-name="a1591" text:class-names="" text:cond-style-name=""><text:span text:style-name="a1589" text:class-names="">學習安排/進度</text:span><text:span text:style-name="a1590" text:class-names=""/></text:p>
            <text:p text:style-name="a1594" text:class-names="" text:cond-style-name=""><text:span text:style-name="a1592" text:class-names="">學習歷程/結果</text:span><text:span text:style-name="a1593" text:class-names=""/></text:p>
          </draw:text-box>
          <svg:title/>
          <svg:desc/>
        </draw:frame>
        <presentation:notes draw:style-name="a1607">
          <draw:frame draw:id="id490" presentation:style-name="a1605" draw:name="Google Shape;469;p21:notes" svg:x="0.7434in" svg:y="5.2244in" svg:width="5.94722in" svg:height="4.27451in" presentation:class="notes" presentation:placeholder="true">
            <draw:text-box/>
            <svg:title/>
            <svg:desc/>
          </draw:frame>
          <draw:page-thumbnail draw:page-number="22" svg:x="0.46181in" svg:y="1.3559in" svg:width="6.51042in" svg:height="3.66319in" presentation:class="page" draw:id="id491" presentation:style-name="a1606" draw:name="Google Shape;470;p21:notes">
            <svg:title/>
            <svg:desc/>
          </draw:page-thumbnail>
        </presentation:notes>
      </draw:page>
      <draw:page draw:name="Slide22" draw:style-name="a1608" draw:master-page-name="Master1-Layout3-titleOnly-TITLE_ONLY" presentation:presentation-page-layout-name="Master1-PPL3" draw:id="Slide-277">
        <draw:custom-shape svg:x="0.19788in" svg:y="0.875in" svg:width="10.71535in" svg:height="5.25342in" draw:id="id492" draw:style-name="a1611" draw:name="Google Shape;486;p22">
          <svg:title/>
          <svg:desc/>
          <text:p text:style-name="a1610" text:class-names="" text:cond-style-name=""><text:span text:style-name="a1609" text:class-names=""/></text:p>
          <draw:enhanced-geometry xmlns:dr3d="urn:oasis:names:tc:opendocument:xmlns:dr3d:1.0"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1907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switched="true" draw:handle-position="$0 top" draw:handle-position-x="$0" draw:handle-position-y="top" draw:handle-range-x-minimum="0" draw:handle-range-x-maximum="10800"/>
          </draw:enhanced-geometry>
        </draw:custom-shape>
        <draw:g draw:name="Google Shape;487;p22" draw:id="id493">
          <svg:title/>
          <svg:desc/>
          <draw:frame draw:id="id500" draw:style-name="a1644" draw:name="Google Shape;488;p22" svg:x="0.31455in" svg:y="1.03054in" svg:width="7.48677in" svg:height="3.1796in" style:rel-width="scale" style:rel-height="scale">
            <draw:image xlink:href="media/image72.png" xlink:type="simple" xlink:show="embed" xlink:actuate="onLoad"/>
            <svg:title/>
            <svg:desc/>
          </draw:frame>
          <draw:frame draw:id="id501" draw:style-name="a1645" draw:name="Google Shape;489;p22" svg:x="5.80556in" svg:y="3.16967in" svg:width="4.87128in" svg:height="2.74727in" style:rel-width="scale" style:rel-height="scale">
            <draw:image xlink:href="media/image73.png" xlink:type="simple" xlink:show="embed" xlink:actuate="onLoad"/>
            <svg:title/>
            <svg:desc/>
          </draw:frame>
          <draw:custom-shape svg:x="5.7874in" svg:y="2.08968in" svg:width="1.94168in" svg:height="0.42342in" draw:id="id502" draw:style-name="a1648" draw:name="Google Shape;490;p22">
            <svg:title/>
            <svg:desc/>
            <text:p text:style-name="a1647" text:class-names="" text:cond-style-name=""><text:span text:style-name="a1646" text:class-names=""/></text:p>
            <draw:enhanced-geometry xmlns:dr3d="urn:oasis:names:tc:opendocument:xmlns:dr3d:1.0"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
              <draw:equation draw:name="f0" draw:formula="45"/>
              <draw:equation draw:name="f1" draw:formula="$0 *sin(?f0 *(pi/180))"/>
              <draw:equation draw:name="f2" draw:formula="?f1 *3163/7636"/>
              <draw:equation draw:name="f3" draw:formula="left+?f2 "/>
              <draw:equation draw:name="f4" draw:formula="top+?f2 "/>
              <draw:equation draw:name="f5" draw:formula="right-?f2 "/>
              <draw:equation draw:name="f6" draw:formula="bottom-?f2 "/>
              <draw:equation draw:name="f7" draw:formula="left+$0 "/>
              <draw:equation draw:name="f8" draw:formula="top+$0 "/>
              <draw:equation draw:name="f9" draw:formula="bottom-$0 "/>
              <draw:equation draw:name="f10" draw:formula="right-$0 "/>
              <draw:handle draw:handle-switched="true" draw:handle-position="$0 top" draw:handle-position-x="$0" draw:handle-position-y="top" draw:handle-range-x-minimum="0" draw:handle-range-x-maximum="10800"/>
            </draw:enhanced-geometry>
          </draw:custom-shape>
          <draw:connector draw:type="standard" svg:x1="7.72908in" svg:y1="2.30138in" draw:start-shape="id502" draw:start-glue-point="1" svg:x2="8.24122in" svg:y2="3.16962in" draw:end-shape="id501" draw:end-glue-point="0" draw:id="id503" draw:style-name="a1650" draw:name="Google Shape;491;p22">
            <svg:title/>
            <svg:desc/>
          </draw:connector>
        </draw:g>
        <draw:custom-shape svg:x="0.14217in" svg:y="0.1086in" svg:width="11.11122in" svg:height="0.7664in" draw:id="id494" draw:style-name="a1620" draw:name="Google Shape;492;p22">
          <svg:title/>
          <svg:desc/>
          <text:p text:style-name="a1617" text:class-names="" text:cond-style-name=""><text:span text:style-name="a1612" text:class-names="">家長可以</text:span><text:span text:style-name="a1613" text:class-names="">陪伴孩子使用因材網</text:span><text:span text:style-name="a1614" text:class-names="">-</text:span><text:span text:style-name="a1615" text:class-names="">關心孩子學習情形</text:span><text:span text:style-name="a1616" text:class-names=""/></text:p>
          <text:p text:style-name="a1619" text:class-names="" text:cond-style-name=""><text:span text:style-name="a1618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495" draw:style-name="a1624" draw:name="Google Shape;493;p22" svg:x="8.63889in" svg:y="5.7934in" svg:width="2.5in" svg:height="0.33169in">
          <draw:text-box>
            <text:p text:style-name="a1623" text:class-names="" text:cond-style-name=""><text:span text:style-name="a1621" text:class-names=""><text:page-number style:num-format="1" text:fixed="false">23</text:page-number></text:span><text:span text:style-name="a1622" text:class-names=""/></text:p>
          </draw:text-box>
          <svg:title/>
          <svg:desc/>
        </draw:frame>
        <draw:custom-shape svg:x="0.47742in" svg:y="4.33344in" svg:width="5.03478in" svg:height="1.54331in" draw:id="id496" draw:style-name="a1636" draw:name="Google Shape;494;p22">
          <svg:title/>
          <svg:desc/>
          <text:p text:style-name="a1632" text:class-names="" text:cond-style-name=""><text:span text:style-name="a1625" text:class-names="">家長</text:span><text:span text:style-name="a1626" text:class-names="">也</text:span><text:span text:style-name="a1627" text:class-names="">可</text:span><text:span text:style-name="a1628" text:class-names="">以</text:span><text:span text:style-name="a1629" text:class-names="">輕鬆掌握</text:span><text:span text:style-name="a1630" text:class-names="">孩子的</text:span><text:span text:style-name="a1631" text:class-names=""/></text:p>
          <text:p text:style-name="a1635" text:class-names="" text:cond-style-name=""><text:span text:style-name="a1633" text:class-names="">測驗進度、結果、學習歷程…</text:span><text:span text:style-name="a1634" text:class-names=""/></text:p>
          <draw:enhanced-geometry xmlns:dr3d="urn:oasis:names:tc:opendocument:xmlns:dr3d:1.0" draw:type="non-primitive" svg:viewBox="0 0 21600 21600" draw:enhanced-path="M 0 0 L 0 3590 ?f2 ?f3 0 8970 0 12630 ?f4 ?f5 0 18010 0 21600 3590 21600 ?f6 ?f7 8970 21600 12630 21600 ?f8 ?f9 18010 21600 21600 21600 21600 18010 ?f10 ?f11 21600 12630 21600 8970 ?f12 ?f13 21600 3590 21600 0 18010 0 ?f14 ?f15 12630 0 8970 0 ?f16 ?f17 3590 0 0 0 Z N" draw:text-areas="0 0 21600 21600" draw:glue-points="?f40 ?f41" draw:glue-point-leaving-directions="180" draw:modifiers="22474 -4563">
            <draw:equation draw:name="f0" draw:formula="$0 -10800"/>
            <draw:equation draw:name="f1" draw:formula="$1 -10800"/>
            <draw:equation draw:name="f2" draw:formula="if(?f18 ,$0 ,0)"/>
            <draw:equation draw:name="f3" draw:formula="if(?f18 ,$1 ,6280)"/>
            <draw:equation draw:name="f4" draw:formula="if(?f23 ,$0 ,0)"/>
            <draw:equation draw:name="f5" draw:formula="if(?f23 ,$1 ,15320)"/>
            <draw:equation draw:name="f6" draw:formula="if(?f26 ,$0 ,6280)"/>
            <draw:equation draw:name="f7" draw:formula="if(?f26 ,$1 ,21600)"/>
            <draw:equation draw:name="f8" draw:formula="if(?f29 ,$0 ,15320)"/>
            <draw:equation draw:name="f9" draw:formula="if(?f29 ,$1 ,21600)"/>
            <draw:equation draw:name="f10" draw:formula="if(?f32 ,$0 ,21600)"/>
            <draw:equation draw:name="f11" draw:formula="if(?f32 ,$1 ,15320)"/>
            <draw:equation draw:name="f12" draw:formula="if(?f34 ,$0 ,21600)"/>
            <draw:equation draw:name="f13" draw:formula="if(?f34 ,$1 ,6280)"/>
            <draw:equation draw:name="f14" draw:formula="if(?f36 ,$0 ,15320)"/>
            <draw:equation draw:name="f15" draw:formula="if(?f36 ,$1 ,0)"/>
            <draw:equation draw:name="f16" draw:formula="if(?f38 ,$0 ,6280)"/>
            <draw:equation draw:name="f17" draw:formula="if(?f38 ,$1 ,0)"/>
            <draw:equation draw:name="f18" draw:formula="if($0 ,-1,?f19 )"/>
            <draw:equation draw:name="f19" draw:formula="if(?f1 ,-1,?f22 )"/>
            <draw:equation draw:name="f20" draw:formula="abs(?f0 )"/>
            <draw:equation draw:name="f21" draw:formula="abs(?f1 )"/>
            <draw:equation draw:name="f22" draw:formula="?f20 -?f21 "/>
            <draw:equation draw:name="f23" draw:formula="if($0 ,-1,?f24 )"/>
            <draw:equation draw:name="f24" draw:formula="if(?f1 ,?f22 ,-1)"/>
            <draw:equation draw:name="f25" draw:formula="$1 -21600"/>
            <draw:equation draw:name="f26" draw:formula="if(?f25 ,?f27 ,-1)"/>
            <draw:equation draw:name="f27" draw:formula="if(?f0 ,-1,?f28 )"/>
            <draw:equation draw:name="f28" draw:formula="?f21 -?f20 "/>
            <draw:equation draw:name="f29" draw:formula="if(?f25 ,?f30 ,-1)"/>
            <draw:equation draw:name="f30" draw:formula="if(?f0 ,?f28 ,-1)"/>
            <draw:equation draw:name="f31" draw:formula="$0 -21600"/>
            <draw:equation draw:name="f32" draw:formula="if(?f31 ,?f33 ,-1)"/>
            <draw:equation draw:name="f33" draw:formula="if(?f1 ,?f22 ,-1)"/>
            <draw:equation draw:name="f34" draw:formula="if(?f31 ,?f35 ,-1)"/>
            <draw:equation draw:name="f35" draw:formula="if(?f1 ,-1,?f22 )"/>
            <draw:equation draw:name="f36" draw:formula="if($1 ,-1,?f37 )"/>
            <draw:equation draw:name="f37" draw:formula="if(?f0 ,?f28 ,-1)"/>
            <draw:equation draw:name="f38" draw:formula="if($1 ,-1,?f39 )"/>
            <draw:equation draw:name="f39" draw:formula="if(?f0 ,-1,?f28 )"/>
            <draw:equation draw:name="f40" draw:formula="$0 "/>
            <draw:equation draw:name="f41" draw:formula="$1 "/>
            <draw:handle draw:handle-position="$0 $1" draw:handle-position-x="$0" draw:handle-position-y="$1"/>
          </draw:enhanced-geometry>
        </draw:custom-shape>
        <draw:custom-shape svg:x="0.47742in" svg:y="1.29583in" svg:width="0.55833in" svg:height="0.24167in" draw:id="id497" draw:style-name="a1639" draw:name="矩形 2">
          <svg:title/>
          <svg:desc/>
          <text:p text:style-name="a1638" text:class-names="" text:cond-style-name=""><text:span text:style-name="a1637" text:class-names="">李小明</text:span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2.56075in" svg:y="1.16667in" svg:width="0.55833in" svg:height="0.24167in" draw:id="id498" draw:style-name="a1642" draw:name="矩形 4">
          <svg:title/>
          <svg:desc/>
          <text:p text:style-name="a1641" text:class-names="" text:cond-style-name=""><text:span text:style-name="a1640" text:class-names="">李小明</text:span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499" draw:style-name="a1643" draw:name="圖片 9" svg:x="6.15972in" svg:y="3.39854in" svg:width="0.28194in" svg:height="0.15379in" style:rel-width="scale" style:rel-height="scale">
          <draw:image xlink:href="media/image74.png" xlink:type="simple" xlink:show="embed" xlink:actuate="onLoad"/>
          <svg:title/>
          <svg:desc/>
        </draw:frame>
        <presentation:notes draw:style-name="a1653">
          <draw:frame draw:id="id504" presentation:style-name="a1651" draw:name="Google Shape;483;p22:notes" svg:x="0.7434in" svg:y="5.2244in" svg:width="5.94722in" svg:height="4.27451in" presentation:class="notes" presentation:placeholder="true">
            <draw:text-box/>
            <svg:title/>
            <svg:desc/>
          </draw:frame>
          <draw:page-thumbnail draw:page-number="23" svg:x="0.46181in" svg:y="1.3559in" svg:width="6.51042in" svg:height="3.66319in" presentation:class="page" draw:id="id505" presentation:style-name="a1652" draw:name="Google Shape;484;p22:notes">
            <svg:title/>
            <svg:desc/>
          </draw:page-thumbnail>
        </presentation:notes>
      </draw:page>
      <draw:page draw:name="Slide23" draw:style-name="a1654" draw:master-page-name="Master1-Layout3-titleOnly-TITLE_ONLY" presentation:presentation-page-layout-name="Master1-PPL3" draw:id="Slide-278">
        <draw:custom-shape svg:x="1.43307in" svg:y="1.58206in" svg:width="9.17159in" svg:height="3.38517in" draw:id="id506" draw:style-name="a1668" draw:name="Google Shape;499;p23">
          <svg:title/>
          <svg:desc/>
          <text:p text:style-name="a1662" text:class-names="" text:cond-style-name=""><text:span text:style-name="a1655" text:class-names=""><text:s text:c="2"/></text:span><text:span text:style-name="a1656" text:class-names=""><text:s text:c="1"/></text:span><text:span text:style-name="a1657" text:class-names="">回饋訊息運用能力</text:span><text:span text:style-name="a1658" text:class-names="">與</text:span><text:span text:style-name="a1659" text:class-names="">自主學習能力</text:span><text:span text:style-name="a1660" text:class-names="">越強，</text:span><text:span text:style-name="a1661" text:class-names=""/></text:p>
          <text:p text:style-name="a1667" text:class-names="" text:cond-style-name=""><text:span text:style-name="a1663" text:class-names="">成績</text:span><text:span text:style-name="a1664" text:class-names="">越好</text:span><text:span text:style-name="a1665" text:class-names="">。</text:span><text:span text:style-name="a1666" text:class-names=""/></text:p>
          <draw:enhanced-geometry xmlns:dr3d="urn:oasis:names:tc:opendocument:xmlns:dr3d:1.0"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10800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switched="true" draw:handle-position="$0 top" draw:handle-position-x="$0" draw:handle-position-y="top" draw:handle-range-x-minimum="0" draw:handle-range-x-maximum="10800"/>
          </draw:enhanced-geometry>
        </draw:custom-shape>
        <draw:frame draw:id="id507" draw:style-name="a1672" draw:name="Google Shape;500;p23" svg:x="0.34722in" svg:y="5.49129in" svg:width="10.41667in" svg:height="0.60597in">
          <draw:text-box>
            <text:p text:style-name="a1671" text:class-names="" text:cond-style-name=""><text:span text:style-name="a1669" text:class-names="">References: Adey &amp; Shayer, 1993; Brown, Pressley, Van Meter, &amp; Schuder, 1996; Clark, 2012; Dignath et al., 2008; Fong &amp; Krause, 2014; Hattie, Biggs, &amp; Purdie, 1996; Kuo, 2018; 2019; Leidinger &amp; Perels, 2012; Mevarech &amp; Amrany, 2008; Mok, Cheng, Moore, &amp; Kennedy, 2006; Palincsar &amp; Brown, 1984; Perry &amp; Winne, 2006; <text:s text:c="1"/>Petty, 2013; PISA 2013; Rojas-Drummond, Mazón, Littleton, &amp; Vélez, 2014; Verschaffel et al., 1999 Yen et al., 2013</text:span><text:span text:style-name="a1670" text:class-names=""/></text:p>
          </draw:text-box>
          <svg:title/>
          <svg:desc/>
        </draw:frame>
        <draw:frame draw:id="id508" draw:style-name="a1673" draw:transform="translate(-1.23015in -1.33932in) rotate(0.28443) translate(1.33609in 3.18534in)" draw:name="Google Shape;501;p23" svg:width="2.46029in" svg:height="2.67864in" style:rel-width="scale" style:rel-height="scale">
          <draw:image xlink:href="media/image75.png" xlink:type="simple" xlink:show="embed" xlink:actuate="onLoad"/>
          <svg:title/>
          <svg:desc/>
        </draw:frame>
        <draw:frame draw:id="id509" draw:style-name="a1684" draw:name="Google Shape;502;p23" svg:x="2.23474in" svg:y="4.08634in" svg:width="7.56824in" svg:height="0.43438in">
          <draw:text-box>
            <text:p text:style-name="a1683" text:class-names="" text:cond-style-name=""><text:span text:style-name="a1674" text:class-names="">因材網的自我調節功能設計：</text:span><text:span text:style-name="a1675" text:class-names="">定標</text:span><text:span text:style-name="a1676" text:class-names="">、</text:span><text:span text:style-name="a1677" text:class-names="">擇測</text:span><text:span text:style-name="a1678" text:class-names="">、</text:span><text:span text:style-name="a1679" text:class-names="">監評</text:span><text:span text:style-name="a1680" text:class-names="">、</text:span><text:span text:style-name="a1681" text:class-names="">調節</text:span><text:span text:style-name="a1682" text:class-names=""/></text:p>
          </draw:text-box>
          <svg:title/>
          <svg:desc/>
        </draw:frame>
        <draw:frame draw:id="id510" draw:style-name="a1688" draw:name="Google Shape;503;p23" svg:x="8.63889in" svg:y="5.7934in" svg:width="2.5in" svg:height="0.33169in">
          <draw:text-box>
            <text:p text:style-name="a1687" text:class-names="" text:cond-style-name=""><text:span text:style-name="a1685" text:class-names=""><text:page-number style:num-format="1" text:fixed="false">24</text:page-number></text:span><text:span text:style-name="a1686" text:class-names=""/></text:p>
          </draw:text-box>
          <svg:title/>
          <svg:desc/>
        </draw:frame>
        <draw:custom-shape svg:x="0.14217in" svg:y="0.1086in" svg:width="11.11122in" svg:height="1.1145in" draw:id="id511" draw:style-name="a1692" draw:name="Google Shape;504;p23">
          <svg:title/>
          <svg:desc/>
          <text:p text:style-name="a1691" text:class-names="" text:cond-style-name=""><text:span text:style-name="a1689" text:class-names="">國內外研究顯示</text:span><text:span text:style-name="a1690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presentation:notes draw:style-name="a1695">
          <draw:frame draw:id="id512" presentation:style-name="a1693" draw:name="Google Shape;496;p23:notes" svg:x="0.7434in" svg:y="5.2244in" svg:width="5.94722in" svg:height="4.27451in" presentation:class="notes" presentation:placeholder="true">
            <draw:text-box/>
            <svg:title/>
            <svg:desc/>
          </draw:frame>
          <draw:page-thumbnail draw:page-number="24" svg:x="0.46181in" svg:y="1.3559in" svg:width="6.51042in" svg:height="3.66319in" presentation:class="page" draw:id="id513" presentation:style-name="a1694" draw:name="Google Shape;497;p23:notes">
            <svg:title/>
            <svg:desc/>
          </draw:page-thumbnail>
        </presentation:notes>
      </draw:page>
      <draw:page draw:name="Slide24" draw:style-name="a1696" draw:master-page-name="Master1-Layout2-blank-BLANK" presentation:presentation-page-layout-name="Master1-PPL2" draw:id="Slide-279">
        <draw:frame draw:id="id514" draw:style-name="a1700" draw:name="Google Shape;509;g36d7c143319_1_39" svg:x="0.85158in" svg:y="3.26937in" svg:width="9.66175in" svg:height="1.11089in">
          <draw:text-box>
            <text:p text:style-name="a1699" text:class-names="" text:cond-style-name=""><text:span text:style-name="a1697" text:class-names="">因材網學習內容</text:span><text:span text:style-name="a1698" text:class-names=""/></text:p>
          </draw:text-box>
          <svg:title/>
          <svg:desc/>
        </draw:frame>
        <draw:connector draw:type="line" svg:x1="1.43492in" svg:y1="4.37506in" svg:x2="10.41818in" svg:y2="4.37506in" draw:id="id515" draw:style-name="a1701" draw:name="Google Shape;510;g36d7c143319_1_39">
          <svg:title/>
          <svg:desc/>
        </draw:connector>
        <draw:custom-shape svg:width="0.61968in" svg:height="0.61968in" draw:id="id516" draw:style-name="a1705" draw:transform="translate(-0.30984in -0.30984in) rotate(-0.1974) translate(1.0708in 4.20974in)" draw:name="Google Shape;511;g36d7c143319_1_39">
          <svg:title/>
          <svg:desc/>
          <text:p text:style-name="a1703" text:class-names="" text:cond-style-name=""><text:span text:style-name="a1702" text:class-names=""/></text:p>
          <draw:enhanced-geometry xmlns:dr3d="urn:oasis:names:tc:opendocument:xmlns:dr3d:1.0" draw:type="non-primitive" svg:viewBox="0 0 2020491 2020491" draw:enhanced-path="M 0 0 L 2020490 0 2020490 2020491 0 2020491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020491"/>
            <draw:equation draw:name="f7" draw:formula="?f4 / 2020491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g draw:name="Google Shape;512;g36d7c143319_1_39" draw:id="id517">
          <svg:title/>
          <svg:desc/>
          <draw:g draw:name="Google Shape;513;g36d7c143319_1_39" draw:id="id519">
            <svg:title/>
            <svg:desc/>
            <draw:custom-shape svg:x="3.64802in" svg:y="1.07525in" svg:width="4.41256in" svg:height="1.77287in" draw:id="id521" draw:style-name="a1718" draw:name="Google Shape;514;g36d7c143319_1_39">
              <svg:title/>
              <svg:desc/>
              <text:p text:style-name="a1717" text:class-names="" text:cond-style-name=""><text:span text:style-name="a1716" text:class-names=""/></text:p>
              <draw:enhanced-geometry xmlns:dr3d="urn:oasis:names:tc:opendocument:xmlns:dr3d:1.0" draw:path-stretchpoint-x="21600" draw:path-stretchpoint-y="21600" draw:type="non-primitive" svg:viewBox="0 0 21600 21600" draw:enhanced-path="M ?f3 ?f5 L ?f12 ?f5 A ?f65 ?f66 ?f67 ?f68 ?f12 ?f5 ?f62 ?f64  W ?f69 ?f70 ?f71 ?f72 ?f12 ?f5 ?f62 ?f64 L ?f3 ?f6 Z N" draw:text-areas="?f3 ?f24 ?f23 ?f25">
                <draw:equation draw:name="f0" draw:formula="16200000"/>
                <draw:equation draw:name="f1" draw:formula="10800000"/>
                <draw:equation draw:name="f2" draw:formula="5400000"/>
                <draw:equation draw:name="f3" draw:formula="left"/>
                <draw:equation draw:name="f4" draw:formula="right"/>
                <draw:equation draw:name="f5" draw:formula="top"/>
                <draw:equation draw:name="f6" draw:formula="bottom"/>
                <draw:equation draw:name="f7" draw:formula="?f6 - ?f5"/>
                <draw:equation draw:name="f8" draw:formula="?f7 / 2"/>
                <draw:equation draw:name="f9" draw:formula="?f5 + ?f8"/>
                <draw:equation draw:name="f10" draw:formula="?f4 - ?f3"/>
                <draw:equation draw:name="f11" draw:formula="?f10 / 2"/>
                <draw:equation draw:name="f12" draw:formula="?f3 + ?f11"/>
                <draw:equation draw:name="f13" draw:formula="5419351 / 1725033"/>
                <draw:equation draw:name="f14" draw:formula="2700000 + ?f2"/>
                <draw:equation draw:name="f15" draw:formula="?f14 * ?f13 / ?f1"/>
                <draw:equation draw:name="f16" draw:formula="0 - ?f15"/>
                <draw:equation draw:name="f17" draw:formula="sin(?f16)"/>
                <draw:equation draw:name="f18" draw:formula="0 - ?f17"/>
                <draw:equation draw:name="f19" draw:formula="?f18 * ?f11"/>
                <draw:equation draw:name="f20" draw:formula="cos(?f16)"/>
                <draw:equation draw:name="f21" draw:formula="0 - ?f20"/>
                <draw:equation draw:name="f22" draw:formula="?f21 * ?f8"/>
                <draw:equation draw:name="f23" draw:formula="?f12 + ?f19"/>
                <draw:equation draw:name="f24" draw:formula="?f9 - ?f22"/>
                <draw:equation draw:name="f25" draw:formula="?f9 + ?f22"/>
                <draw:equation draw:name="f26" draw:formula="21550000 - ?f1"/>
                <draw:equation draw:name="f27" draw:formula="if(?f26, ?f1, 21550000)"/>
                <draw:equation draw:name="f28" draw:formula="-21550000 - ?f27"/>
                <draw:equation draw:name="f29" draw:formula="if(?f28, -21550000, ?f27)"/>
                <draw:equation draw:name="f30" draw:formula="?f0 + ?f29"/>
                <draw:equation draw:name="f31" draw:formula="?f0 + ?f2"/>
                <draw:equation draw:name="f32" draw:formula="?f31 * ?f13 / ?f1"/>
                <draw:equation draw:name="f33" draw:formula="0 - ?f32"/>
                <draw:equation draw:name="f34" draw:formula="cos(?f33)"/>
                <draw:equation draw:name="f35" draw:formula="0 - ?f34"/>
                <draw:equation draw:name="f36" draw:formula="?f35 * ?f11"/>
                <draw:equation draw:name="f37" draw:formula="sin(?f33)"/>
                <draw:equation draw:name="f38" draw:formula="0 - ?f37"/>
                <draw:equation draw:name="f39" draw:formula="?f38 * ?f8"/>
                <draw:equation draw:name="f40" draw:formula="sqrt(?f36 * ?f36 + ?f39 * ?f39 + 0 * 0)"/>
                <draw:equation draw:name="f41" draw:formula="?f11 * ?f8 / ?f40"/>
                <draw:equation draw:name="f42" draw:formula="?f38 * ?f41"/>
                <draw:equation draw:name="f43" draw:formula="?f12 - ?f42"/>
                <draw:equation draw:name="f44" draw:formula="?f35 * ?f41"/>
                <draw:equation draw:name="f45" draw:formula="?f5 - ?f44"/>
                <draw:equation draw:name="f46" draw:formula="?f43 - ?f11"/>
                <draw:equation draw:name="f47" draw:formula="?f45 - ?f8"/>
                <draw:equation draw:name="f48" draw:formula="?f43 + ?f11"/>
                <draw:equation draw:name="f49" draw:formula="?f45 + ?f8"/>
                <draw:equation draw:name="f50" draw:formula="?f30 + ?f2"/>
                <draw:equation draw:name="f51" draw:formula="?f50 * ?f13 / ?f1"/>
                <draw:equation draw:name="f52" draw:formula="0 - ?f51"/>
                <draw:equation draw:name="f53" draw:formula="cos(?f52)"/>
                <draw:equation draw:name="f54" draw:formula="0 - ?f53"/>
                <draw:equation draw:name="f55" draw:formula="?f54 * ?f11"/>
                <draw:equation draw:name="f56" draw:formula="sin(?f52)"/>
                <draw:equation draw:name="f57" draw:formula="0 - ?f56"/>
                <draw:equation draw:name="f58" draw:formula="?f57 * ?f8"/>
                <draw:equation draw:name="f59" draw:formula="sqrt(?f55 * ?f55 + ?f58 * ?f58 + 0 * 0)"/>
                <draw:equation draw:name="f60" draw:formula="?f11 * ?f8 / ?f59"/>
                <draw:equation draw:name="f61" draw:formula="?f57 * ?f60"/>
                <draw:equation draw:name="f62" draw:formula="?f43 + ?f61"/>
                <draw:equation draw:name="f63" draw:formula="?f54 * ?f60"/>
                <draw:equation draw:name="f64" draw:formula="?f45 + ?f63"/>
                <draw:equation draw:name="f65" draw:formula="if(?f29, ?f12, ?f46)"/>
                <draw:equation draw:name="f66" draw:formula="if(?f29, ?f5, ?f47)"/>
                <draw:equation draw:name="f67" draw:formula="if(?f29, ?f12, ?f48)"/>
                <draw:equation draw:name="f68" draw:formula="if(?f29, ?f5, ?f49)"/>
                <draw:equation draw:name="f69" draw:formula="if(?f29, ?f46, ?f62)"/>
                <draw:equation draw:name="f70" draw:formula="if(?f29, ?f47, ?f64)"/>
                <draw:equation draw:name="f71" draw:formula="if(?f29, ?f48, ?f62)"/>
                <draw:equation draw:name="f72" draw:formula="if(?f29, ?f49, ?f64)"/>
              </draw:enhanced-geometry>
            </draw:custom-shape>
            <draw:frame draw:id="id522" draw:style-name="a1719" draw:name="Google Shape;515;g36d7c143319_1_39" svg:x="2.39082in" svg:y="0.24513in" svg:width="2.79657in" svg:height="2.64833in" style:rel-width="scale" style:rel-height="scale">
              <draw:image xlink:href="media/image1.png" xlink:type="simple" xlink:show="embed" xlink:actuate="onLoad"/>
              <svg:title/>
              <svg:desc>一張含有 文字, 圓形, 美工圖案, 圖形 的圖片

自動產生的描述</svg:desc>
            </draw:frame>
          </draw:g>
          <draw:frame draw:id="id520" draw:style-name="a1715" draw:name="Google Shape;516;g36d7c143319_1_39" svg:x="0.59661in" svg:y="1.21417in" svg:width="10.4179in" svg:height="1.71155in">
            <draw:text-box>
              <text:p text:style-name="a1714" text:class-names="" text:cond-style-name=""><text:span text:style-name="a1710" text:class-names="">0</text:span><text:span text:style-name="a1711" text:class-names="">4</text:span><text:span text:style-name="a1712" text:class-names=""><text:s text:c="1"/></text:span><text:span text:style-name="a1713" text:class-names=""/></text:p>
            </draw:text-box>
            <svg:title/>
            <svg:desc/>
          </draw:frame>
        </draw:g>
        <draw:frame draw:id="id518" draw:style-name="a1709" draw:name="Google Shape;517;g36d7c143319_1_39" svg:x="8.63889in" svg:y="5.7934in" svg:width="2.5in" svg:height="0.33169in">
          <draw:text-box>
            <text:p text:style-name="a1708" text:class-names="" text:cond-style-name=""><text:span text:style-name="a1706" text:class-names=""><text:page-number style:num-format="1" text:fixed="false">25</text:page-number></text:span><text:span text:style-name="a1707" text:class-names=""/></text:p>
          </draw:text-box>
          <svg:title/>
          <svg:desc/>
        </draw:frame>
        <presentation:notes draw:style-name="a1722">
          <draw:frame draw:id="id523" presentation:style-name="a1720" draw:name="Google Shape;506;g36d7c143319_1_39:notes" svg:x="0.7434in" svg:y="5.22441in" svg:width="5.94722in" svg:height="4.27469in" presentation:class="notes" presentation:placeholder="true">
            <draw:text-box/>
            <svg:title/>
            <svg:desc/>
          </draw:frame>
          <draw:page-thumbnail draw:page-number="25" svg:x="0.46181in" svg:y="1.3559in" svg:width="6.51042in" svg:height="3.66319in" presentation:class="page" draw:id="id524" presentation:style-name="a1721" draw:name="Google Shape;507;g36d7c143319_1_39:notes">
            <svg:title/>
            <svg:desc/>
          </draw:page-thumbnail>
        </presentation:notes>
      </draw:page>
      <draw:page draw:name="Slide25" draw:style-name="a1723" draw:master-page-name="Master1-Layout3-titleOnly-TITLE_ONLY" presentation:presentation-page-layout-name="Master1-PPL3" draw:id="Slide-280">
        <draw:custom-shape svg:x="0.07914in" svg:y="0.70349in" svg:width="10.97842in" svg:height="5.43792in" draw:id="id525" draw:style-name="a1726" draw:name="Google Shape;522;p25">
          <svg:title/>
          <svg:desc/>
          <text:p text:style-name="a1725" text:class-names="" text:cond-style-name=""><text:span text:style-name="a1724" text:class-names=""/></text:p>
          <draw:enhanced-geometry xmlns:dr3d="urn:oasis:names:tc:opendocument:xmlns:dr3d:1.0"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1907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switched="true" draw:handle-position="$0 top" draw:handle-position-x="$0" draw:handle-position-y="top" draw:handle-range-x-minimum="0" draw:handle-range-x-maximum="10800"/>
          </draw:enhanced-geometry>
        </draw:custom-shape>
        <draw:custom-shape svg:x="0.34247in" svg:y="0.92086in" svg:width="3.55806in" svg:height="5.14389in" draw:id="id526" draw:style-name="a1730" draw:name="Google Shape;523;p25">
          <svg:title/>
          <svg:desc/>
          <text:list text:style-name="a1729">
            <text:list-item>
              <text:list text:style-name="a1729">
                <text:list-item>
                  <text:p text:style-name="a1728" text:class-names="" text:cond-style-name=""><text:span text:style-name="a1727" text:class-names=""/></text:p>
                </text:list-item>
              </text:list>
            </text:list-item>
          </text:list>
          <draw:enhanced-geometry xmlns:dr3d="urn:oasis:names:tc:opendocument:xmlns:dr3d:1.0" draw:type="non-primitive" svg:viewBox="0 0 4892462 5847347" draw:enhanced-path="M 446241 0 L 4446221 0 C 4692673 0 4892462 199789 4892462 446241 L 4892462 5847347 0 5847347 0 446241 C 0 199789 199789 0 446241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4892462"/>
            <draw:equation draw:name="f7" draw:formula="?f4 / 584734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0.56906in" svg:y="1.00776in" svg:width="3.07874in" svg:height="0.67848in" draw:id="id527" draw:style-name="a1734" draw:name="Google Shape;524;p25">
          <svg:title/>
          <svg:desc/>
          <text:p text:style-name="a1733" text:class-names="" text:cond-style-name=""><text:span text:style-name="a1731" text:class-names="">學科教材</text:span><text:span text:style-name="a1732" text:class-names=""/></text:p>
          <draw:enhanced-geometry xmlns:dr3d="urn:oasis:names:tc:opendocument:xmlns:dr3d:1.0"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10800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switched="true" draw:handle-position="$0 top" draw:handle-position-x="$0" draw:handle-position-y="top" draw:handle-range-x-minimum="0" draw:handle-range-x-maximum="10800"/>
          </draw:enhanced-geometry>
        </draw:custom-shape>
        <draw:custom-shape svg:x="0.56906in" svg:y="3.81102in" svg:width="3.07874in" svg:height="0.6784in" draw:id="id528" draw:style-name="a1738" draw:name="Google Shape;525;p25">
          <svg:title/>
          <svg:desc/>
          <text:p text:style-name="a1737" text:class-names="" text:cond-style-name=""><text:span text:style-name="a1735" text:class-names="">大考專區</text:span><text:span text:style-name="a1736" text:class-names=""/></text:p>
          <draw:enhanced-geometry xmlns:dr3d="urn:oasis:names:tc:opendocument:xmlns:dr3d:1.0"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10800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switched="true" draw:handle-position="$0 top" draw:handle-position-x="$0" draw:handle-position-y="top" draw:handle-range-x-minimum="0" draw:handle-range-x-maximum="10800"/>
          </draw:enhanced-geometry>
        </draw:custom-shape>
        <draw:custom-shape svg:x="0.50021in" svg:y="1.75331in" svg:width="3.20866in" svg:height="1.81792in" draw:id="id529" draw:style-name="a1771" draw:name="Google Shape;526;p25">
          <svg:title/>
          <svg:desc/>
          <text:list text:style-name="a1744">
            <text:list-item>
              <text:p text:style-name="a1743" text:class-names="" text:cond-style-name=""><text:span text:style-name="a1739" text:class-names="">國語文</text:span><text:span text:style-name="a1740" text:class-names="">及數學</text:span><text:span text:style-name="a1741" text:class-names="">：1至12年級</text:span><text:span text:style-name="a1742" text:class-names=""/></text:p>
            </text:list-item>
          </text:list>
          <text:list text:style-name="a1748">
            <text:list-item>
              <text:p text:style-name="a1747" text:class-names="" text:cond-style-name=""><text:span text:style-name="a1745" text:class-names="">英語：3至12年級</text:span><text:span text:style-name="a1746" text:class-names=""/></text:p>
            </text:list-item>
          </text:list>
          <text:list text:style-name="a1752">
            <text:list-item>
              <text:p text:style-name="a1751" text:class-names="" text:cond-style-name=""><text:span text:style-name="a1749" text:class-names="">自然科學：3至6年級</text:span><text:span text:style-name="a1750" text:class-names=""/></text:p>
            </text:list-item>
          </text:list>
          <text:list text:style-name="a1758">
            <text:list-item>
              <text:p text:style-name="a1757" text:class-names="" text:cond-style-name=""><text:span text:style-name="a1753" text:class-names="">生物：</text:span><text:span text:style-name="a1754" text:class-names="">7</text:span><text:span text:style-name="a1755" text:class-names="">年級</text:span><text:span text:style-name="a1756" text:class-names=""/></text:p>
            </text:list-item>
          </text:list>
          <text:list text:style-name="a1762">
            <text:list-item>
              <text:p text:style-name="a1761" text:class-names="" text:cond-style-name=""><text:span text:style-name="a1759" text:class-names="">理化：8至9年級</text:span><text:span text:style-name="a1760" text:class-names=""/></text:p>
            </text:list-item>
          </text:list>
          <text:list text:style-name="a1766">
            <text:list-item>
              <text:p text:style-name="a1765" text:class-names="" text:cond-style-name=""><text:span text:style-name="a1763" text:class-names="">地科：9年級</text:span><text:span text:style-name="a1764" text:class-names=""/></text:p>
            </text:list-item>
          </text:list>
          <text:list text:style-name="a1770">
            <text:list-item>
              <text:p text:style-name="a1769" text:class-names="" text:cond-style-name=""><text:span text:style-name="a1767" text:class-names="">物理：10年級</text:span><text:span text:style-name="a1768" text:class-names=""/></text:p>
            </text:list-item>
          </text:list>
          <draw:enhanced-geometry xmlns:dr3d="urn:oasis:names:tc:opendocument:xmlns:dr3d:1.0"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1553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switched="true" draw:handle-position="$0 top" draw:handle-position-x="$0" draw:handle-position-y="top" draw:handle-range-x-minimum="0" draw:handle-range-x-maximum="10800"/>
          </draw:enhanced-geometry>
        </draw:custom-shape>
        <draw:custom-shape svg:x="0.57099in" svg:y="4.60932in" svg:width="3.07682in" svg:height="1.35321in" draw:id="id530" draw:style-name="a1791" draw:name="Google Shape;527;p25">
          <svg:title/>
          <svg:desc/>
          <text:list text:style-name="a1775">
            <text:list-item>
              <text:p text:style-name="a1774" text:class-names="" text:cond-style-name=""><text:span text:style-name="a1772" text:class-names="">學力測驗</text:span><text:span text:style-name="a1773" text:class-names=""/></text:p>
            </text:list-item>
          </text:list>
          <text:list text:style-name="a1779">
            <text:list-item>
              <text:p text:style-name="a1778" text:class-names="" text:cond-style-name=""><text:span text:style-name="a1776" text:class-names="">會考</text:span><text:span text:style-name="a1777" text:class-names=""/></text:p>
            </text:list-item>
          </text:list>
          <text:list text:style-name="a1783">
            <text:list-item>
              <text:p text:style-name="a1782" text:class-names="" text:cond-style-name=""><text:span text:style-name="a1780" text:class-names="">學測</text:span><text:span text:style-name="a1781" text:class-names=""/></text:p>
            </text:list-item>
          </text:list>
          <text:list text:style-name="a1787">
            <text:list-item>
              <text:p text:style-name="a1786" text:class-names="" text:cond-style-name=""><text:span text:style-name="a1784" text:class-names="">指考</text:span><text:span text:style-name="a1785" text:class-names=""/></text:p>
            </text:list-item>
          </text:list>
          <text:list text:style-name="a1790">
            <text:list-item>
              <text:p text:style-name="a1789" text:class-names="" text:cond-style-name=""><text:span text:style-name="a1788" text:class-names="">統測</text:span></text:p>
            </text:list-item>
          </text:list>
          <draw:enhanced-geometry xmlns:dr3d="urn:oasis:names:tc:opendocument:xmlns:dr3d:1.0"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2045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switched="true" draw:handle-position="$0 top" draw:handle-position-x="$0" draw:handle-position-y="top" draw:handle-range-x-minimum="0" draw:handle-range-x-maximum="10800"/>
          </draw:enhanced-geometry>
        </draw:custom-shape>
        <draw:custom-shape svg:x="7.64742in" svg:y="1.00597in" svg:width="3.04753in" svg:height="0.67848in" draw:id="id531" draw:style-name="a1795" draw:name="Google Shape;528;p25">
          <svg:title/>
          <svg:desc/>
          <text:p text:style-name="a1794" text:class-names="" text:cond-style-name=""><text:span text:style-name="a1792" text:class-names="">遊戲教材</text:span><text:span text:style-name="a1793" text:class-names=""/></text:p>
          <draw:enhanced-geometry xmlns:dr3d="urn:oasis:names:tc:opendocument:xmlns:dr3d:1.0"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10800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switched="true" draw:handle-position="$0 top" draw:handle-position-x="$0" draw:handle-position-y="top" draw:handle-range-x-minimum="0" draw:handle-range-x-maximum="10800"/>
          </draw:enhanced-geometry>
        </draw:custom-shape>
        <draw:custom-shape svg:x="7.65054in" svg:y="1.82598in" svg:width="3.04441in" svg:height="2.34604in" draw:id="id532" draw:style-name="a1827" draw:name="Google Shape;529;p25">
          <svg:title/>
          <svg:desc/>
          <text:list text:style-name="a1799">
            <text:list-item>
              <text:p text:style-name="a1798" text:class-names="" text:cond-style-name=""><text:span text:style-name="a1796" text:class-names="">守護木林森</text:span><text:span text:style-name="a1797" text:class-names=""/></text:p>
            </text:list-item>
          </text:list>
          <text:list text:style-name="a1803">
            <text:list-item>
              <text:p text:style-name="a1802" text:class-names="" text:cond-style-name=""><text:span text:style-name="a1800" text:class-names="">因雄崛起</text:span><text:span text:style-name="a1801" text:class-names=""/></text:p>
            </text:list-item>
          </text:list>
          <text:list text:style-name="a1806">
            <text:list-item>
              <text:p text:style-name="a1805" text:class-names="" text:cond-style-name=""><text:span text:style-name="a1804" text:class-names="">E-game</text:span></text:p>
            </text:list-item>
          </text:list>
          <text:list text:style-name="a1810">
            <text:list-item>
              <text:p text:style-name="a1809" text:class-names="" text:cond-style-name=""><text:span text:style-name="a1807" text:class-names="">飛英任務</text:span><text:span text:style-name="a1808" text:class-names=""/></text:p>
            </text:list-item>
          </text:list>
          <text:list text:style-name="a1814">
            <text:list-item>
              <text:p text:style-name="a1813" text:class-names="" text:cond-style-name=""><text:span text:style-name="a1811" text:class-names="">虛擬偵探社</text:span><text:span text:style-name="a1812" text:class-names=""/></text:p>
            </text:list-item>
          </text:list>
          <text:list text:style-name="a1818">
            <text:list-item>
              <text:p text:style-name="a1817" text:class-names="" text:cond-style-name=""><text:span text:style-name="a1815" text:class-names="">速戰數決</text:span><text:span text:style-name="a1816" text:class-names=""/></text:p>
            </text:list-item>
          </text:list>
          <text:list text:style-name="a1822">
            <text:list-item>
              <text:p text:style-name="a1821" text:class-names="" text:cond-style-name=""><text:span text:style-name="a1819" text:class-names="">全城啟動</text:span><text:span text:style-name="a1820" text:class-names=""/></text:p>
            </text:list-item>
          </text:list>
          <text:list text:style-name="a1826">
            <text:list-item>
              <text:p text:style-name="a1825" text:class-names="" text:cond-style-name=""><text:span text:style-name="a1823" text:class-names="">時空學園</text:span><text:span text:style-name="a1824" text:class-names=""/></text:p>
            </text:list-item>
          </text:list>
          <draw:enhanced-geometry xmlns:dr3d="urn:oasis:names:tc:opendocument:xmlns:dr3d:1.0"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786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switched="true" draw:handle-position="$0 top" draw:handle-position-x="$0" draw:handle-position-y="top" draw:handle-range-x-minimum="0" draw:handle-range-x-maximum="10800"/>
          </draw:enhanced-geometry>
        </draw:custom-shape>
        <draw:connector draw:type="line" svg:x1="0.54275in" svg:y1="3.69113in" svg:x2="3.70023in" svg:y2="3.69113in" draw:id="id533" draw:style-name="a1828" draw:name="Google Shape;530;p25">
          <svg:title/>
          <svg:desc/>
        </draw:connector>
        <draw:custom-shape svg:x="4.04916in" svg:y="0.91436in" svg:width="3.17015in" svg:height="5.14389in" draw:id="id534" draw:style-name="a1832" draw:name="Google Shape;531;p25">
          <svg:title/>
          <svg:desc/>
          <text:list text:style-name="a1831">
            <text:list-item>
              <text:list text:style-name="a1831">
                <text:list-item>
                  <text:p text:style-name="a1830" text:class-names="" text:cond-style-name=""><text:span text:style-name="a1829" text:class-names=""/></text:p>
                </text:list-item>
              </text:list>
            </text:list-item>
          </text:list>
          <draw:enhanced-geometry xmlns:dr3d="urn:oasis:names:tc:opendocument:xmlns:dr3d:1.0" draw:type="non-primitive" svg:viewBox="0 0 4892462 5847347" draw:enhanced-path="M 446241 0 L 4446221 0 C 4692673 0 4892462 199789 4892462 446241 L 4892462 5847347 0 5847347 0 446241 C 0 199789 199789 0 446241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4892462"/>
            <draw:equation draw:name="f7" draw:formula="?f4 / 584734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onnector draw:type="line" svg:x1="4.29239in" svg:y1="3.54063in" svg:x2="7.10317in" svg:y2="3.54063in" draw:id="id535" draw:style-name="a1833" draw:name="Google Shape;532;p25">
          <svg:title/>
          <svg:desc/>
        </draw:connector>
        <draw:custom-shape svg:x="7.45683in" svg:y="0.91436in" svg:width="3.34404in" svg:height="5.14389in" draw:id="id536" draw:style-name="a1837" draw:name="Google Shape;533;p25">
          <svg:title/>
          <svg:desc/>
          <text:list text:style-name="a1836">
            <text:list-item>
              <text:list text:style-name="a1836">
                <text:list-item>
                  <text:p text:style-name="a1835" text:class-names="" text:cond-style-name=""><text:span text:style-name="a1834" text:class-names=""/></text:p>
                </text:list-item>
              </text:list>
            </text:list-item>
          </text:list>
          <draw:enhanced-geometry xmlns:dr3d="urn:oasis:names:tc:opendocument:xmlns:dr3d:1.0" draw:type="non-primitive" svg:viewBox="0 0 4892462 5847347" draw:enhanced-path="M 446241 0 L 4446221 0 C 4692673 0 4892462 199789 4892462 446241 L 4892462 5847347 0 5847347 0 446241 C 0 199789 199789 0 446241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4892462"/>
            <draw:equation draw:name="f7" draw:formula="?f4 / 584734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4.29239in" svg:y="1.00597in" svg:width="2.76177in" svg:height="0.67848in" draw:id="id537" draw:style-name="a1841" draw:name="Google Shape;534;p25">
          <svg:title/>
          <svg:desc/>
          <text:p text:style-name="a1840" text:class-names="" text:cond-style-name=""><text:span text:style-name="a1838" text:class-names="">資訊科技</text:span><text:span text:style-name="a1839" text:class-names=""/></text:p>
          <draw:enhanced-geometry xmlns:dr3d="urn:oasis:names:tc:opendocument:xmlns:dr3d:1.0"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10800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switched="true" draw:handle-position="$0 top" draw:handle-position-x="$0" draw:handle-position-y="top" draw:handle-range-x-minimum="0" draw:handle-range-x-maximum="10800"/>
          </draw:enhanced-geometry>
        </draw:custom-shape>
        <draw:custom-shape svg:x="4.29239in" svg:y="1.75763in" svg:width="2.76177in" svg:height="1.60249in" draw:id="id538" draw:style-name="a1874" draw:name="Google Shape;535;p25">
          <svg:title/>
          <svg:desc/>
          <text:list text:style-name="a1845">
            <text:list-item>
              <text:p text:style-name="a1844" text:class-names="" text:cond-style-name=""><text:span text:style-name="a1842" text:class-names="">數學運算思維 </text:span><text:span text:style-name="a1843" text:class-names=""/></text:p>
            </text:list-item>
          </text:list>
          <text:list text:style-name="a1850">
            <text:list-item>
              <text:p text:style-name="a1849" text:class-names="" text:cond-style-name=""><text:span text:style-name="a1846" text:class-names="">人工智慧</text:span><text:span text:style-name="a1847" text:class-names=""> </text:span><text:span text:style-name="a1848" text:class-names=""/></text:p>
            </text:list-item>
          </text:list>
          <text:list text:style-name="a1854">
            <text:list-item>
              <text:p text:style-name="a1853" text:class-names="" text:cond-style-name=""><text:span text:style-name="a1851" text:class-names="">程式設計 </text:span><text:span text:style-name="a1852" text:class-names=""/></text:p>
            </text:list-item>
          </text:list>
          <text:list text:style-name="a1859">
            <text:list-item>
              <text:p text:style-name="a1858" text:class-names="" text:cond-style-name=""><text:span text:style-name="a1855" text:class-names="">資訊</text:span><text:span text:style-name="a1856" text:class-names="">素養</text:span><text:span text:style-name="a1857" text:class-names=""/></text:p>
            </text:list-item>
          </text:list>
          <text:list text:style-name="a1867">
            <text:list-item>
              <text:p text:style-name="a1866" text:class-names="" text:cond-style-name=""><text:span text:style-name="a1860" text:class-names="">Python</text:span><text:span text:style-name="a1861" text:class-names="">與</text:span><text:span text:style-name="a1862" text:class-names="">AI</text:span><text:span text:style-name="a1863" text:class-names="">數位學習</text:span><text:span text:style-name="a1864" text:class-names=""> </text:span><text:span text:style-name="a1865" text:class-names=""/></text:p>
            </text:list-item>
          </text:list>
          <text:list text:style-name="a1873">
            <text:list-item>
              <text:p text:style-name="a1872" text:class-names="" text:cond-style-name=""><text:span text:style-name="a1868" text:class-names="">程式</text:span><text:span text:style-name="a1869" text:class-names="">教育在</text:span><text:span text:style-name="a1870" text:class-names="">E-game</text:span><text:span text:style-name="a1871" text:class-names=""/></text:p>
            </text:list-item>
          </text:list>
          <draw:enhanced-geometry xmlns:dr3d="urn:oasis:names:tc:opendocument:xmlns:dr3d:1.0"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2045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switched="true" draw:handle-position="$0 top" draw:handle-position-x="$0" draw:handle-position-y="top" draw:handle-range-x-minimum="0" draw:handle-range-x-maximum="10800"/>
          </draw:enhanced-geometry>
        </draw:custom-shape>
        <draw:custom-shape svg:x="4.26635in" svg:y="3.69113in" svg:width="2.76177in" svg:height="0.6784in" draw:id="id539" draw:style-name="a1878" draw:name="Google Shape;536;p25">
          <svg:title/>
          <svg:desc/>
          <text:p text:style-name="a1877" text:class-names="" text:cond-style-name=""><text:span text:style-name="a1875" text:class-names=""><text:a xlink:href="https://www.youtube.com/watch?v=6NMx1XaMjhE" text:style-name="" text:visited-style-name="">素養教材</text:a></text:span><text:span text:style-name="a1876" text:class-names=""/></text:p>
          <draw:enhanced-geometry xmlns:dr3d="urn:oasis:names:tc:opendocument:xmlns:dr3d:1.0"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10800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switched="true" draw:handle-position="$0 top" draw:handle-position-x="$0" draw:handle-position-y="top" draw:handle-range-x-minimum="0" draw:handle-range-x-maximum="10800"/>
          </draw:enhanced-geometry>
        </draw:custom-shape>
        <draw:custom-shape svg:x="4.27937in" svg:y="4.47918in" svg:width="2.76177in" svg:height="1.35321in" draw:id="id540" draw:style-name="a1902" draw:name="Google Shape;537;p25">
          <svg:title/>
          <svg:desc/>
          <text:list text:style-name="a1882">
            <text:list-item>
              <text:p text:style-name="a1881" text:class-names="" text:cond-style-name=""><text:span text:style-name="a1879" text:class-names="">國語文</text:span><text:span text:style-name="a1880" text:class-names=""/></text:p>
            </text:list-item>
          </text:list>
          <text:list text:style-name="a1887">
            <text:list-item>
              <text:p text:style-name="a1886" text:class-names="" text:cond-style-name=""><text:span text:style-name="a1883" text:class-names="">自然</text:span><text:span text:style-name="a1884" text:class-names="">科學</text:span><text:span text:style-name="a1885" text:class-names=""/></text:p>
            </text:list-item>
          </text:list>
          <text:list text:style-name="a1891">
            <text:list-item>
              <text:p text:style-name="a1890" text:class-names="" text:cond-style-name=""><text:span text:style-name="a1888" text:class-names="">數學互動</text:span><text:span text:style-name="a1889" text:class-names=""/></text:p>
            </text:list-item>
          </text:list>
          <text:list text:style-name="a1895">
            <text:list-item>
              <text:p text:style-name="a1894" text:class-names="" text:cond-style-name=""><text:span text:style-name="a1892" text:class-names="">數學應片</text:span><text:span text:style-name="a1893" text:class-names=""/></text:p>
            </text:list-item>
          </text:list>
          <text:list text:style-name="a1901">
            <text:list-item>
              <text:p text:style-name="a1900" text:class-names="" text:cond-style-name=""><text:span text:style-name="a1896" text:class-names="">21</text:span><text:span text:style-name="a1897" text:class-names="">世紀</text:span><text:span text:style-name="a1898" text:class-names="">核心素養</text:span><text:span text:style-name="a1899" text:class-names=""/></text:p>
            </text:list-item>
          </text:list>
          <draw:enhanced-geometry xmlns:dr3d="urn:oasis:names:tc:opendocument:xmlns:dr3d:1.0"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2045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switched="true" draw:handle-position="$0 top" draw:handle-position-x="$0" draw:handle-position-y="top" draw:handle-range-x-minimum="0" draw:handle-range-x-maximum="10800"/>
          </draw:enhanced-geometry>
        </draw:custom-shape>
        <draw:custom-shape svg:x="8.97781in" svg:y="3.92119in" svg:width="1.71714in" svg:height="2.14521in" draw:id="id541" draw:style-name="a1906" draw:name="Google Shape;538;p25">
          <svg:title/>
          <svg:desc/>
          <text:p text:style-name="a1904" text:class-names="" text:cond-style-name=""><text:span text:style-name="a1903" text:class-names=""/></text:p>
          <draw:enhanced-geometry xmlns:dr3d="urn:oasis:names:tc:opendocument:xmlns:dr3d:1.0" draw:type="non-primitive" svg:viewBox="0 0 6460236 8229600" draw:enhanced-path="M 0 0 L 6460236 0 6460236 8229600 0 822960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6460236"/>
            <draw:equation draw:name="f7" draw:formula="?f4 / 82296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frame draw:id="id542" draw:style-name="a1910" draw:name="Google Shape;539;p25" svg:x="8.63889in" svg:y="5.7934in" svg:width="2.5in" svg:height="0.33169in">
          <draw:text-box>
            <text:p text:style-name="a1909" text:class-names="" text:cond-style-name=""><text:span text:style-name="a1907" text:class-names=""><text:page-number style:num-format="1" text:fixed="false">26</text:page-number></text:span><text:span text:style-name="a1908" text:class-names=""/></text:p>
          </draw:text-box>
          <svg:title/>
          <svg:desc/>
        </draw:frame>
        <draw:custom-shape svg:x="0.14217in" svg:y="0.1086in" svg:width="11.11122in" svg:height="0.64426in" draw:id="id543" draw:style-name="a1914" draw:name="Google Shape;540;p25">
          <svg:title/>
          <svg:desc/>
          <text:p text:style-name="a1913" text:class-names="" text:cond-style-name=""><text:span text:style-name="a1911" text:class-names="">因材網課程總覽</text:span><text:span text:style-name="a1912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presentation:notes draw:style-name="a1917">
          <draw:frame draw:id="id544" presentation:style-name="a1915" draw:name="Google Shape;519;p25:notes" svg:x="0.7434in" svg:y="5.2244in" svg:width="5.94722in" svg:height="4.27451in" presentation:class="notes" presentation:placeholder="true">
            <draw:text-box/>
            <svg:title/>
            <svg:desc/>
          </draw:frame>
          <draw:page-thumbnail draw:page-number="26" svg:x="0.46181in" svg:y="1.3559in" svg:width="6.51042in" svg:height="3.66319in" presentation:class="page" draw:id="id545" presentation:style-name="a1916" draw:name="Google Shape;520;p25:notes">
            <svg:title/>
            <svg:desc/>
          </draw:page-thumbnail>
        </presentation:notes>
      </draw:page>
      <draw:page draw:name="Slide30" draw:style-name="a1918" draw:master-page-name="Master1-Layout2-blank-BLANK" presentation:presentation-page-layout-name="Master1-PPL2" draw:id="Slide-285">
        <draw:frame draw:id="id546" draw:style-name="a1922" draw:name="Google Shape;612;g36d7c143319_1_51" svg:x="0.85158in" svg:y="3.26937in" svg:width="9.66175in" svg:height="1.11089in">
          <draw:text-box>
            <text:p text:style-name="a1921" text:class-names="" text:cond-style-name=""><text:span text:style-name="a1919" text:class-names="">學生自學，找知識節點</text:span><text:span text:style-name="a1920" text:class-names=""/></text:p>
          </draw:text-box>
          <svg:title/>
          <svg:desc/>
        </draw:frame>
        <draw:frame draw:id="id547" draw:style-name="a1928" draw:name="Google Shape;613;g36d7c143319_1_51" svg:x="0.26042in" svg:y="4.58191in" svg:width="10.67717in" svg:height="1.00984in">
          <draw:text-box>
            <text:p text:style-name="a1927" text:class-names="" text:cond-style-name=""><text:span text:style-name="a1923" text:class-names="">【</text:span><text:span text:style-name="a1924" text:class-names="">影片、練習題、動態評量</text:span><text:span text:style-name="a1925" text:class-names="">】</text:span><text:span text:style-name="a1926" text:class-names=""/></text:p>
          </draw:text-box>
          <svg:title/>
          <svg:desc/>
        </draw:frame>
        <draw:connector draw:type="line" svg:x1="1.43492in" svg:y1="4.37506in" svg:x2="10.41818in" svg:y2="4.37506in" draw:id="id548" draw:style-name="a1929" draw:name="Google Shape;614;g36d7c143319_1_51">
          <svg:title/>
          <svg:desc/>
        </draw:connector>
        <draw:custom-shape svg:width="0.61968in" svg:height="0.61968in" draw:id="id549" draw:style-name="a1933" draw:transform="translate(-0.30984in -0.30984in) rotate(-0.1974) translate(1.0708in 4.20974in)" draw:name="Google Shape;615;g36d7c143319_1_51">
          <svg:title/>
          <svg:desc/>
          <text:p text:style-name="a1931" text:class-names="" text:cond-style-name=""><text:span text:style-name="a1930" text:class-names=""/></text:p>
          <draw:enhanced-geometry xmlns:dr3d="urn:oasis:names:tc:opendocument:xmlns:dr3d:1.0" draw:type="non-primitive" svg:viewBox="0 0 2020491 2020491" draw:enhanced-path="M 0 0 L 2020490 0 2020490 2020491 0 2020491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020491"/>
            <draw:equation draw:name="f7" draw:formula="?f4 / 2020491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g draw:name="Google Shape;616;g36d7c143319_1_51" draw:id="id550">
          <svg:title/>
          <svg:desc/>
          <draw:g draw:name="Google Shape;617;g36d7c143319_1_51" draw:id="id552">
            <svg:title/>
            <svg:desc/>
            <draw:custom-shape svg:x="3.64802in" svg:y="1.07525in" svg:width="4.41256in" svg:height="1.77287in" draw:id="id554" draw:style-name="a1946" draw:name="Google Shape;618;g36d7c143319_1_51">
              <svg:title/>
              <svg:desc/>
              <text:p text:style-name="a1945" text:class-names="" text:cond-style-name=""><text:span text:style-name="a1944" text:class-names=""/></text:p>
              <draw:enhanced-geometry xmlns:dr3d="urn:oasis:names:tc:opendocument:xmlns:dr3d:1.0" draw:path-stretchpoint-x="21600" draw:path-stretchpoint-y="21600" draw:type="non-primitive" svg:viewBox="0 0 21600 21600" draw:enhanced-path="M ?f3 ?f5 L ?f12 ?f5 A ?f65 ?f66 ?f67 ?f68 ?f12 ?f5 ?f62 ?f64  W ?f69 ?f70 ?f71 ?f72 ?f12 ?f5 ?f62 ?f64 L ?f3 ?f6 Z N" draw:text-areas="?f3 ?f24 ?f23 ?f25">
                <draw:equation draw:name="f0" draw:formula="16200000"/>
                <draw:equation draw:name="f1" draw:formula="10800000"/>
                <draw:equation draw:name="f2" draw:formula="5400000"/>
                <draw:equation draw:name="f3" draw:formula="left"/>
                <draw:equation draw:name="f4" draw:formula="right"/>
                <draw:equation draw:name="f5" draw:formula="top"/>
                <draw:equation draw:name="f6" draw:formula="bottom"/>
                <draw:equation draw:name="f7" draw:formula="?f6 - ?f5"/>
                <draw:equation draw:name="f8" draw:formula="?f7 / 2"/>
                <draw:equation draw:name="f9" draw:formula="?f5 + ?f8"/>
                <draw:equation draw:name="f10" draw:formula="?f4 - ?f3"/>
                <draw:equation draw:name="f11" draw:formula="?f10 / 2"/>
                <draw:equation draw:name="f12" draw:formula="?f3 + ?f11"/>
                <draw:equation draw:name="f13" draw:formula="5419351 / 1725033"/>
                <draw:equation draw:name="f14" draw:formula="2700000 + ?f2"/>
                <draw:equation draw:name="f15" draw:formula="?f14 * ?f13 / ?f1"/>
                <draw:equation draw:name="f16" draw:formula="0 - ?f15"/>
                <draw:equation draw:name="f17" draw:formula="sin(?f16)"/>
                <draw:equation draw:name="f18" draw:formula="0 - ?f17"/>
                <draw:equation draw:name="f19" draw:formula="?f18 * ?f11"/>
                <draw:equation draw:name="f20" draw:formula="cos(?f16)"/>
                <draw:equation draw:name="f21" draw:formula="0 - ?f20"/>
                <draw:equation draw:name="f22" draw:formula="?f21 * ?f8"/>
                <draw:equation draw:name="f23" draw:formula="?f12 + ?f19"/>
                <draw:equation draw:name="f24" draw:formula="?f9 - ?f22"/>
                <draw:equation draw:name="f25" draw:formula="?f9 + ?f22"/>
                <draw:equation draw:name="f26" draw:formula="21550000 - ?f1"/>
                <draw:equation draw:name="f27" draw:formula="if(?f26, ?f1, 21550000)"/>
                <draw:equation draw:name="f28" draw:formula="-21550000 - ?f27"/>
                <draw:equation draw:name="f29" draw:formula="if(?f28, -21550000, ?f27)"/>
                <draw:equation draw:name="f30" draw:formula="?f0 + ?f29"/>
                <draw:equation draw:name="f31" draw:formula="?f0 + ?f2"/>
                <draw:equation draw:name="f32" draw:formula="?f31 * ?f13 / ?f1"/>
                <draw:equation draw:name="f33" draw:formula="0 - ?f32"/>
                <draw:equation draw:name="f34" draw:formula="cos(?f33)"/>
                <draw:equation draw:name="f35" draw:formula="0 - ?f34"/>
                <draw:equation draw:name="f36" draw:formula="?f35 * ?f11"/>
                <draw:equation draw:name="f37" draw:formula="sin(?f33)"/>
                <draw:equation draw:name="f38" draw:formula="0 - ?f37"/>
                <draw:equation draw:name="f39" draw:formula="?f38 * ?f8"/>
                <draw:equation draw:name="f40" draw:formula="sqrt(?f36 * ?f36 + ?f39 * ?f39 + 0 * 0)"/>
                <draw:equation draw:name="f41" draw:formula="?f11 * ?f8 / ?f40"/>
                <draw:equation draw:name="f42" draw:formula="?f38 * ?f41"/>
                <draw:equation draw:name="f43" draw:formula="?f12 - ?f42"/>
                <draw:equation draw:name="f44" draw:formula="?f35 * ?f41"/>
                <draw:equation draw:name="f45" draw:formula="?f5 - ?f44"/>
                <draw:equation draw:name="f46" draw:formula="?f43 - ?f11"/>
                <draw:equation draw:name="f47" draw:formula="?f45 - ?f8"/>
                <draw:equation draw:name="f48" draw:formula="?f43 + ?f11"/>
                <draw:equation draw:name="f49" draw:formula="?f45 + ?f8"/>
                <draw:equation draw:name="f50" draw:formula="?f30 + ?f2"/>
                <draw:equation draw:name="f51" draw:formula="?f50 * ?f13 / ?f1"/>
                <draw:equation draw:name="f52" draw:formula="0 - ?f51"/>
                <draw:equation draw:name="f53" draw:formula="cos(?f52)"/>
                <draw:equation draw:name="f54" draw:formula="0 - ?f53"/>
                <draw:equation draw:name="f55" draw:formula="?f54 * ?f11"/>
                <draw:equation draw:name="f56" draw:formula="sin(?f52)"/>
                <draw:equation draw:name="f57" draw:formula="0 - ?f56"/>
                <draw:equation draw:name="f58" draw:formula="?f57 * ?f8"/>
                <draw:equation draw:name="f59" draw:formula="sqrt(?f55 * ?f55 + ?f58 * ?f58 + 0 * 0)"/>
                <draw:equation draw:name="f60" draw:formula="?f11 * ?f8 / ?f59"/>
                <draw:equation draw:name="f61" draw:formula="?f57 * ?f60"/>
                <draw:equation draw:name="f62" draw:formula="?f43 + ?f61"/>
                <draw:equation draw:name="f63" draw:formula="?f54 * ?f60"/>
                <draw:equation draw:name="f64" draw:formula="?f45 + ?f63"/>
                <draw:equation draw:name="f65" draw:formula="if(?f29, ?f12, ?f46)"/>
                <draw:equation draw:name="f66" draw:formula="if(?f29, ?f5, ?f47)"/>
                <draw:equation draw:name="f67" draw:formula="if(?f29, ?f12, ?f48)"/>
                <draw:equation draw:name="f68" draw:formula="if(?f29, ?f5, ?f49)"/>
                <draw:equation draw:name="f69" draw:formula="if(?f29, ?f46, ?f62)"/>
                <draw:equation draw:name="f70" draw:formula="if(?f29, ?f47, ?f64)"/>
                <draw:equation draw:name="f71" draw:formula="if(?f29, ?f48, ?f62)"/>
                <draw:equation draw:name="f72" draw:formula="if(?f29, ?f49, ?f64)"/>
              </draw:enhanced-geometry>
            </draw:custom-shape>
            <draw:frame draw:id="id555" draw:style-name="a1947" draw:name="Google Shape;619;g36d7c143319_1_51" svg:x="2.39082in" svg:y="0.24513in" svg:width="2.79657in" svg:height="2.64833in" style:rel-width="scale" style:rel-height="scale">
              <draw:image xlink:href="media/image1.png" xlink:type="simple" xlink:show="embed" xlink:actuate="onLoad"/>
              <svg:title/>
              <svg:desc>一張含有 文字, 圓形, 美工圖案, 圖形 的圖片

自動產生的描述</svg:desc>
            </draw:frame>
          </draw:g>
          <draw:frame draw:id="id553" draw:style-name="a1943" draw:name="Google Shape;620;g36d7c143319_1_51" svg:x="0.59661in" svg:y="1.21417in" svg:width="10.4179in" svg:height="1.71155in">
            <draw:text-box>
              <text:p text:style-name="a1942" text:class-names="" text:cond-style-name=""><text:span text:style-name="a1938" text:class-names="">0</text:span><text:span text:style-name="a1939" text:class-names="">5</text:span><text:span text:style-name="a1940" text:class-names=""><text:s text:c="1"/></text:span><text:span text:style-name="a1941" text:class-names=""/></text:p>
            </draw:text-box>
            <svg:title/>
            <svg:desc/>
          </draw:frame>
        </draw:g>
        <draw:frame draw:id="id551" draw:style-name="a1937" draw:name="Google Shape;621;g36d7c143319_1_51" svg:x="8.63889in" svg:y="5.7934in" svg:width="2.5in" svg:height="0.33169in">
          <draw:text-box>
            <text:p text:style-name="a1936" text:class-names="" text:cond-style-name=""><text:span text:style-name="a1934" text:class-names=""><text:page-number style:num-format="1" text:fixed="false">27</text:page-number></text:span><text:span text:style-name="a1935" text:class-names=""/></text:p>
          </draw:text-box>
          <svg:title/>
          <svg:desc/>
        </draw:frame>
        <presentation:notes draw:style-name="a1950">
          <draw:frame draw:id="id556" presentation:style-name="a1948" draw:name="Google Shape;609;g36d7c143319_1_51:notes" svg:x="0.7434in" svg:y="5.22441in" svg:width="5.94722in" svg:height="4.27469in" presentation:class="notes" presentation:placeholder="true">
            <draw:text-box/>
            <svg:title/>
            <svg:desc/>
          </draw:frame>
          <draw:page-thumbnail draw:page-number="27" svg:x="0.46181in" svg:y="1.3559in" svg:width="6.51042in" svg:height="3.66319in" presentation:class="page" draw:id="id557" presentation:style-name="a1949" draw:name="Google Shape;610;g36d7c143319_1_51:notes">
            <svg:title/>
            <svg:desc/>
          </draw:page-thumbnail>
        </presentation:notes>
      </draw:page>
      <draw:page draw:name="Slide31" draw:style-name="a1951" draw:master-page-name="Master1-Layout3-titleOnly-TITLE_ONLY" presentation:presentation-page-layout-name="Master1-PPL3" draw:id="Slide-286">
        <draw:custom-shape svg:x="0.19788in" svg:y="0.875in" svg:width="10.71522in" svg:height="5.25328in" draw:id="id558" draw:style-name="a1954" draw:name="Google Shape;626;g36c01c3558a_1_263">
          <svg:title/>
          <svg:desc/>
          <text:p text:style-name="a1953" text:class-names="" text:cond-style-name=""><text:span text:style-name="a1952" text:class-names=""/></text:p>
          <draw:enhanced-geometry xmlns:dr3d="urn:oasis:names:tc:opendocument:xmlns:dr3d:1.0"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1907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switched="true" draw:handle-position="$0 top" draw:handle-position-x="$0" draw:handle-position-y="top" draw:handle-range-x-minimum="0" draw:handle-range-x-maximum="10800"/>
          </draw:enhanced-geometry>
        </draw:custom-shape>
        <draw:custom-shape svg:x="0.14217in" svg:y="0.1086in" svg:width="10.77093in" svg:height="0.66962in" draw:id="id559" draw:style-name="a1964" draw:name="Google Shape;627;g36c01c3558a_1_263">
          <svg:title/>
          <svg:desc/>
          <text:p text:style-name="a1961" text:class-names="" text:cond-style-name=""><text:span text:style-name="a1955" text:class-names="">從「課程總覽」</text:span><text:span text:style-name="a1956" text:class-names="">找到</text:span><text:span text:style-name="a1957" text:class-names="">想要自主學習的</text:span><text:span text:style-name="a1958" text:class-names="">學習</text:span><text:span text:style-name="a1959" text:class-names="">領域</text:span><text:span text:style-name="a1960" text:class-names=""/></text:p>
          <text:p text:style-name="a1963" text:class-names="" text:cond-style-name=""><text:span text:style-name="a1962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560" draw:style-name="a1968" draw:name="Google Shape;628;g36c01c3558a_1_263" svg:x="8.63889in" svg:y="5.7934in" svg:width="2.5in" svg:height="0.33169in">
          <draw:text-box>
            <text:p text:style-name="a1967" text:class-names="" text:cond-style-name=""><text:span text:style-name="a1965" text:class-names=""><text:page-number style:num-format="1" text:fixed="false">28</text:page-number></text:span><text:span text:style-name="a1966" text:class-names=""/></text:p>
          </draw:text-box>
          <svg:title/>
          <svg:desc/>
        </draw:frame>
        <draw:frame draw:id="id561" draw:style-name="a1969" draw:name="Google Shape;629;g36c01c3558a_1_263" svg:x="3.99306in" svg:y="1.02193in" svg:width="6.44819in" svg:height="4.95309in" style:rel-width="scale" style:rel-height="scale">
          <draw:image xlink:href="media/image76.png" xlink:type="simple" xlink:show="embed" xlink:actuate="onLoad"/>
          <svg:title/>
          <svg:desc/>
        </draw:frame>
        <draw:custom-shape svg:x="8.0201in" svg:y="1.02193in" svg:width="0.94685in" svg:height="0.34449in" draw:id="id562" draw:style-name="a1972" draw:name="Google Shape;630;g36c01c3558a_1_263">
          <svg:title/>
          <svg:desc/>
          <text:p text:style-name="a1971" text:class-names="" text:cond-style-name=""><text:span text:style-name="a1970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8.21711in" svg:y="2.28516in" svg:width="2.09547in" svg:height="0.83399in" draw:id="id563" draw:style-name="a1976" draw:name="Google Shape;631;g36c01c3558a_1_263">
          <svg:title/>
          <svg:desc/>
          <text:p text:style-name="a1974" text:class-names="" text:cond-style-name=""><text:span text:style-name="a1973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564" draw:style-name="a1977" draw:name="Google Shape;632;g36c01c3558a_1_263" svg:x="7.53948in" svg:y="2.25in" svg:width="0.51096in" svg:height="0.51099in" style:rel-width="scale" style:rel-height="scale">
          <draw:image xlink:href="media/image77.png" xlink:type="simple" xlink:show="embed" xlink:actuate="onLoad"/>
          <svg:title/>
          <svg:desc>識別證 以實心填滿</svg:desc>
        </draw:frame>
        <draw:frame draw:id="id565" draw:style-name="a1978" draw:name="Google Shape;633;g36c01c3558a_1_263" svg:x="7.54824in" svg:y="0.87773in" svg:width="0.51322in" svg:height="0.48868in" style:rel-width="scale" style:rel-height="scale">
          <draw:image xlink:href="media/image78.png" xlink:type="simple" xlink:show="embed" xlink:actuate="onLoad"/>
          <svg:title/>
          <svg:desc>徽章 1 以實心填滿</svg:desc>
        </draw:frame>
        <draw:frame draw:id="id566" draw:style-name="a1979" draw:name="Google Shape;634;g36c01c3558a_1_263" svg:x="0.36067in" svg:y="3.60772in" svg:width="2.00044in" svg:height="2.3107in" style:rel-width="scale" style:rel-height="scale">
          <draw:image xlink:href="media/image71.png" xlink:type="simple" xlink:show="embed" xlink:actuate="onLoad"/>
          <svg:title/>
          <svg:desc/>
        </draw:frame>
        <draw:frame draw:id="id567" draw:style-name="a1983" draw:name="Google Shape;635;g36c01c3558a_1_263" svg:x="0.81348in" svg:y="5.30555in" svg:width="1.09482in" svg:height="0.43766in">
          <draw:text-box>
            <text:p text:style-name="a1982" text:class-names="" text:cond-style-name=""><text:span text:style-name="a1980" text:class-names="">三年級</text:span><text:span text:style-name="a1981" text:class-names=""/></text:p>
          </draw:text-box>
          <svg:title/>
          <svg:desc/>
        </draw:frame>
        <draw:custom-shape svg:x="0.66987in" svg:y="1.60346in" svg:width="3.07078in" svg:height="1.90748in" draw:id="id568" draw:style-name="a1986" draw:name="Google Shape;636;g36c01c3558a_1_263">
          <svg:title/>
          <svg:desc/>
          <text:p text:style-name="a1985" text:class-names="" text:cond-style-name=""><text:span text:style-name="a1984" text:class-names=""/></text:p>
          <draw:enhanced-geometry xmlns:dr3d="urn:oasis:names:tc:opendocument:xmlns:dr3d:1.0" draw:type="non-primitive" svg:viewBox="0 0 21600 21600" draw:enhanced-path="W 0 0 21600 21600 ?f22 ?f23 ?f18 ?f19 L ?f14 ?f15 Z N" draw:text-areas="3200 3200 18400 18400" draw:glue-points="3160 3160 3160 18440 18440 18440 18440 3160 ?f14 ?f15" draw:glue-point-leaving-directions="0, 180, 180, 0, -194.0324" draw:modifiers="3343 24487">
            <draw:equation draw:name="f0" draw:formula="$0 -10800"/>
            <draw:equation draw:name="f1" draw:formula="$1 -10800"/>
            <draw:equation draw:name="f2" draw:formula="?f0 *?f0 "/>
            <draw:equation draw:name="f3" draw:formula="?f1 *?f1 "/>
            <draw:equation draw:name="f4" draw:formula="?f2 +?f3 "/>
            <draw:equation draw:name="f5" draw:formula="sqrt(?f4 )"/>
            <draw:equation draw:name="f6" draw:formula="?f5 -10800"/>
            <draw:equation draw:name="f7" draw:formula="atan2(?f1 ,?f0 )/(pi/180)"/>
            <draw:equation draw:name="f8" draw:formula="?f7 -10"/>
            <draw:equation draw:name="f9" draw:formula="?f7 +10"/>
            <draw:equation draw:name="f10" draw:formula="10800*cos(?f7 *(pi/180))"/>
            <draw:equation draw:name="f11" draw:formula="10800*sin(?f7 *(pi/180))"/>
            <draw:equation draw:name="f12" draw:formula="?f10 +10800"/>
            <draw:equation draw:name="f13" draw:formula="?f11 +10800"/>
            <draw:equation draw:name="f14" draw:formula="if(?f6 ,$0 ,?f12 )"/>
            <draw:equation draw:name="f15" draw:formula="if(?f6 ,$1 ,?f13 )"/>
            <draw:equation draw:name="f16" draw:formula="10800*cos(?f8 *(pi/180))"/>
            <draw:equation draw:name="f17" draw:formula="10800*sin(?f8 *(pi/180))"/>
            <draw:equation draw:name="f18" draw:formula="?f16 +10800"/>
            <draw:equation draw:name="f19" draw:formula="?f17 +10800"/>
            <draw:equation draw:name="f20" draw:formula="10800*cos(?f9 *(pi/180))"/>
            <draw:equation draw:name="f21" draw:formula="10800*sin(?f9 *(pi/180))"/>
            <draw:equation draw:name="f22" draw:formula="?f20 +10800"/>
            <draw:equation draw:name="f23" draw:formula="?f21 +10800"/>
            <draw:handle draw:handle-position="$0 $1" draw:handle-position-x="$0" draw:handle-position-y="$1"/>
          </draw:enhanced-geometry>
        </draw:custom-shape>
        <draw:frame draw:id="id569" draw:style-name="a1993" draw:name="Google Shape;637;g36c01c3558a_1_263" svg:x="1.16781in" svg:y="1.6775in" svg:width="2.24052in" svg:height="1.65598in">
          <draw:text-box>
            <text:p text:style-name="a1989" text:class-names="" text:cond-style-name=""><text:span text:style-name="a1987" text:class-names="">我想知道</text:span><text:span text:style-name="a1988" text:class-names=""/></text:p>
            <text:p text:style-name="a1992" text:class-names="" text:cond-style-name=""><text:span text:style-name="a1990" text:class-names="">鉛筆、尺…等文具的英語要怎麼說？</text:span><text:span text:style-name="a1991" text:class-names=""/></text:p>
          </draw:text-box>
          <svg:title/>
          <svg:desc/>
        </draw:frame>
        <presentation:notes draw:style-name="a1996">
          <draw:frame draw:id="id570" presentation:style-name="a1994" draw:name="Google Shape;623;g36c01c3558a_1_263:notes" svg:x="0.7434in" svg:y="5.22441in" svg:width="5.94722in" svg:height="4.27469in" presentation:class="notes" presentation:placeholder="true">
            <draw:text-box/>
            <svg:title/>
            <svg:desc/>
          </draw:frame>
          <draw:page-thumbnail draw:page-number="28" svg:x="0.46181in" svg:y="1.3559in" svg:width="6.51042in" svg:height="3.66319in" presentation:class="page" draw:id="id571" presentation:style-name="a1995" draw:name="Google Shape;624;g36c01c3558a_1_263:notes">
            <svg:title/>
            <svg:desc/>
          </draw:page-thumbnail>
        </presentation:notes>
      </draw:page>
      <draw:page draw:name="Slide32" draw:style-name="a1997" draw:master-page-name="Master1-Layout3-titleOnly-TITLE_ONLY" presentation:presentation-page-layout-name="Master1-PPL3" draw:id="Slide-287">
        <draw:custom-shape svg:x="0.19788in" svg:y="0.875in" svg:width="10.71522in" svg:height="5.25328in" draw:id="id572" draw:style-name="a2000" draw:name="Google Shape;642;g36c01c3558a_1_288">
          <svg:title/>
          <svg:desc/>
          <text:p text:style-name="a1999" text:class-names="" text:cond-style-name=""><text:span text:style-name="a1998" text:class-names=""/></text:p>
          <draw:enhanced-geometry xmlns:dr3d="urn:oasis:names:tc:opendocument:xmlns:dr3d:1.0"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1907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switched="true" draw:handle-position="$0 top" draw:handle-position-x="$0" draw:handle-position-y="top" draw:handle-range-x-minimum="0" draw:handle-range-x-maximum="10800"/>
          </draw:enhanced-geometry>
        </draw:custom-shape>
        <draw:frame draw:id="id573" draw:style-name="a2004" draw:name="Google Shape;644;g36c01c3558a_1_288" svg:x="8.63889in" svg:y="5.7934in" svg:width="2.5in" svg:height="0.33169in">
          <draw:text-box>
            <text:p text:style-name="a2003" text:class-names="" text:cond-style-name=""><text:span text:style-name="a2001" text:class-names=""><text:page-number style:num-format="1" text:fixed="false">29</text:page-number></text:span><text:span text:style-name="a2002" text:class-names=""/></text:p>
          </draw:text-box>
          <svg:title/>
          <svg:desc/>
        </draw:frame>
        <draw:frame draw:id="id574" draw:style-name="a2005" draw:name="Google Shape;645;g36c01c3558a_1_288" svg:x="0.85135in" svg:y="0.96107in" svg:width="4.73759in" svg:height="4.42629in" style:rel-width="scale" style:rel-height="scale">
          <draw:image xlink:href="media/image79.png" xlink:type="simple" xlink:show="embed" xlink:actuate="onLoad"/>
          <svg:title/>
          <svg:desc/>
        </draw:frame>
        <draw:custom-shape svg:x="1.50858in" svg:y="3.66563in" svg:width="2.5in" svg:height="0.43602in" draw:id="id575" draw:style-name="a2009" draw:name="Google Shape;646;g36c01c3558a_1_288">
          <svg:title/>
          <svg:desc/>
          <text:p text:style-name="a2007" text:class-names="" text:cond-style-name=""><text:span text:style-name="a2006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576" draw:style-name="a2010" draw:name="Google Shape;647;g36c01c3558a_1_288" svg:x="0.95943in" svg:y="3.59327in" svg:width="0.54916in" svg:height="0.58073in" style:rel-width="scale" style:rel-height="scale">
          <draw:image xlink:href="media/image80.png" xlink:type="simple" xlink:show="embed" xlink:actuate="onLoad"/>
          <svg:title/>
          <svg:desc>徽章 3 以實心填滿</svg:desc>
        </draw:frame>
        <draw:frame draw:id="id577" draw:style-name="a2011" draw:name="Google Shape;648;g36c01c3558a_1_288" svg:x="5.25046in" svg:y="1.71107in" svg:width="4.94614in" svg:height="4.34493in" style:rel-width="scale" style:rel-height="scale">
          <draw:image xlink:href="media/image81.png" xlink:type="simple" xlink:show="embed" xlink:actuate="onLoad"/>
          <svg:title/>
          <svg:desc/>
        </draw:frame>
        <draw:custom-shape svg:x="5.66341in" svg:y="2.24568in" svg:width="4.42388in" svg:height="0.91962in" draw:id="id578" draw:style-name="a2014" draw:name="Google Shape;649;g36c01c3558a_1_288">
          <svg:title/>
          <svg:desc/>
          <text:p text:style-name="a2013" text:class-names="" text:cond-style-name=""><text:span text:style-name="a2012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579" draw:style-name="a2015" draw:name="Google Shape;650;g36c01c3558a_1_288" svg:x="9.5in" svg:y="1.71107in" svg:width="0.54916in" svg:height="0.54916in" style:rel-width="scale" style:rel-height="scale">
          <draw:image xlink:href="media/image82.png" xlink:type="simple" xlink:show="embed" xlink:actuate="onLoad"/>
          <svg:title/>
          <svg:desc>徽章 4 以實心填滿</svg:desc>
        </draw:frame>
        <draw:custom-shape svg:x="0.71667in" svg:y="0.1086in" svg:width="9.56327in" svg:height="0.66962in" draw:id="id580" draw:style-name="a2026" draw:name="Google Shape;643;g36c01c3558a_1_288">
          <svg:title/>
          <svg:desc/>
          <text:p text:style-name="a2023" text:class-names="" text:cond-style-name=""><text:span text:style-name="a2016" text:class-names="">找到領域</text:span><text:span text:style-name="a2017" text:class-names="">學習內容</text:span><text:span text:style-name="a2018" text:class-names="">(</text:span><text:span text:style-name="a2019" text:class-names="">知識節點</text:span><text:span text:style-name="a2020" text:class-names="">)</text:span><text:span text:style-name="a2021" text:class-names="">查看學習資源</text:span><text:span text:style-name="a2022" text:class-names=""/></text:p>
          <text:p text:style-name="a2025" text:class-names="" text:cond-style-name=""><text:span text:style-name="a2024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presentation:notes draw:style-name="a2029">
          <draw:frame draw:id="id581" presentation:style-name="a2027" draw:name="Google Shape;639;g36c01c3558a_1_288:notes" svg:x="0.7434in" svg:y="5.22441in" svg:width="5.94722in" svg:height="4.27469in" presentation:class="notes" presentation:placeholder="true">
            <draw:text-box/>
            <svg:title/>
            <svg:desc/>
          </draw:frame>
          <draw:page-thumbnail draw:page-number="29" svg:x="0.46181in" svg:y="1.3559in" svg:width="6.51042in" svg:height="3.66319in" presentation:class="page" draw:id="id582" presentation:style-name="a2028" draw:name="Google Shape;640;g36c01c3558a_1_288:notes">
            <svg:title/>
            <svg:desc/>
          </draw:page-thumbnail>
        </presentation:notes>
      </draw:page>
      <draw:page draw:name="Slide33" draw:style-name="a2030" draw:master-page-name="Master1-Layout3-titleOnly-TITLE_ONLY" presentation:presentation-page-layout-name="Master1-PPL3" draw:id="Slide-288">
        <draw:custom-shape svg:x="0.19788in" svg:y="0.875in" svg:width="10.71522in" svg:height="5.25328in" draw:id="id583" draw:style-name="a2033" draw:name="Google Shape;655;g36c01c3558a_1_313">
          <svg:title/>
          <svg:desc/>
          <text:p text:style-name="a2032" text:class-names="" text:cond-style-name=""><text:span text:style-name="a2031" text:class-names=""/></text:p>
          <draw:enhanced-geometry xmlns:dr3d="urn:oasis:names:tc:opendocument:xmlns:dr3d:1.0"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1907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switched="true" draw:handle-position="$0 top" draw:handle-position-x="$0" draw:handle-position-y="top" draw:handle-range-x-minimum="0" draw:handle-range-x-maximum="10800"/>
          </draw:enhanced-geometry>
        </draw:custom-shape>
        <draw:frame draw:id="id584" draw:style-name="a2037" draw:name="Google Shape;657;g36c01c3558a_1_313" svg:x="8.63889in" svg:y="5.7934in" svg:width="2.5in" svg:height="0.33169in">
          <draw:text-box>
            <text:p text:style-name="a2036" text:class-names="" text:cond-style-name=""><text:span text:style-name="a2034" text:class-names=""><text:page-number style:num-format="1" text:fixed="false">30</text:page-number></text:span><text:span text:style-name="a2035" text:class-names=""/></text:p>
          </draw:text-box>
          <svg:title/>
          <svg:desc/>
        </draw:frame>
        <draw:g draw:name="Google Shape;658;g36c01c3558a_1_313" draw:id="id585">
          <svg:title/>
          <svg:desc/>
          <draw:frame draw:id="id587" draw:style-name="a2044" draw:name="Google Shape;659;g36c01c3558a_1_313" svg:x="1.34405in" svg:y="1.83694in" svg:width="5.62642in" svg:height="4.10113in" style:rel-width="scale" style:rel-height="scale">
            <draw:image xlink:href="media/image83.png" xlink:type="simple" xlink:show="embed" xlink:actuate="onLoad"/>
            <svg:title/>
            <svg:desc/>
          </draw:frame>
          <draw:frame draw:id="id588" draw:style-name="a2045" draw:name="Google Shape;660;g36c01c3558a_1_313" svg:x="0.68468in" svg:y="1.27435in" svg:width="0.564in" svg:height="0.5746in" style:rel-width="scale" style:rel-height="scale">
            <draw:image xlink:href="media/image84.png" xlink:type="simple" xlink:show="embed" xlink:actuate="onLoad"/>
            <svg:title/>
            <svg:desc>徽章 5 以實心填滿</svg:desc>
          </draw:frame>
          <draw:frame draw:id="id589" draw:style-name="a2046" draw:name="Google Shape;661;g36c01c3558a_1_313" svg:x="1.25714in" svg:y="0.96107in" svg:width="5.55476in" svg:height="0.68696in" style:rel-width="scale" style:rel-height="scale">
            <draw:image xlink:href="media/image85.png" xlink:type="simple" xlink:show="embed" xlink:actuate="onLoad"/>
            <svg:title/>
            <svg:desc/>
          </draw:frame>
          <draw:frame draw:id="id590" draw:style-name="a2047" draw:name="Google Shape;662;g36c01c3558a_1_313" svg:x="7.06589in" svg:y="1.86789in" svg:width="3.40972in" svg:height="0.57461in" style:rel-width="scale" style:rel-height="scale">
            <draw:image xlink:href="media/image86.png" xlink:type="simple" xlink:show="embed" xlink:actuate="onLoad"/>
            <svg:title/>
            <svg:desc/>
          </draw:frame>
          <draw:custom-shape svg:x="1.898in" svg:y="1.39203in" svg:width="0.62238in" svg:height="0.28543in" draw:id="id591" draw:style-name="a2050" draw:name="Google Shape;663;g36c01c3558a_1_313">
            <svg:title/>
            <svg:desc/>
            <text:p text:style-name="a2049" text:class-names="" text:cond-style-name=""><text:span text:style-name="a2048" text:class-names=""/></text:p>
            <draw:enhanced-geometry xmlns:dr3d="urn:oasis:names:tc:opendocument:xmlns:dr3d:1.0" draw:type="non-primitive" svg:viewBox="0 0 21600 21600" draw:enhanced-path="M 0 0 L 21600 0 21600 21600 0 21600 Z N"/>
          </draw:custom-shape>
          <draw:connector draw:type="line" svg:x1="2.52038in" svg:y1="1.53475in" draw:start-shape="id591" draw:start-glue-point="1" svg:x2="7.00102in" svg:y2="2.20896in" draw:id="id592" draw:style-name="a2052" draw:name="Google Shape;664;g36c01c3558a_1_313">
            <svg:title/>
            <svg:desc/>
          </draw:connector>
          <draw:frame draw:id="id593" draw:style-name="a2053" draw:name="Google Shape;665;g36c01c3558a_1_313" svg:x="6.9362in" svg:y="1.20135in" svg:width="0.63008in" svg:height="0.64192in" style:rel-width="scale" style:rel-height="scale">
            <draw:image xlink:href="media/image87.png" xlink:type="simple" xlink:show="embed" xlink:actuate="onLoad"/>
            <svg:title/>
            <svg:desc>徽章 6 以實心填滿</svg:desc>
          </draw:frame>
          <draw:frame draw:id="id594" draw:style-name="a2054" draw:name="Google Shape;666;g36c01c3558a_1_313" svg:x="7.10223in" svg:y="2.46708in" svg:width="3.30668in" svg:height="3.47099in" style:rel-width="scale" style:rel-height="scale">
            <draw:image xlink:href="media/image88.png" xlink:type="simple" xlink:show="embed" xlink:actuate="onLoad"/>
            <svg:title/>
            <svg:desc/>
          </draw:frame>
          <draw:custom-shape svg:x="0.65234in" svg:y="1.85192in" svg:width="0.62238in" svg:height="1.80151in" draw:id="id595" draw:style-name="a2058" draw:name="Google Shape;667;g36c01c3558a_1_313">
            <svg:title/>
            <svg:desc/>
            <text:p text:style-name="a2057" text:class-names="" text:cond-style-name=""><text:span text:style-name="a2055" text:class-names="">觀看影片</text:span><text:span text:style-name="a2056" text:class-names=""/></text:p>
            <draw:enhanced-geometry xmlns:dr3d="urn:oasis:names:tc:opendocument:xmlns:dr3d:1.0" draw:type="non-primitive" svg:viewBox="0 0 21600 21600" draw:enhanced-path="M 0 0 L 21600 0 21600 21600 0 21600 Z N"/>
          </draw:custom-shape>
          <draw:custom-shape svg:x="7.597in" svg:y="1.35192in" svg:width="2.87861in" svg:height="0.41765in" draw:id="id596" draw:style-name="a2062" draw:name="Google Shape;668;g36c01c3558a_1_313">
            <svg:title/>
            <svg:desc/>
            <text:p text:style-name="a2061" text:class-names="" text:cond-style-name=""><text:span text:style-name="a2059" text:class-names="">配合完成學習單</text:span><text:span text:style-name="a2060" text:class-names=""/></text:p>
            <draw:enhanced-geometry xmlns:dr3d="urn:oasis:names:tc:opendocument:xmlns:dr3d:1.0" draw:type="non-primitive" svg:viewBox="0 0 21600 21600" draw:enhanced-path="M 0 0 L 21600 0 21600 21600 0 21600 Z N"/>
          </draw:custom-shape>
          <draw:custom-shape svg:x="1.2664in" svg:y="1.39203in" svg:width="0.62238in" svg:height="0.28543in" draw:id="id597" draw:style-name="a2065" draw:name="Google Shape;669;g36c01c3558a_1_313">
            <svg:title/>
            <svg:desc/>
            <text:p text:style-name="a2064" text:class-names="" text:cond-style-name=""><text:span text:style-name="a2063" text:class-names=""/></text:p>
            <draw:enhanced-geometry xmlns:dr3d="urn:oasis:names:tc:opendocument:xmlns:dr3d:1.0" draw:type="non-primitive" svg:viewBox="0 0 21600 21600" draw:enhanced-path="M 0 0 L 21600 0 21600 21600 0 21600 Z N"/>
          </draw:custom-shape>
        </draw:g>
        <draw:custom-shape svg:x="1.34138in" svg:y="0.1086in" svg:width="8.22528in" svg:height="0.66962in" draw:id="id586" draw:style-name="a2043" draw:name="Google Shape;643;g36c01c3558a_1_288">
          <svg:title/>
          <svg:desc/>
          <text:p text:style-name="a2040" text:class-names="" text:cond-style-name=""><text:span text:style-name="a2038" text:class-names="">利用此知識節點的學習資源進行學習</text:span><text:span text:style-name="a2039" text:class-names=""/></text:p>
          <text:p text:style-name="a2042" text:class-names="" text:cond-style-name=""><text:span text:style-name="a2041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presentation:notes draw:style-name="a2068">
          <draw:frame draw:id="id598" presentation:style-name="a2066" draw:name="Google Shape;652;g36c01c3558a_1_313:notes" svg:x="0.7434in" svg:y="5.22441in" svg:width="5.94722in" svg:height="4.27469in" presentation:class="notes" presentation:placeholder="true">
            <draw:text-box/>
            <svg:title/>
            <svg:desc/>
          </draw:frame>
          <draw:page-thumbnail draw:page-number="30" svg:x="0.46181in" svg:y="1.3559in" svg:width="6.51042in" svg:height="3.66319in" presentation:class="page" draw:id="id599" presentation:style-name="a2067" draw:name="Google Shape;653;g36c01c3558a_1_313:notes">
            <svg:title/>
            <svg:desc/>
          </draw:page-thumbnail>
        </presentation:notes>
      </draw:page>
      <draw:page draw:name="Slide34" draw:style-name="a2069" draw:master-page-name="Master1-Layout3-titleOnly-TITLE_ONLY" presentation:presentation-page-layout-name="Master1-PPL3" draw:id="Slide-289">
        <draw:custom-shape svg:x="0.19788in" svg:y="0.875in" svg:width="10.71522in" svg:height="5.25328in" draw:id="id600" draw:style-name="a2072" draw:name="Google Shape;674;g36c01c3558a_1_339">
          <svg:title/>
          <svg:desc/>
          <text:p text:style-name="a2071" text:class-names="" text:cond-style-name=""><text:span text:style-name="a2070" text:class-names=""/></text:p>
          <draw:enhanced-geometry xmlns:dr3d="urn:oasis:names:tc:opendocument:xmlns:dr3d:1.0"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1907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switched="true" draw:handle-position="$0 top" draw:handle-position-x="$0" draw:handle-position-y="top" draw:handle-range-x-minimum="0" draw:handle-range-x-maximum="10800"/>
          </draw:enhanced-geometry>
        </draw:custom-shape>
        <draw:frame draw:id="id601" draw:style-name="a2076" draw:name="Google Shape;676;g36c01c3558a_1_339" svg:x="8.63889in" svg:y="5.7934in" svg:width="2.5in" svg:height="0.33169in">
          <draw:text-box>
            <text:p text:style-name="a2075" text:class-names="" text:cond-style-name=""><text:span text:style-name="a2073" text:class-names=""><text:page-number style:num-format="1" text:fixed="false">31</text:page-number></text:span><text:span text:style-name="a2074" text:class-names=""/></text:p>
          </draw:text-box>
          <svg:title/>
          <svg:desc/>
        </draw:frame>
        <draw:frame draw:id="id602" draw:style-name="a2077" draw:name="Google Shape;677;g36c01c3558a_1_339" svg:x="0.36067in" svg:y="3.60772in" svg:width="2.00044in" svg:height="2.3107in" style:rel-width="scale" style:rel-height="scale">
          <draw:image xlink:href="media/image71.png" xlink:type="simple" xlink:show="embed" xlink:actuate="onLoad"/>
          <svg:title/>
          <svg:desc/>
        </draw:frame>
        <draw:custom-shape svg:x="2.49199in" svg:y="3.18679in" svg:width="2.99866in" svg:height="1.90921in" draw:id="id603" draw:style-name="a2080" draw:name="Google Shape;678;g36c01c3558a_1_339">
          <svg:title/>
          <svg:desc/>
          <text:p text:style-name="a2079" text:class-names="" text:cond-style-name=""><text:span text:style-name="a2078" text:class-names=""/></text:p>
          <draw:enhanced-geometry xmlns:dr3d="urn:oasis:names:tc:opendocument:xmlns:dr3d:1.0" draw:type="non-primitive" svg:viewBox="0 0 21600 21600" draw:enhanced-path="W 0 0 21600 21600 ?f22 ?f23 ?f18 ?f19 L ?f14 ?f15 Z N" draw:text-areas="3200 3200 18400 18400" draw:glue-points="3160 3160 3160 18440 18440 18440 18440 3160 ?f14 ?f15" draw:glue-point-leaving-directions="0, 180, 180, 0, -194.0324" draw:modifiers="-2160 15394">
            <draw:equation draw:name="f0" draw:formula="$0 -10800"/>
            <draw:equation draw:name="f1" draw:formula="$1 -10800"/>
            <draw:equation draw:name="f2" draw:formula="?f0 *?f0 "/>
            <draw:equation draw:name="f3" draw:formula="?f1 *?f1 "/>
            <draw:equation draw:name="f4" draw:formula="?f2 +?f3 "/>
            <draw:equation draw:name="f5" draw:formula="sqrt(?f4 )"/>
            <draw:equation draw:name="f6" draw:formula="?f5 -10800"/>
            <draw:equation draw:name="f7" draw:formula="atan2(?f1 ,?f0 )/(pi/180)"/>
            <draw:equation draw:name="f8" draw:formula="?f7 -10"/>
            <draw:equation draw:name="f9" draw:formula="?f7 +10"/>
            <draw:equation draw:name="f10" draw:formula="10800*cos(?f7 *(pi/180))"/>
            <draw:equation draw:name="f11" draw:formula="10800*sin(?f7 *(pi/180))"/>
            <draw:equation draw:name="f12" draw:formula="?f10 +10800"/>
            <draw:equation draw:name="f13" draw:formula="?f11 +10800"/>
            <draw:equation draw:name="f14" draw:formula="if(?f6 ,$0 ,?f12 )"/>
            <draw:equation draw:name="f15" draw:formula="if(?f6 ,$1 ,?f13 )"/>
            <draw:equation draw:name="f16" draw:formula="10800*cos(?f8 *(pi/180))"/>
            <draw:equation draw:name="f17" draw:formula="10800*sin(?f8 *(pi/180))"/>
            <draw:equation draw:name="f18" draw:formula="?f16 +10800"/>
            <draw:equation draw:name="f19" draw:formula="?f17 +10800"/>
            <draw:equation draw:name="f20" draw:formula="10800*cos(?f9 *(pi/180))"/>
            <draw:equation draw:name="f21" draw:formula="10800*sin(?f9 *(pi/180))"/>
            <draw:equation draw:name="f22" draw:formula="?f20 +10800"/>
            <draw:equation draw:name="f23" draw:formula="?f21 +10800"/>
            <draw:handle draw:handle-position="$0 $1" draw:handle-position-x="$0" draw:handle-position-y="$1"/>
          </draw:enhanced-geometry>
        </draw:custom-shape>
        <draw:frame draw:id="id604" draw:style-name="a2087" draw:name="Google Shape;679;g36c01c3558a_1_339" svg:x="3.00231in" svg:y="3.25438in" svg:width="2.19769in" svg:height="1.65598in">
          <draw:text-box>
            <text:p text:style-name="a2083" text:class-names="" text:cond-style-name=""><text:span text:style-name="a2081" text:class-names="">太棒了！</text:span><text:span text:style-name="a2082" text:class-names=""/></text:p>
            <text:p text:style-name="a2086" text:class-names="" text:cond-style-name=""><text:span text:style-name="a2084" text:class-names="">我已經知道&lt;尺&gt;的英語是Ruler。</text:span><text:span text:style-name="a2085" text:class-names=""/></text:p>
          </draw:text-box>
          <svg:title/>
          <svg:desc/>
        </draw:frame>
        <draw:g draw:name="Google Shape;680;g36c01c3558a_1_339" draw:id="id605">
          <svg:title/>
          <svg:desc/>
          <draw:frame draw:id="id608" draw:style-name="a2097" draw:name="Google Shape;681;g36c01c3558a_1_339" svg:x="5.99538in" svg:y="0.9813in" svg:width="4.66127in" svg:height="5.04069in" style:rel-width="scale" style:rel-height="scale">
            <draw:image xlink:href="media/image89.png" xlink:type="simple" xlink:show="embed" xlink:actuate="onLoad"/>
            <svg:title/>
            <svg:desc/>
          </draw:frame>
          <draw:frame draw:id="id609" draw:style-name="a2098" draw:name="Google Shape;682;g36c01c3558a_1_339" svg:x="2.21372in" svg:y="0.98131in" svg:width="3.46195in" svg:height="1.17673in" style:rel-width="scale" style:rel-height="scale">
            <draw:image xlink:href="media/image90.png" xlink:type="simple" xlink:show="embed" xlink:actuate="onLoad"/>
            <svg:title/>
            <svg:desc/>
          </draw:frame>
          <draw:connector draw:type="line" svg:x1="5.14162in" svg:y1="2.21538in" svg:x2="5.86451in" svg:y2="3.19704in" draw:id="id610" draw:style-name="a2100" draw:name="Google Shape;683;g36c01c3558a_1_339">
            <svg:title/>
            <svg:desc/>
          </draw:connector>
          <draw:frame draw:id="id611" draw:style-name="a2101" draw:name="Google Shape;684;g36c01c3558a_1_339" svg:x="7.45992in" svg:y="5.44518in" svg:width="0.51231in" svg:height="0.55656in" style:rel-width="scale" style:rel-height="scale">
            <draw:image xlink:href="media/image91.png" xlink:type="simple" xlink:show="embed" xlink:actuate="onLoad"/>
            <svg:title/>
            <svg:desc>徽章 7 以實心填滿</svg:desc>
          </draw:frame>
          <draw:custom-shape svg:x="7.97568in" svg:y="5.50238in" svg:width="2.49998in" svg:height="0.41603in" draw:id="id612" draw:style-name="a2105" draw:name="Google Shape;685;g36c01c3558a_1_339">
            <svg:title/>
            <svg:desc/>
            <text:p text:style-name="a2104" text:class-names="" text:cond-style-name=""><text:span text:style-name="a2102" text:class-names="">完成練習題</text:span><text:span text:style-name="a2103" text:class-names=""/></text:p>
            <draw:enhanced-geometry xmlns:dr3d="urn:oasis:names:tc:opendocument:xmlns:dr3d:1.0" draw:type="non-primitive" svg:viewBox="0 0 21600 21600" draw:enhanced-path="M 0 0 L 21600 0 21600 21600 0 21600 Z N"/>
          </draw:custom-shape>
        </draw:g>
        <draw:custom-shape svg:x="4.28341in" svg:y="1.83979in" svg:width="0.80741in" svg:height="0.28543in" draw:id="id606" draw:style-name="a2090" draw:name="Google Shape;686;g36c01c3558a_1_339">
          <svg:title/>
          <svg:desc/>
          <text:p text:style-name="a2089" text:class-names="" text:cond-style-name=""><text:span text:style-name="a2088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0.64167in" svg:y="0.11844in" svg:width="9.83399in" svg:height="0.66962in" draw:id="id607" draw:style-name="a2096" draw:name="Google Shape;643;g36c01c3558a_1_288">
          <svg:title/>
          <svg:desc/>
          <text:p text:style-name="a2093" text:class-names="" text:cond-style-name=""><text:span text:style-name="a2091" text:class-names="">完成此知識節點的學習後接著進行即時診斷</text:span><text:span text:style-name="a2092" text:class-names=""/></text:p>
          <text:p text:style-name="a2095" text:class-names="" text:cond-style-name=""><text:span text:style-name="a2094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presentation:notes draw:style-name="a2108">
          <draw:frame draw:id="id613" presentation:style-name="a2106" draw:name="Google Shape;671;g36c01c3558a_1_339:notes" svg:x="0.7434in" svg:y="5.22441in" svg:width="5.94722in" svg:height="4.27469in" presentation:class="notes" presentation:placeholder="true">
            <draw:text-box/>
            <svg:title/>
            <svg:desc/>
          </draw:frame>
          <draw:page-thumbnail draw:page-number="31" svg:x="0.46181in" svg:y="1.3559in" svg:width="6.51042in" svg:height="3.66319in" presentation:class="page" draw:id="id614" presentation:style-name="a2107" draw:name="Google Shape;672;g36c01c3558a_1_339:notes">
            <svg:title/>
            <svg:desc/>
          </draw:page-thumbnail>
        </presentation:notes>
      </draw:page>
      <draw:page draw:name="Slide35" draw:style-name="a2109" draw:master-page-name="Master1-Layout2-blank-BLANK" presentation:presentation-page-layout-name="Master1-PPL2" draw:id="Slide-290">
        <draw:frame draw:id="id615" draw:style-name="a2113" draw:name="Google Shape;691;g36d7c143319_1_64" svg:x="0.85158in" svg:y="3.26937in" svg:width="9.66175in" svg:height="1.11089in">
          <draw:text-box>
            <text:p text:style-name="a2112" text:class-names="" text:cond-style-name=""><text:span text:style-name="a2110" text:class-names="">家長帳號申請篇</text:span><text:span text:style-name="a2111" text:class-names=""/></text:p>
          </draw:text-box>
          <svg:title/>
          <svg:desc/>
        </draw:frame>
        <draw:connector draw:type="line" svg:x1="1.43492in" svg:y1="4.37506in" svg:x2="10.41818in" svg:y2="4.37506in" draw:id="id616" draw:style-name="a2114" draw:name="Google Shape;692;g36d7c143319_1_64">
          <svg:title/>
          <svg:desc/>
        </draw:connector>
        <draw:custom-shape svg:width="0.61968in" svg:height="0.61968in" draw:id="id617" draw:style-name="a2118" draw:transform="translate(-0.30984in -0.30984in) rotate(-0.1974) translate(1.0708in 4.20974in)" draw:name="Google Shape;693;g36d7c143319_1_64">
          <svg:title/>
          <svg:desc/>
          <text:p text:style-name="a2116" text:class-names="" text:cond-style-name=""><text:span text:style-name="a2115" text:class-names=""/></text:p>
          <draw:enhanced-geometry xmlns:dr3d="urn:oasis:names:tc:opendocument:xmlns:dr3d:1.0" draw:type="non-primitive" svg:viewBox="0 0 2020491 2020491" draw:enhanced-path="M 0 0 L 2020490 0 2020490 2020491 0 2020491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020491"/>
            <draw:equation draw:name="f7" draw:formula="?f4 / 2020491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g draw:name="Google Shape;694;g36d7c143319_1_64" draw:id="id618">
          <svg:title/>
          <svg:desc/>
          <draw:g draw:name="Google Shape;695;g36d7c143319_1_64" draw:id="id620">
            <svg:title/>
            <svg:desc/>
            <draw:custom-shape svg:x="3.64802in" svg:y="1.07525in" svg:width="4.41256in" svg:height="1.77287in" draw:id="id622" draw:style-name="a2131" draw:name="Google Shape;696;g36d7c143319_1_64">
              <svg:title/>
              <svg:desc/>
              <text:p text:style-name="a2130" text:class-names="" text:cond-style-name=""><text:span text:style-name="a2129" text:class-names=""/></text:p>
              <draw:enhanced-geometry xmlns:dr3d="urn:oasis:names:tc:opendocument:xmlns:dr3d:1.0" draw:path-stretchpoint-x="21600" draw:path-stretchpoint-y="21600" draw:type="non-primitive" svg:viewBox="0 0 21600 21600" draw:enhanced-path="M ?f3 ?f5 L ?f12 ?f5 A ?f65 ?f66 ?f67 ?f68 ?f12 ?f5 ?f62 ?f64  W ?f69 ?f70 ?f71 ?f72 ?f12 ?f5 ?f62 ?f64 L ?f3 ?f6 Z N" draw:text-areas="?f3 ?f24 ?f23 ?f25">
                <draw:equation draw:name="f0" draw:formula="16200000"/>
                <draw:equation draw:name="f1" draw:formula="10800000"/>
                <draw:equation draw:name="f2" draw:formula="5400000"/>
                <draw:equation draw:name="f3" draw:formula="left"/>
                <draw:equation draw:name="f4" draw:formula="right"/>
                <draw:equation draw:name="f5" draw:formula="top"/>
                <draw:equation draw:name="f6" draw:formula="bottom"/>
                <draw:equation draw:name="f7" draw:formula="?f6 - ?f5"/>
                <draw:equation draw:name="f8" draw:formula="?f7 / 2"/>
                <draw:equation draw:name="f9" draw:formula="?f5 + ?f8"/>
                <draw:equation draw:name="f10" draw:formula="?f4 - ?f3"/>
                <draw:equation draw:name="f11" draw:formula="?f10 / 2"/>
                <draw:equation draw:name="f12" draw:formula="?f3 + ?f11"/>
                <draw:equation draw:name="f13" draw:formula="5419351 / 1725033"/>
                <draw:equation draw:name="f14" draw:formula="2700000 + ?f2"/>
                <draw:equation draw:name="f15" draw:formula="?f14 * ?f13 / ?f1"/>
                <draw:equation draw:name="f16" draw:formula="0 - ?f15"/>
                <draw:equation draw:name="f17" draw:formula="sin(?f16)"/>
                <draw:equation draw:name="f18" draw:formula="0 - ?f17"/>
                <draw:equation draw:name="f19" draw:formula="?f18 * ?f11"/>
                <draw:equation draw:name="f20" draw:formula="cos(?f16)"/>
                <draw:equation draw:name="f21" draw:formula="0 - ?f20"/>
                <draw:equation draw:name="f22" draw:formula="?f21 * ?f8"/>
                <draw:equation draw:name="f23" draw:formula="?f12 + ?f19"/>
                <draw:equation draw:name="f24" draw:formula="?f9 - ?f22"/>
                <draw:equation draw:name="f25" draw:formula="?f9 + ?f22"/>
                <draw:equation draw:name="f26" draw:formula="21550000 - ?f1"/>
                <draw:equation draw:name="f27" draw:formula="if(?f26, ?f1, 21550000)"/>
                <draw:equation draw:name="f28" draw:formula="-21550000 - ?f27"/>
                <draw:equation draw:name="f29" draw:formula="if(?f28, -21550000, ?f27)"/>
                <draw:equation draw:name="f30" draw:formula="?f0 + ?f29"/>
                <draw:equation draw:name="f31" draw:formula="?f0 + ?f2"/>
                <draw:equation draw:name="f32" draw:formula="?f31 * ?f13 / ?f1"/>
                <draw:equation draw:name="f33" draw:formula="0 - ?f32"/>
                <draw:equation draw:name="f34" draw:formula="cos(?f33)"/>
                <draw:equation draw:name="f35" draw:formula="0 - ?f34"/>
                <draw:equation draw:name="f36" draw:formula="?f35 * ?f11"/>
                <draw:equation draw:name="f37" draw:formula="sin(?f33)"/>
                <draw:equation draw:name="f38" draw:formula="0 - ?f37"/>
                <draw:equation draw:name="f39" draw:formula="?f38 * ?f8"/>
                <draw:equation draw:name="f40" draw:formula="sqrt(?f36 * ?f36 + ?f39 * ?f39 + 0 * 0)"/>
                <draw:equation draw:name="f41" draw:formula="?f11 * ?f8 / ?f40"/>
                <draw:equation draw:name="f42" draw:formula="?f38 * ?f41"/>
                <draw:equation draw:name="f43" draw:formula="?f12 - ?f42"/>
                <draw:equation draw:name="f44" draw:formula="?f35 * ?f41"/>
                <draw:equation draw:name="f45" draw:formula="?f5 - ?f44"/>
                <draw:equation draw:name="f46" draw:formula="?f43 - ?f11"/>
                <draw:equation draw:name="f47" draw:formula="?f45 - ?f8"/>
                <draw:equation draw:name="f48" draw:formula="?f43 + ?f11"/>
                <draw:equation draw:name="f49" draw:formula="?f45 + ?f8"/>
                <draw:equation draw:name="f50" draw:formula="?f30 + ?f2"/>
                <draw:equation draw:name="f51" draw:formula="?f50 * ?f13 / ?f1"/>
                <draw:equation draw:name="f52" draw:formula="0 - ?f51"/>
                <draw:equation draw:name="f53" draw:formula="cos(?f52)"/>
                <draw:equation draw:name="f54" draw:formula="0 - ?f53"/>
                <draw:equation draw:name="f55" draw:formula="?f54 * ?f11"/>
                <draw:equation draw:name="f56" draw:formula="sin(?f52)"/>
                <draw:equation draw:name="f57" draw:formula="0 - ?f56"/>
                <draw:equation draw:name="f58" draw:formula="?f57 * ?f8"/>
                <draw:equation draw:name="f59" draw:formula="sqrt(?f55 * ?f55 + ?f58 * ?f58 + 0 * 0)"/>
                <draw:equation draw:name="f60" draw:formula="?f11 * ?f8 / ?f59"/>
                <draw:equation draw:name="f61" draw:formula="?f57 * ?f60"/>
                <draw:equation draw:name="f62" draw:formula="?f43 + ?f61"/>
                <draw:equation draw:name="f63" draw:formula="?f54 * ?f60"/>
                <draw:equation draw:name="f64" draw:formula="?f45 + ?f63"/>
                <draw:equation draw:name="f65" draw:formula="if(?f29, ?f12, ?f46)"/>
                <draw:equation draw:name="f66" draw:formula="if(?f29, ?f5, ?f47)"/>
                <draw:equation draw:name="f67" draw:formula="if(?f29, ?f12, ?f48)"/>
                <draw:equation draw:name="f68" draw:formula="if(?f29, ?f5, ?f49)"/>
                <draw:equation draw:name="f69" draw:formula="if(?f29, ?f46, ?f62)"/>
                <draw:equation draw:name="f70" draw:formula="if(?f29, ?f47, ?f64)"/>
                <draw:equation draw:name="f71" draw:formula="if(?f29, ?f48, ?f62)"/>
                <draw:equation draw:name="f72" draw:formula="if(?f29, ?f49, ?f64)"/>
              </draw:enhanced-geometry>
            </draw:custom-shape>
            <draw:frame draw:id="id623" draw:style-name="a2132" draw:name="Google Shape;697;g36d7c143319_1_64" svg:x="2.39082in" svg:y="0.24513in" svg:width="2.79657in" svg:height="2.64833in" style:rel-width="scale" style:rel-height="scale">
              <draw:image xlink:href="media/image1.png" xlink:type="simple" xlink:show="embed" xlink:actuate="onLoad"/>
              <svg:title/>
              <svg:desc>一張含有 文字, 圓形, 美工圖案, 圖形 的圖片

自動產生的描述</svg:desc>
            </draw:frame>
          </draw:g>
          <draw:frame draw:id="id621" draw:style-name="a2128" draw:name="Google Shape;698;g36d7c143319_1_64" svg:x="0.59661in" svg:y="1.21417in" svg:width="10.4179in" svg:height="1.71155in">
            <draw:text-box>
              <text:p text:style-name="a2127" text:class-names="" text:cond-style-name=""><text:span text:style-name="a2123" text:class-names="">0</text:span><text:span text:style-name="a2124" text:class-names="">6</text:span><text:span text:style-name="a2125" text:class-names=""><text:s text:c="1"/></text:span><text:span text:style-name="a2126" text:class-names=""/></text:p>
            </draw:text-box>
            <svg:title/>
            <svg:desc/>
          </draw:frame>
        </draw:g>
        <draw:frame draw:id="id619" draw:style-name="a2122" draw:name="Google Shape;699;g36d7c143319_1_64" svg:x="8.63889in" svg:y="5.7934in" svg:width="2.5in" svg:height="0.33169in">
          <draw:text-box>
            <text:p text:style-name="a2121" text:class-names="" text:cond-style-name=""><text:span text:style-name="a2119" text:class-names=""><text:page-number style:num-format="1" text:fixed="false">32</text:page-number></text:span><text:span text:style-name="a2120" text:class-names=""/></text:p>
          </draw:text-box>
          <svg:title/>
          <svg:desc/>
        </draw:frame>
        <presentation:notes draw:style-name="a2135">
          <draw:frame draw:id="id624" presentation:style-name="a2133" draw:name="Google Shape;688;g36d7c143319_1_64:notes" svg:x="0.7434in" svg:y="5.22441in" svg:width="5.94722in" svg:height="4.27469in" presentation:class="notes" presentation:placeholder="true">
            <draw:text-box/>
            <svg:title/>
            <svg:desc/>
          </draw:frame>
          <draw:page-thumbnail draw:page-number="32" svg:x="0.46181in" svg:y="1.3559in" svg:width="6.51042in" svg:height="3.66319in" presentation:class="page" draw:id="id625" presentation:style-name="a2134" draw:name="Google Shape;689;g36d7c143319_1_64:notes">
            <svg:title/>
            <svg:desc/>
          </draw:page-thumbnail>
        </presentation:notes>
      </draw:page>
      <draw:page draw:name="Slide36" draw:style-name="a2136" draw:master-page-name="Master1-Layout3-titleOnly-TITLE_ONLY" presentation:presentation-page-layout-name="Master1-PPL3" draw:id="Slide-291">
        <draw:custom-shape svg:x="0.19788in" svg:y="0.875in" svg:width="10.71522in" svg:height="5.25328in" draw:id="id626" draw:style-name="a2139" draw:name="Google Shape;704;g36c01c3558a_1_362">
          <svg:title/>
          <svg:desc/>
          <text:p text:style-name="a2138" text:class-names="" text:cond-style-name=""><text:span text:style-name="a2137" text:class-names=""/></text:p>
          <draw:enhanced-geometry xmlns:dr3d="urn:oasis:names:tc:opendocument:xmlns:dr3d:1.0"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1907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switched="true" draw:handle-position="$0 top" draw:handle-position-x="$0" draw:handle-position-y="top" draw:handle-range-x-minimum="0" draw:handle-range-x-maximum="10800"/>
          </draw:enhanced-geometry>
        </draw:custom-shape>
        <draw:custom-shape svg:x="0.14217in" svg:y="0.1086in" svg:width="11.11122in" svg:height="0.66962in" draw:id="id627" draw:style-name="a2145" draw:name="Google Shape;705;g36c01c3558a_1_362">
          <svg:title/>
          <svg:desc/>
          <text:p text:style-name="a2142" text:class-names="" text:cond-style-name=""><text:span text:style-name="a2140" text:class-names="">方法一：因材網家長帳號申請</text:span><text:span text:style-name="a2141" text:class-names=""/></text:p>
          <text:p text:style-name="a2144" text:class-names="" text:cond-style-name=""><text:span text:style-name="a2143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628" draw:style-name="a2149" draw:name="Google Shape;706;g36c01c3558a_1_362" svg:x="8.63889in" svg:y="5.7934in" svg:width="2.5in" svg:height="0.33169in">
          <draw:text-box>
            <text:p text:style-name="a2148" text:class-names="" text:cond-style-name=""><text:span text:style-name="a2146" text:class-names=""><text:page-number style:num-format="1" text:fixed="false">33</text:page-number></text:span><text:span text:style-name="a2147" text:class-names=""/></text:p>
          </draw:text-box>
          <svg:title/>
          <svg:desc/>
        </draw:frame>
        <draw:frame draw:id="id629" draw:style-name="a2150" draw:name="Google Shape;707;g36c01c3558a_1_362" svg:x="0.44167in" svg:y="1.62917in" svg:width="6.5199in" svg:height="3.73264in" style:rel-width="scale" style:rel-height="scale">
          <draw:image xlink:href="media/image92.png" xlink:type="simple" xlink:show="embed" xlink:actuate="onLoad"/>
          <svg:title/>
          <svg:desc/>
        </draw:frame>
        <draw:frame draw:id="id630" draw:style-name="a2151" draw:name="Google Shape;708;g36c01c3558a_1_362" svg:x="7.05555in" svg:y="1.59403in" svg:width="3.72835in" svg:height="3.72835in" style:rel-width="scale" style:rel-height="scale">
          <draw:image xlink:href="media/image93.png" xlink:type="simple" xlink:show="embed" xlink:actuate="onLoad"/>
          <svg:title/>
          <svg:desc>一張含有 螢幕擷取畫面, 樣式, 黑與白, 針線 的圖片

自動產生的描述</svg:desc>
        </draw:frame>
        <presentation:notes draw:style-name="a2154">
          <draw:frame draw:id="id631" presentation:style-name="a2152" draw:name="Google Shape;701;g36c01c3558a_1_362:notes" svg:x="0.7434in" svg:y="5.22441in" svg:width="5.94722in" svg:height="4.27469in" presentation:class="notes" presentation:placeholder="true">
            <draw:text-box/>
            <svg:title/>
            <svg:desc/>
          </draw:frame>
          <draw:page-thumbnail draw:page-number="33" svg:x="0.46181in" svg:y="1.3559in" svg:width="6.51042in" svg:height="3.66319in" presentation:class="page" draw:id="id632" presentation:style-name="a2153" draw:name="Google Shape;702;g36c01c3558a_1_362:notes">
            <svg:title/>
            <svg:desc/>
          </draw:page-thumbnail>
        </presentation:notes>
      </draw:page>
      <draw:page draw:name="Slide37" draw:style-name="a2155" draw:master-page-name="Master1-Layout3-titleOnly-TITLE_ONLY" presentation:presentation-page-layout-name="Master1-PPL3" draw:id="Slide-292">
        <draw:custom-shape svg:x="0.19788in" svg:y="0.875in" svg:width="10.71522in" svg:height="5.25328in" draw:id="id633" draw:style-name="a2158" draw:name="Google Shape;713;g36c01c3558a_1_380">
          <svg:title/>
          <svg:desc/>
          <text:p text:style-name="a2157" text:class-names="" text:cond-style-name=""><text:span text:style-name="a2156" text:class-names=""/></text:p>
          <draw:enhanced-geometry xmlns:dr3d="urn:oasis:names:tc:opendocument:xmlns:dr3d:1.0"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1907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switched="true" draw:handle-position="$0 top" draw:handle-position-x="$0" draw:handle-position-y="top" draw:handle-range-x-minimum="0" draw:handle-range-x-maximum="10800"/>
          </draw:enhanced-geometry>
        </draw:custom-shape>
        <draw:custom-shape svg:x="0.14217in" svg:y="0.1086in" svg:width="11.11122in" svg:height="0.66962in" draw:id="id634" draw:style-name="a2164" draw:name="Google Shape;714;g36c01c3558a_1_380">
          <svg:title/>
          <svg:desc/>
          <text:p text:style-name="a2161" text:class-names="" text:cond-style-name=""><text:span text:style-name="a2159" text:class-names="">方法二：進入學生帳號介面綁定家長帳號</text:span><text:span text:style-name="a2160" text:class-names=""/></text:p>
          <text:p text:style-name="a2163" text:class-names="" text:cond-style-name=""><text:span text:style-name="a2162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635" draw:style-name="a2168" draw:name="Google Shape;715;g36c01c3558a_1_380" svg:x="8.63889in" svg:y="5.7934in" svg:width="2.5in" svg:height="0.33169in">
          <draw:text-box>
            <text:p text:style-name="a2167" text:class-names="" text:cond-style-name=""><text:span text:style-name="a2165" text:class-names=""><text:page-number style:num-format="1" text:fixed="false">34</text:page-number></text:span><text:span text:style-name="a2166" text:class-names=""/></text:p>
          </draw:text-box>
          <svg:title/>
          <svg:desc/>
        </draw:frame>
        <draw:g draw:name="Google Shape;716;g36c01c3558a_1_380" draw:id="id636">
          <svg:title/>
          <svg:desc/>
          <draw:frame draw:id="id641" draw:style-name="a2181" draw:name="Google Shape;717;g36c01c3558a_1_380" svg:x="0.65482in" svg:y="1.1889in" svg:width="9.80147in" svg:height="4.6255in" style:rel-width="scale" style:rel-height="scale">
            <draw:image xlink:href="media/image94.png" xlink:type="simple" xlink:show="embed" xlink:actuate="onLoad"/>
            <svg:title/>
            <svg:desc/>
          </draw:frame>
          <draw:custom-shape svg:width="0.47452in" svg:height="0.38009in" draw:id="id642" draw:style-name="a2184" draw:transform="translate(-0.23726in -0.19005in) rotate(-3.73372) translate(2.68707in 1.71488in)" draw:name="Google Shape;718;g36c01c3558a_1_380">
            <svg:title/>
            <svg:desc/>
            <text:p text:style-name="a2183" text:class-names="" text:cond-style-name=""><text:span text:style-name="a2182" text:class-names=""/></text:p>
            <draw:enhanced-geometry xmlns:dr3d="urn:oasis:names:tc:opendocument:xmlns:dr3d:1.0" draw:type="non-primitive" svg:viewBox="0 0 21600 21600" draw:enhanced-path="M 21600 ?f0 L ?f1 ?f0 ?f1 0 0 10800 ?f1 21600 ?f1 ?f2 21600 ?f2 Z N" draw:text-areas="?f7 ?f0 21600 ?f2" draw:glue-points="?f1 0 ?f1 21600" draw:glue-point-leaving-directions="0, 180" draw:modifiers="8651 5400" draw:mirror-horizontal="true">
              <draw:equation draw:name="f0" draw:formula="$1 "/>
              <draw:equation draw:name="f1" draw:formula="$0 "/>
              <draw:equation draw:name="f2" draw:formula="21600-$1 "/>
              <draw:equation draw:name="f3" draw:formula="21600-?f1 "/>
              <draw:equation draw:name="f4" draw:formula="?f3 *?f0 /10800"/>
              <draw:equation draw:name="f5" draw:formula="?f1 +?f4 "/>
              <draw:equation draw:name="f6" draw:formula="?f1 *?f0 /10800"/>
              <draw:equation draw:name="f7" draw:formula="?f1 -?f6 "/>
              <draw:handle draw:handle-position="$0 $1" draw:handle-position-x="$0" draw:handle-position-y="$1" draw:handle-range-x-minimum="0" draw:handle-range-x-maximum="21600" draw:handle-range-y-minimum="0" draw:handle-range-y-maximum="10800"/>
            </draw:enhanced-geometry>
          </draw:custom-shape>
          <draw:custom-shape svg:x="2.11146in" svg:y="1.73832in" svg:width="0.29404in" svg:height="0.38272in" draw:id="id643" draw:style-name="a2187" draw:name="Google Shape;719;g36c01c3558a_1_380">
            <svg:title/>
            <svg:desc/>
            <text:p text:style-name="a2186" text:class-names="" text:cond-style-name=""><text:span text:style-name="a2185" text:class-names=""/></text:p>
            <draw:enhanced-geometry xmlns:dr3d="urn:oasis:names:tc:opendocument:xmlns:dr3d:1.0" draw:type="non-primitive" svg:viewBox="0 0 21600 21600" draw:enhanced-path="M 0 0 L 21600 0 21600 21600 0 21600 Z N"/>
          </draw:custom-shape>
          <draw:custom-shape svg:x="2.98271in" svg:y="3.29723in" svg:width="1.70181in" svg:height="0.38272in" draw:id="id644" draw:style-name="a2190" draw:name="Google Shape;720;g36c01c3558a_1_380">
            <svg:title/>
            <svg:desc/>
            <text:p text:style-name="a2189" text:class-names="" text:cond-style-name=""><text:span text:style-name="a2188" text:class-names=""/></text:p>
            <draw:enhanced-geometry xmlns:dr3d="urn:oasis:names:tc:opendocument:xmlns:dr3d:1.0" draw:type="non-primitive" svg:viewBox="0 0 21600 21600" draw:enhanced-path="M 0 0 L 21600 0 21600 21600 0 21600 Z N"/>
          </draw:custom-shape>
          <draw:custom-shape svg:x="5.45814in" svg:y="3.52524in" svg:width="4.88456in" svg:height="1.61272in" draw:id="id645" draw:style-name="a2193" draw:name="Google Shape;721;g36c01c3558a_1_380">
            <svg:title/>
            <svg:desc/>
            <text:p text:style-name="a2192" text:class-names="" text:cond-style-name=""><text:span text:style-name="a2191" text:class-names=""/></text:p>
            <draw:enhanced-geometry xmlns:dr3d="urn:oasis:names:tc:opendocument:xmlns:dr3d:1.0" draw:type="non-primitive" svg:viewBox="0 0 21600 21600" draw:enhanced-path="M 0 0 L 21600 0 21600 21600 0 21600 Z N"/>
          </draw:custom-shape>
        </draw:g>
        <draw:custom-shape svg:x="2.51154in" svg:y="4.62071in" svg:width="2.8712in" svg:height="1.32119in" draw:id="id637" draw:style-name="a2177" draw:name="Google Shape;813;g36c01c3558a_1_490">
          <svg:title/>
          <svg:desc/>
          <text:p text:style-name="a2172" text:class-names="" text:cond-style-name=""><text:span text:style-name="a2169" text:class-names="">1.</text:span><text:span text:style-name="a2170" text:class-names="">貴子弟使用學校提供的教育帳號，登入因材網。</text:span><text:span text:style-name="a2171" text:class-names=""/></text:p>
          <text:p text:style-name="a2176" text:class-names="" text:cond-style-name=""><text:span text:style-name="a2173" text:class-names="">2.</text:span><text:span text:style-name="a2174" text:class-names="">確認學校、班級、姓名。</text:span><text:span text:style-name="a2175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638" draw:style-name="a2178" draw:name="Google Shape;633;g36c01c3558a_1_263" svg:x="2.93372in" svg:y="1.29727in" svg:width="0.51322in" svg:height="0.48868in" style:rel-width="scale" style:rel-height="scale">
          <draw:image xlink:href="media/image78.png" xlink:type="simple" xlink:show="embed" xlink:actuate="onLoad"/>
          <svg:title/>
          <svg:desc>徽章 1 以實心填滿</svg:desc>
        </draw:frame>
        <draw:frame draw:id="id639" draw:style-name="a2179" draw:name="Google Shape;632;g36c01c3558a_1_263" svg:x="2.47175in" svg:y="3.24615in" svg:width="0.51096in" svg:height="0.51099in" style:rel-width="scale" style:rel-height="scale">
          <draw:image xlink:href="media/image77.png" xlink:type="simple" xlink:show="embed" xlink:actuate="onLoad"/>
          <svg:title/>
          <svg:desc>識別證 以實心填滿</svg:desc>
        </draw:frame>
        <draw:frame draw:id="id640" draw:style-name="a2180" draw:name="Google Shape;647;g36c01c3558a_1_288" svg:x="4.86688in" svg:y="3.44177in" svg:width="0.54916in" svg:height="0.58073in" style:rel-width="scale" style:rel-height="scale">
          <draw:image xlink:href="media/image80.png" xlink:type="simple" xlink:show="embed" xlink:actuate="onLoad"/>
          <svg:title/>
          <svg:desc>徽章 3 以實心填滿</svg:desc>
        </draw:frame>
        <presentation:notes draw:style-name="a2196">
          <draw:frame draw:id="id646" presentation:style-name="a2194" draw:name="Google Shape;710;g36c01c3558a_1_380:notes" svg:x="0.7434in" svg:y="5.22441in" svg:width="5.94722in" svg:height="4.27469in" presentation:class="notes" presentation:placeholder="true">
            <draw:text-box/>
            <svg:title/>
            <svg:desc/>
          </draw:frame>
          <draw:page-thumbnail draw:page-number="34" svg:x="0.46181in" svg:y="1.3559in" svg:width="6.51042in" svg:height="3.66319in" presentation:class="page" draw:id="id647" presentation:style-name="a2195" draw:name="Google Shape;711;g36c01c3558a_1_380:notes">
            <svg:title/>
            <svg:desc/>
          </draw:page-thumbnail>
        </presentation:notes>
      </draw:page>
      <draw:page draw:name="Slide38" draw:style-name="a2197" draw:master-page-name="Master1-Layout3-titleOnly-TITLE_ONLY" presentation:presentation-page-layout-name="Master1-PPL3" draw:id="Slide-293">
        <draw:custom-shape svg:x="0.19788in" svg:y="0.875in" svg:width="10.71522in" svg:height="5.25328in" draw:id="id648" draw:style-name="a2200" draw:name="Google Shape;729;g36c01c3558a_1_397">
          <svg:title/>
          <svg:desc/>
          <text:p text:style-name="a2199" text:class-names="" text:cond-style-name=""><text:span text:style-name="a2198" text:class-names=""/></text:p>
          <draw:enhanced-geometry xmlns:dr3d="urn:oasis:names:tc:opendocument:xmlns:dr3d:1.0"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1907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switched="true" draw:handle-position="$0 top" draw:handle-position-x="$0" draw:handle-position-y="top" draw:handle-range-x-minimum="0" draw:handle-range-x-maximum="10800"/>
          </draw:enhanced-geometry>
        </draw:custom-shape>
        <draw:custom-shape svg:x="0.14217in" svg:y="0.1086in" svg:width="11.11122in" svg:height="0.66962in" draw:id="id649" draw:style-name="a2206" draw:name="Google Shape;730;g36c01c3558a_1_397">
          <svg:title/>
          <svg:desc/>
          <text:p text:style-name="a2203" text:class-names="" text:cond-style-name=""><text:span text:style-name="a2201" text:class-names="">方法二：進入學生帳號介面綁定家長帳號</text:span><text:span text:style-name="a2202" text:class-names=""/></text:p>
          <text:p text:style-name="a2205" text:class-names="" text:cond-style-name=""><text:span text:style-name="a2204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650" draw:style-name="a2210" draw:name="Google Shape;731;g36c01c3558a_1_397" svg:x="8.63889in" svg:y="5.7934in" svg:width="2.5in" svg:height="0.33169in">
          <draw:text-box>
            <text:p text:style-name="a2209" text:class-names="" text:cond-style-name=""><text:span text:style-name="a2207" text:class-names=""><text:page-number style:num-format="1" text:fixed="false">35</text:page-number></text:span><text:span text:style-name="a2208" text:class-names=""/></text:p>
          </draw:text-box>
          <svg:title/>
          <svg:desc/>
        </draw:frame>
        <draw:frame draw:id="id651" draw:style-name="a2211" draw:name="Google Shape;732;g36c01c3558a_1_397" svg:x="0.74874in" svg:y="1.14777in" svg:width="9.45185in" svg:height="4.19256in" style:rel-width="scale" style:rel-height="scale">
          <draw:image xlink:href="media/image95.png" xlink:type="simple" xlink:show="embed" xlink:actuate="onLoad"/>
          <svg:title/>
          <svg:desc/>
        </draw:frame>
        <draw:frame draw:id="id652" draw:style-name="a2212" draw:name="Google Shape;733;g36c01c3558a_1_397" svg:x="0.74874in" svg:y="5.46265in" svg:width="9.45185in" svg:height="0.4115in" style:rel-width="scale" style:rel-height="scale">
          <draw:image xlink:href="media/image96.png" xlink:type="simple" xlink:show="embed" xlink:actuate="onLoad"/>
          <svg:title/>
          <svg:desc/>
        </draw:frame>
        <draw:frame draw:id="id653" draw:style-name="a2216" draw:name="Google Shape;734;g36c01c3558a_1_397" svg:x="4.37374in" svg:y="3.69444in" svg:width="8.82644in" svg:height="1.04987in">
          <draw:text-box>
            <text:p text:style-name="a2215" text:class-names="" text:cond-style-name=""><text:span text:style-name="a2213" text:class-names="">申請確認回覆</text:span><text:span text:style-name="a2214" text:class-names=""/></text:p>
          </draw:text-box>
          <svg:title/>
          <svg:desc/>
        </draw:frame>
        <presentation:notes draw:style-name="a2219">
          <draw:frame draw:id="id654" presentation:style-name="a2217" draw:name="Google Shape;726;g36c01c3558a_1_397:notes" svg:x="0.7434in" svg:y="5.22441in" svg:width="5.94722in" svg:height="4.27469in" presentation:class="notes" presentation:placeholder="true">
            <draw:text-box/>
            <svg:title/>
            <svg:desc/>
          </draw:frame>
          <draw:page-thumbnail draw:page-number="35" svg:x="0.46181in" svg:y="1.3559in" svg:width="6.51042in" svg:height="3.66319in" presentation:class="page" draw:id="id655" presentation:style-name="a2218" draw:name="Google Shape;727;g36c01c3558a_1_397:notes">
            <svg:title/>
            <svg:desc/>
          </draw:page-thumbnail>
        </presentation:notes>
      </draw:page>
      <draw:page draw:name="Slide39" draw:style-name="a2220" draw:master-page-name="Master1-Layout3-titleOnly-TITLE_ONLY" presentation:presentation-page-layout-name="Master1-PPL3" draw:id="Slide-294">
        <draw:custom-shape svg:x="0.19788in" svg:y="0.875in" svg:width="10.71522in" svg:height="5.25328in" draw:id="id656" draw:style-name="a2223" draw:name="Google Shape;739;g36c01c3558a_1_415">
          <svg:title/>
          <svg:desc/>
          <text:p text:style-name="a2222" text:class-names="" text:cond-style-name=""><text:span text:style-name="a2221" text:class-names=""/></text:p>
          <draw:enhanced-geometry xmlns:dr3d="urn:oasis:names:tc:opendocument:xmlns:dr3d:1.0"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1907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switched="true" draw:handle-position="$0 top" draw:handle-position-x="$0" draw:handle-position-y="top" draw:handle-range-x-minimum="0" draw:handle-range-x-maximum="10800"/>
          </draw:enhanced-geometry>
        </draw:custom-shape>
        <draw:custom-shape svg:x="0.14217in" svg:y="0.1086in" svg:width="11.11122in" svg:height="0.66962in" draw:id="id657" draw:style-name="a2229" draw:name="Google Shape;740;g36c01c3558a_1_415">
          <svg:title/>
          <svg:desc/>
          <text:p text:style-name="a2226" text:class-names="" text:cond-style-name=""><text:span text:style-name="a2224" text:class-names="">方法二：進入學生帳號介面綁定家長帳號</text:span><text:span text:style-name="a2225" text:class-names=""/></text:p>
          <text:p text:style-name="a2228" text:class-names="" text:cond-style-name=""><text:span text:style-name="a2227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658" draw:style-name="a2233" draw:name="Google Shape;741;g36c01c3558a_1_415" svg:x="8.63889in" svg:y="5.7934in" svg:width="2.5in" svg:height="0.33169in">
          <draw:text-box>
            <text:p text:style-name="a2232" text:class-names="" text:cond-style-name=""><text:span text:style-name="a2230" text:class-names=""><text:page-number style:num-format="1" text:fixed="false">36</text:page-number></text:span><text:span text:style-name="a2231" text:class-names=""/></text:p>
          </draw:text-box>
          <svg:title/>
          <svg:desc/>
        </draw:frame>
        <draw:frame draw:id="id659" draw:style-name="a2234" draw:name="Google Shape;742;g36c01c3558a_1_415" svg:x="0.74874in" svg:y="1.14777in" svg:width="9.45185in" svg:height="4.72638in" style:rel-width="scale" style:rel-height="scale">
          <draw:image xlink:href="media/image97.png" xlink:type="simple" xlink:show="embed" xlink:actuate="onLoad"/>
          <svg:title/>
          <svg:desc/>
        </draw:frame>
        <draw:frame draw:id="id660" draw:style-name="a2238" draw:name="Google Shape;743;g36c01c3558a_1_415" svg:x="6.7374in" svg:y="4.99191in" svg:width="8.82644in" svg:height="1.04987in">
          <draw:text-box>
            <text:p text:style-name="a2237" text:class-names="" text:cond-style-name=""><text:span text:style-name="a2235" text:class-names="">確認家長帳號認證信</text:span><text:span text:style-name="a2236" text:class-names=""/></text:p>
          </draw:text-box>
          <svg:title/>
          <svg:desc/>
        </draw:frame>
        <presentation:notes draw:style-name="a2241">
          <draw:frame draw:id="id661" presentation:style-name="a2239" draw:name="Google Shape;736;g36c01c3558a_1_415:notes" svg:x="0.7434in" svg:y="5.22441in" svg:width="5.94722in" svg:height="4.27469in" presentation:class="notes" presentation:placeholder="true">
            <draw:text-box/>
            <svg:title/>
            <svg:desc/>
          </draw:frame>
          <draw:page-thumbnail draw:page-number="36" svg:x="0.46181in" svg:y="1.3559in" svg:width="6.51042in" svg:height="3.66319in" presentation:class="page" draw:id="id662" presentation:style-name="a2240" draw:name="Google Shape;737;g36c01c3558a_1_415:notes">
            <svg:title/>
            <svg:desc/>
          </draw:page-thumbnail>
        </presentation:notes>
      </draw:page>
      <draw:page draw:name="Slide40" draw:style-name="a2242" draw:master-page-name="Master1-Layout3-titleOnly-TITLE_ONLY" presentation:presentation-page-layout-name="Master1-PPL3" draw:id="Slide-295">
        <draw:custom-shape svg:x="0.19788in" svg:y="0.875in" svg:width="10.71522in" svg:height="5.25328in" draw:id="id663" draw:style-name="a2245" draw:name="Google Shape;748;g36c01c3558a_1_426">
          <svg:title/>
          <svg:desc/>
          <text:p text:style-name="a2244" text:class-names="" text:cond-style-name=""><text:span text:style-name="a2243" text:class-names=""/></text:p>
          <draw:enhanced-geometry xmlns:dr3d="urn:oasis:names:tc:opendocument:xmlns:dr3d:1.0"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1907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switched="true" draw:handle-position="$0 top" draw:handle-position-x="$0" draw:handle-position-y="top" draw:handle-range-x-minimum="0" draw:handle-range-x-maximum="10800"/>
          </draw:enhanced-geometry>
        </draw:custom-shape>
        <draw:custom-shape svg:x="0.14217in" svg:y="0.1086in" svg:width="11.11122in" svg:height="0.66962in" draw:id="id664" draw:style-name="a2251" draw:name="Google Shape;749;g36c01c3558a_1_426">
          <svg:title/>
          <svg:desc/>
          <text:p text:style-name="a2248" text:class-names="" text:cond-style-name=""><text:span text:style-name="a2246" text:class-names="">方法二：進入學生帳號介面綁定家長帳號</text:span><text:span text:style-name="a2247" text:class-names=""/></text:p>
          <text:p text:style-name="a2250" text:class-names="" text:cond-style-name=""><text:span text:style-name="a2249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665" draw:style-name="a2255" draw:name="Google Shape;750;g36c01c3558a_1_426" svg:x="8.63889in" svg:y="5.7934in" svg:width="2.5in" svg:height="0.33169in">
          <draw:text-box>
            <text:p text:style-name="a2254" text:class-names="" text:cond-style-name=""><text:span text:style-name="a2252" text:class-names=""><text:page-number style:num-format="1" text:fixed="false">37</text:page-number></text:span><text:span text:style-name="a2253" text:class-names=""/></text:p>
          </draw:text-box>
          <svg:title/>
          <svg:desc/>
        </draw:frame>
        <draw:frame draw:id="id666" draw:style-name="a2259" draw:name="Google Shape;751;g36c01c3558a_1_426" svg:x="6.7374in" svg:y="4.99191in" svg:width="8.82644in" svg:height="1.04987in">
          <draw:text-box>
            <text:p text:style-name="a2258" text:class-names="" text:cond-style-name=""><text:span text:style-name="a2256" text:class-names="">確認家長帳號認證信</text:span><text:span text:style-name="a2257" text:class-names=""/></text:p>
          </draw:text-box>
          <svg:title/>
          <svg:desc/>
        </draw:frame>
        <draw:frame draw:id="id667" draw:style-name="a2260" draw:name="Google Shape;752;g36c01c3558a_1_426" svg:x="0.74874in" svg:y="1.14777in" svg:width="9.45185in" svg:height="4.72638in" style:rel-width="scale" style:rel-height="scale">
          <draw:image xlink:href="media/image98.png" xlink:type="simple" xlink:show="embed" xlink:actuate="onLoad"/>
          <svg:title/>
          <svg:desc/>
        </draw:frame>
        <draw:frame draw:id="id668" draw:style-name="a2267" draw:name="Google Shape;753;g36c01c3558a_1_426" svg:x="5.1205in" svg:y="5.38018in" svg:width="3.70587in" svg:height="1.04987in">
          <draw:text-box>
            <text:p text:style-name="a2263" text:class-names="" text:cond-style-name=""><text:span text:style-name="a2261" text:class-names="">家長、學生帳號已綁定</text:span><text:span text:style-name="a2262" text:class-names=""/></text:p>
            <text:p text:style-name="a2266" text:class-names="" text:cond-style-name=""><text:span text:style-name="a2264" text:class-names="">可多位家長一起申請</text:span><text:span text:style-name="a2265" text:class-names=""/></text:p>
          </draw:text-box>
          <svg:title/>
          <svg:desc/>
        </draw:frame>
        <draw:custom-shape svg:x="5.24634in" svg:y="5.0935in" svg:width="1.44652in" svg:height="0.28117in" draw:id="id669" draw:style-name="a2270" draw:name="Google Shape;754;g36c01c3558a_1_426">
          <svg:title/>
          <svg:desc/>
          <text:p text:style-name="a2269" text:class-names="" text:cond-style-name=""><text:span text:style-name="a2268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presentation:notes draw:style-name="a2273">
          <draw:frame draw:id="id670" presentation:style-name="a2271" draw:name="Google Shape;745;g36c01c3558a_1_426:notes" svg:x="0.7434in" svg:y="5.22441in" svg:width="5.94722in" svg:height="4.27469in" presentation:class="notes" presentation:placeholder="true">
            <draw:text-box/>
            <svg:title/>
            <svg:desc/>
          </draw:frame>
          <draw:page-thumbnail draw:page-number="37" svg:x="0.46181in" svg:y="1.3559in" svg:width="6.51042in" svg:height="3.66319in" presentation:class="page" draw:id="id671" presentation:style-name="a2272" draw:name="Google Shape;746;g36c01c3558a_1_426:notes">
            <svg:title/>
            <svg:desc/>
          </draw:page-thumbnail>
        </presentation:notes>
      </draw:page>
      <draw:page draw:name="Slide41" draw:style-name="a2274" draw:master-page-name="Master1-Layout3-titleOnly-TITLE_ONLY" presentation:presentation-page-layout-name="Master1-PPL3" draw:id="Slide-296">
        <draw:custom-shape svg:x="0.19788in" svg:y="0.875in" svg:width="10.71522in" svg:height="5.25328in" draw:id="id672" draw:style-name="a2277" draw:name="Google Shape;759;g36c01c3558a_1_438">
          <svg:title/>
          <svg:desc/>
          <text:p text:style-name="a2276" text:class-names="" text:cond-style-name=""><text:span text:style-name="a2275" text:class-names=""/></text:p>
          <draw:enhanced-geometry xmlns:dr3d="urn:oasis:names:tc:opendocument:xmlns:dr3d:1.0"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1907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switched="true" draw:handle-position="$0 top" draw:handle-position-x="$0" draw:handle-position-y="top" draw:handle-range-x-minimum="0" draw:handle-range-x-maximum="10800"/>
          </draw:enhanced-geometry>
        </draw:custom-shape>
        <draw:custom-shape svg:x="0.14217in" svg:y="0.1086in" svg:width="11.11122in" svg:height="0.66962in" draw:id="id673" draw:style-name="a2283" draw:name="Google Shape;760;g36c01c3558a_1_438">
          <svg:title/>
          <svg:desc/>
          <text:p text:style-name="a2280" text:class-names="" text:cond-style-name=""><text:span text:style-name="a2278" text:class-names="">家長帳號登入</text:span><text:span text:style-name="a2279" text:class-names=""/></text:p>
          <text:p text:style-name="a2282" text:class-names="" text:cond-style-name=""><text:span text:style-name="a2281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674" draw:style-name="a2287" draw:name="Google Shape;761;g36c01c3558a_1_438" svg:x="8.63889in" svg:y="5.7934in" svg:width="2.5in" svg:height="0.33169in">
          <draw:text-box>
            <text:p text:style-name="a2286" text:class-names="" text:cond-style-name=""><text:span text:style-name="a2284" text:class-names=""><text:page-number style:num-format="1" text:fixed="false">38</text:page-number></text:span><text:span text:style-name="a2285" text:class-names=""/></text:p>
          </draw:text-box>
          <svg:title/>
          <svg:desc/>
        </draw:frame>
        <draw:frame draw:id="id675" draw:style-name="a2291" draw:name="Google Shape;762;g36c01c3558a_1_438" svg:x="6.7374in" svg:y="4.99191in" svg:width="8.82644in" svg:height="1.04987in">
          <draw:text-box>
            <text:p text:style-name="a2290" text:class-names="" text:cond-style-name=""><text:span text:style-name="a2288" text:class-names="">確認家長帳號認證信</text:span><text:span text:style-name="a2289" text:class-names=""/></text:p>
          </draw:text-box>
          <svg:title/>
          <svg:desc/>
        </draw:frame>
        <draw:frame draw:id="id676" draw:style-name="a2292" draw:name="Google Shape;763;g36c01c3558a_1_438" svg:x="0.74874in" svg:y="1.14777in" svg:width="9.45185in" svg:height="4.72638in" style:rel-width="scale" style:rel-height="scale">
          <draw:image xlink:href="media/image99.png" xlink:type="simple" xlink:show="embed" xlink:actuate="onLoad"/>
          <svg:title/>
          <svg:desc/>
        </draw:frame>
        <draw:custom-shape svg:x="4.13769in" svg:y="2.50495in" svg:width="2.75131in" svg:height="2.94587in" draw:id="id677" draw:style-name="a2295" draw:name="Google Shape;764;g36c01c3558a_1_438">
          <svg:title/>
          <svg:desc/>
          <text:p text:style-name="a2294" text:class-names="" text:cond-style-name=""><text:span text:style-name="a2293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width="0.52723in" svg:height="0.34252in" draw:id="id678" draw:style-name="a2298" draw:transform="translate(-0.26362in -0.17126in) rotate(-4.71239) translate(5.57066in 2.16086in)" draw:name="Google Shape;765;g36c01c3558a_1_438">
          <svg:title/>
          <svg:desc/>
          <text:p text:style-name="a2297" text:class-names="" text:cond-style-name=""><text:span text:style-name="a2296" text:class-names=""/></text:p>
          <draw:enhanced-geometry xmlns:dr3d="urn:oasis:names:tc:opendocument:xmlns:dr3d:1.0" draw:type="non-primitive" svg:viewBox="0 0 21600 21600" draw:enhanced-path="M 21600 ?f0 L ?f1 ?f0 ?f1 0 0 10800 ?f1 21600 ?f1 ?f2 21600 ?f2 Z N" draw:text-areas="?f7 ?f0 21600 ?f2" draw:glue-points="?f1 0 ?f1 21600" draw:glue-point-leaving-directions="0, 180" draw:modifiers="7016 5400" draw:mirror-horizontal="true">
            <draw:equation draw:name="f0" draw:formula="$1 "/>
            <draw:equation draw:name="f1" draw:formula="$0 "/>
            <draw:equation draw:name="f2" draw:formula="21600-$1 "/>
            <draw:equation draw:name="f3" draw:formula="21600-?f1 "/>
            <draw:equation draw:name="f4" draw:formula="?f3 *?f0 /10800"/>
            <draw:equation draw:name="f5" draw:formula="?f1 +?f4 "/>
            <draw:equation draw:name="f6" draw:formula="?f1 *?f0 /10800"/>
            <draw:equation draw:name="f7" draw:formula="?f1 -?f6 "/>
            <draw:handle draw:handle-position="$0 $1" draw:handle-position-x="$0" draw:handle-position-y="$1" draw:handle-range-x-minimum="0" draw:handle-range-x-maximum="21600" draw:handle-range-y-minimum="0" draw:handle-range-y-maximum="10800"/>
          </draw:enhanced-geometry>
        </draw:custom-shape>
        <presentation:notes draw:style-name="a2301">
          <draw:frame draw:id="id679" presentation:style-name="a2299" draw:name="Google Shape;756;g36c01c3558a_1_438:notes" svg:x="0.7434in" svg:y="5.22441in" svg:width="5.94722in" svg:height="4.27469in" presentation:class="notes" presentation:placeholder="true">
            <draw:text-box/>
            <svg:title/>
            <svg:desc/>
          </draw:frame>
          <draw:page-thumbnail draw:page-number="38" svg:x="0.46181in" svg:y="1.3559in" svg:width="6.51042in" svg:height="3.66319in" presentation:class="page" draw:id="id680" presentation:style-name="a2300" draw:name="Google Shape;757;g36c01c3558a_1_438:notes">
            <svg:title/>
            <svg:desc/>
          </draw:page-thumbnail>
        </presentation:notes>
      </draw:page>
      <draw:page draw:name="Slide42" draw:style-name="a2302" draw:master-page-name="Master1-Layout3-titleOnly-TITLE_ONLY" presentation:presentation-page-layout-name="Master1-PPL3" draw:id="Slide-297">
        <draw:custom-shape svg:x="0.19788in" svg:y="0.875in" svg:width="10.71522in" svg:height="5.25328in" draw:id="id681" draw:style-name="a2305" draw:name="Google Shape;770;g36c01c3558a_1_450">
          <svg:title/>
          <svg:desc/>
          <text:p text:style-name="a2304" text:class-names="" text:cond-style-name=""><text:span text:style-name="a2303" text:class-names=""/></text:p>
          <draw:enhanced-geometry xmlns:dr3d="urn:oasis:names:tc:opendocument:xmlns:dr3d:1.0"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1907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switched="true" draw:handle-position="$0 top" draw:handle-position-x="$0" draw:handle-position-y="top" draw:handle-range-x-minimum="0" draw:handle-range-x-maximum="10800"/>
          </draw:enhanced-geometry>
        </draw:custom-shape>
        <draw:custom-shape svg:x="0.14217in" svg:y="0.1086in" svg:width="11.11122in" svg:height="0.66962in" draw:id="id682" draw:style-name="a2311" draw:name="Google Shape;771;g36c01c3558a_1_450">
          <svg:title/>
          <svg:desc/>
          <text:p text:style-name="a2308" text:class-names="" text:cond-style-name=""><text:span text:style-name="a2306" text:class-names="">家長帳號登入</text:span><text:span text:style-name="a2307" text:class-names=""/></text:p>
          <text:p text:style-name="a2310" text:class-names="" text:cond-style-name=""><text:span text:style-name="a2309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683" draw:style-name="a2315" draw:name="Google Shape;772;g36c01c3558a_1_450" svg:x="8.63889in" svg:y="5.7934in" svg:width="2.5in" svg:height="0.33169in">
          <draw:text-box>
            <text:p text:style-name="a2314" text:class-names="" text:cond-style-name=""><text:span text:style-name="a2312" text:class-names=""><text:page-number style:num-format="1" text:fixed="false">39</text:page-number></text:span><text:span text:style-name="a2313" text:class-names=""/></text:p>
          </draw:text-box>
          <svg:title/>
          <svg:desc/>
        </draw:frame>
        <draw:frame draw:id="id684" draw:style-name="a2319" draw:name="Google Shape;773;g36c01c3558a_1_450" svg:x="6.7374in" svg:y="4.99191in" svg:width="8.82644in" svg:height="1.04987in">
          <draw:text-box>
            <text:p text:style-name="a2318" text:class-names="" text:cond-style-name=""><text:span text:style-name="a2316" text:class-names="">確認家長帳號認證信</text:span><text:span text:style-name="a2317" text:class-names=""/></text:p>
          </draw:text-box>
          <svg:title/>
          <svg:desc/>
        </draw:frame>
        <draw:custom-shape svg:x="4.13769in" svg:y="2.50495in" svg:width="2.75131in" svg:height="2.94587in" draw:id="id685" draw:style-name="a2322" draw:name="Google Shape;774;g36c01c3558a_1_450">
          <svg:title/>
          <svg:desc/>
          <text:p text:style-name="a2321" text:class-names="" text:cond-style-name=""><text:span text:style-name="a2320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width="0.52723in" svg:height="0.34252in" draw:id="id686" draw:style-name="a2325" draw:transform="translate(-0.26362in -0.17126in) rotate(-4.71239) translate(5.57066in 2.16086in)" draw:name="Google Shape;775;g36c01c3558a_1_450">
          <svg:title/>
          <svg:desc/>
          <text:p text:style-name="a2324" text:class-names="" text:cond-style-name=""><text:span text:style-name="a2323" text:class-names=""/></text:p>
          <draw:enhanced-geometry xmlns:dr3d="urn:oasis:names:tc:opendocument:xmlns:dr3d:1.0" draw:type="non-primitive" svg:viewBox="0 0 21600 21600" draw:enhanced-path="M 21600 ?f0 L ?f1 ?f0 ?f1 0 0 10800 ?f1 21600 ?f1 ?f2 21600 ?f2 Z N" draw:text-areas="?f7 ?f0 21600 ?f2" draw:glue-points="?f1 0 ?f1 21600" draw:glue-point-leaving-directions="0, 180" draw:modifiers="7016 5400" draw:mirror-horizontal="true">
            <draw:equation draw:name="f0" draw:formula="$1 "/>
            <draw:equation draw:name="f1" draw:formula="$0 "/>
            <draw:equation draw:name="f2" draw:formula="21600-$1 "/>
            <draw:equation draw:name="f3" draw:formula="21600-?f1 "/>
            <draw:equation draw:name="f4" draw:formula="?f3 *?f0 /10800"/>
            <draw:equation draw:name="f5" draw:formula="?f1 +?f4 "/>
            <draw:equation draw:name="f6" draw:formula="?f1 *?f0 /10800"/>
            <draw:equation draw:name="f7" draw:formula="?f1 -?f6 "/>
            <draw:handle draw:handle-position="$0 $1" draw:handle-position-x="$0" draw:handle-position-y="$1" draw:handle-range-x-minimum="0" draw:handle-range-x-maximum="21600" draw:handle-range-y-minimum="0" draw:handle-range-y-maximum="10800"/>
          </draw:enhanced-geometry>
        </draw:custom-shape>
        <draw:g draw:name="Google Shape;776;g36c01c3558a_1_450" draw:id="id687">
          <svg:title/>
          <svg:desc/>
          <draw:frame draw:id="id688" draw:style-name="a2326" draw:name="Google Shape;777;g36c01c3558a_1_450" svg:x="0.74874in" svg:y="1.14786in" svg:width="9.45223in" svg:height="4.72655in" style:rel-width="scale" style:rel-height="scale">
            <draw:image xlink:href="media/image100.png" xlink:type="simple" xlink:show="embed" xlink:actuate="onLoad"/>
            <svg:title/>
            <svg:desc/>
          </draw:frame>
          <draw:custom-shape svg:x="7.09169in" svg:y="2.23502in" svg:width="2.74862in" svg:height="0.74486in" draw:id="id689" draw:style-name="a2329" draw:name="Google Shape;778;g36c01c3558a_1_450">
            <svg:title/>
            <svg:desc/>
            <text:p text:style-name="a2328" text:class-names="" text:cond-style-name=""><text:span text:style-name="a2327" text:class-names=""/></text:p>
            <draw:enhanced-geometry xmlns:dr3d="urn:oasis:names:tc:opendocument:xmlns:dr3d:1.0" draw:type="non-primitive" svg:viewBox="0 0 21600 21600" draw:enhanced-path="M 0 0 L 21600 0 21600 21600 0 21600 Z N"/>
          </draw:custom-shape>
        </draw:g>
        <presentation:notes draw:style-name="a2332">
          <draw:frame draw:id="id690" presentation:style-name="a2330" draw:name="Google Shape;767;g36c01c3558a_1_450:notes" svg:x="0.7434in" svg:y="5.22441in" svg:width="5.94722in" svg:height="4.27469in" presentation:class="notes" presentation:placeholder="true">
            <draw:text-box/>
            <svg:title/>
            <svg:desc/>
          </draw:frame>
          <draw:page-thumbnail draw:page-number="39" svg:x="0.46181in" svg:y="1.3559in" svg:width="6.51042in" svg:height="3.66319in" presentation:class="page" draw:id="id691" presentation:style-name="a2331" draw:name="Google Shape;768;g36c01c3558a_1_450:notes">
            <svg:title/>
            <svg:desc/>
          </draw:page-thumbnail>
        </presentation:notes>
      </draw:page>
      <draw:page draw:name="Slide43" draw:style-name="a2333" draw:master-page-name="Master1-Layout3-titleOnly-TITLE_ONLY" presentation:presentation-page-layout-name="Master1-PPL3" draw:id="Slide-298">
        <draw:custom-shape svg:x="0.19788in" svg:y="0.875in" svg:width="10.71522in" svg:height="5.25328in" draw:id="id692" draw:style-name="a2336" draw:name="Google Shape;783;g36c01c3558a_1_464">
          <svg:title/>
          <svg:desc/>
          <text:p text:style-name="a2335" text:class-names="" text:cond-style-name=""><text:span text:style-name="a2334" text:class-names=""/></text:p>
          <draw:enhanced-geometry xmlns:dr3d="urn:oasis:names:tc:opendocument:xmlns:dr3d:1.0"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1907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switched="true" draw:handle-position="$0 top" draw:handle-position-x="$0" draw:handle-position-y="top" draw:handle-range-x-minimum="0" draw:handle-range-x-maximum="10800"/>
          </draw:enhanced-geometry>
        </draw:custom-shape>
        <draw:custom-shape svg:x="0.14217in" svg:y="0.1086in" svg:width="11.11122in" svg:height="0.66962in" draw:id="id693" draw:style-name="a2342" draw:name="Google Shape;784;g36c01c3558a_1_464">
          <svg:title/>
          <svg:desc/>
          <text:p text:style-name="a2339" text:class-names="" text:cond-style-name=""><text:span text:style-name="a2337" text:class-names="">家長帳號登入</text:span><text:span text:style-name="a2338" text:class-names=""/></text:p>
          <text:p text:style-name="a2341" text:class-names="" text:cond-style-name=""><text:span text:style-name="a2340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694" draw:style-name="a2346" draw:name="Google Shape;785;g36c01c3558a_1_464" svg:x="8.63889in" svg:y="5.7934in" svg:width="2.5in" svg:height="0.33169in">
          <draw:text-box>
            <text:p text:style-name="a2345" text:class-names="" text:cond-style-name=""><text:span text:style-name="a2343" text:class-names=""><text:page-number style:num-format="1" text:fixed="false">40</text:page-number></text:span><text:span text:style-name="a2344" text:class-names=""/></text:p>
          </draw:text-box>
          <svg:title/>
          <svg:desc/>
        </draw:frame>
        <draw:frame draw:id="id695" draw:style-name="a2350" draw:name="Google Shape;786;g36c01c3558a_1_464" svg:x="6.7374in" svg:y="4.99191in" svg:width="8.82644in" svg:height="1.04987in">
          <draw:text-box>
            <text:p text:style-name="a2349" text:class-names="" text:cond-style-name=""><text:span text:style-name="a2347" text:class-names="">確認家長帳號認證信</text:span><text:span text:style-name="a2348" text:class-names=""/></text:p>
          </draw:text-box>
          <svg:title/>
          <svg:desc/>
        </draw:frame>
        <draw:custom-shape svg:x="4.13769in" svg:y="2.50495in" svg:width="2.75131in" svg:height="2.94587in" draw:id="id696" draw:style-name="a2353" draw:name="Google Shape;787;g36c01c3558a_1_464">
          <svg:title/>
          <svg:desc/>
          <text:p text:style-name="a2352" text:class-names="" text:cond-style-name=""><text:span text:style-name="a2351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width="0.52723in" svg:height="0.34252in" draw:id="id697" draw:style-name="a2356" draw:transform="translate(-0.26362in -0.17126in) rotate(-4.71239) translate(5.57066in 2.16086in)" draw:name="Google Shape;788;g36c01c3558a_1_464">
          <svg:title/>
          <svg:desc/>
          <text:p text:style-name="a2355" text:class-names="" text:cond-style-name=""><text:span text:style-name="a2354" text:class-names=""/></text:p>
          <draw:enhanced-geometry xmlns:dr3d="urn:oasis:names:tc:opendocument:xmlns:dr3d:1.0" draw:type="non-primitive" svg:viewBox="0 0 21600 21600" draw:enhanced-path="M 21600 ?f0 L ?f1 ?f0 ?f1 0 0 10800 ?f1 21600 ?f1 ?f2 21600 ?f2 Z N" draw:text-areas="?f7 ?f0 21600 ?f2" draw:glue-points="?f1 0 ?f1 21600" draw:glue-point-leaving-directions="0, 180" draw:modifiers="7016 5400" draw:mirror-horizontal="true">
            <draw:equation draw:name="f0" draw:formula="$1 "/>
            <draw:equation draw:name="f1" draw:formula="$0 "/>
            <draw:equation draw:name="f2" draw:formula="21600-$1 "/>
            <draw:equation draw:name="f3" draw:formula="21600-?f1 "/>
            <draw:equation draw:name="f4" draw:formula="?f3 *?f0 /10800"/>
            <draw:equation draw:name="f5" draw:formula="?f1 +?f4 "/>
            <draw:equation draw:name="f6" draw:formula="?f1 *?f0 /10800"/>
            <draw:equation draw:name="f7" draw:formula="?f1 -?f6 "/>
            <draw:handle draw:handle-position="$0 $1" draw:handle-position-x="$0" draw:handle-position-y="$1" draw:handle-range-x-minimum="0" draw:handle-range-x-maximum="21600" draw:handle-range-y-minimum="0" draw:handle-range-y-maximum="10800"/>
          </draw:enhanced-geometry>
        </draw:custom-shape>
        <draw:frame draw:id="id698" presentation:style-name="a2357" draw:name="Google Shape;789;g36c01c3558a_1_464" svg:x="5.74191in" svg:y="1.31436in" svg:width="4.45899in" svg:height="4.65945in" style:rel-width="scale" style:rel-height="scale" presentation:class="outline" presentation:placeholder="false">
          <draw:image xlink:href="media/image101.png" xlink:type="simple" xlink:show="embed" xlink:actuate="onLoad"/>
          <svg:title/>
          <svg:desc/>
        </draw:frame>
        <draw:frame draw:id="id699" draw:style-name="a2358" draw:name="Google Shape;790;g36c01c3558a_1_464" svg:x="0.74874in" svg:y="1.31436in" svg:width="4.99316in" svg:height="4.65945in" style:rel-width="scale" style:rel-height="scale">
          <draw:image xlink:href="media/image102.png" xlink:type="simple" xlink:show="embed" xlink:actuate="onLoad"/>
          <svg:title/>
          <svg:desc/>
        </draw:frame>
        <presentation:notes draw:style-name="a2361">
          <draw:frame draw:id="id700" presentation:style-name="a2359" draw:name="Google Shape;780;g36c01c3558a_1_464:notes" svg:x="0.7434in" svg:y="5.22441in" svg:width="5.94722in" svg:height="4.27469in" presentation:class="notes" presentation:placeholder="true">
            <draw:text-box/>
            <svg:title/>
            <svg:desc/>
          </draw:frame>
          <draw:page-thumbnail draw:page-number="40" svg:x="0.46181in" svg:y="1.3559in" svg:width="6.51042in" svg:height="3.66319in" presentation:class="page" draw:id="id701" presentation:style-name="a2360" draw:name="Google Shape;781;g36c01c3558a_1_464:notes">
            <svg:title/>
            <svg:desc/>
          </draw:page-thumbnail>
        </presentation:notes>
      </draw:page>
      <draw:page draw:name="Slide44" draw:style-name="a2362" draw:master-page-name="Master1-Layout3-titleOnly-TITLE_ONLY" presentation:presentation-page-layout-name="Master1-PPL3" draw:id="Slide-299">
        <draw:custom-shape svg:x="0.19788in" svg:y="0.875in" svg:width="10.71522in" svg:height="5.25328in" draw:id="id702" draw:style-name="a2365" draw:name="Google Shape;795;g36c01c3558a_1_478">
          <svg:title/>
          <svg:desc/>
          <text:p text:style-name="a2364" text:class-names="" text:cond-style-name=""><text:span text:style-name="a2363" text:class-names=""/></text:p>
          <draw:enhanced-geometry xmlns:dr3d="urn:oasis:names:tc:opendocument:xmlns:dr3d:1.0"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1907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switched="true" draw:handle-position="$0 top" draw:handle-position-x="$0" draw:handle-position-y="top" draw:handle-range-x-minimum="0" draw:handle-range-x-maximum="10800"/>
          </draw:enhanced-geometry>
        </draw:custom-shape>
        <draw:custom-shape svg:x="0.14217in" svg:y="0.1086in" svg:width="11.11122in" svg:height="0.66962in" draw:id="id703" draw:style-name="a2371" draw:name="Google Shape;796;g36c01c3558a_1_478">
          <svg:title/>
          <svg:desc/>
          <text:p text:style-name="a2368" text:class-names="" text:cond-style-name=""><text:span text:style-name="a2366" text:class-names="">進入家長帳號介面</text:span><text:span text:style-name="a2367" text:class-names=""/></text:p>
          <text:p text:style-name="a2370" text:class-names="" text:cond-style-name=""><text:span text:style-name="a2369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704" draw:style-name="a2375" draw:name="Google Shape;797;g36c01c3558a_1_478" svg:x="8.63889in" svg:y="5.7934in" svg:width="2.5in" svg:height="0.33169in">
          <draw:text-box>
            <text:p text:style-name="a2374" text:class-names="" text:cond-style-name=""><text:span text:style-name="a2372" text:class-names=""><text:page-number style:num-format="1" text:fixed="false">41</text:page-number></text:span><text:span text:style-name="a2373" text:class-names=""/></text:p>
          </draw:text-box>
          <svg:title/>
          <svg:desc/>
        </draw:frame>
        <draw:custom-shape svg:x="4.13769in" svg:y="2.50495in" svg:width="2.75131in" svg:height="2.94587in" draw:id="id705" draw:style-name="a2378" draw:name="Google Shape;798;g36c01c3558a_1_478">
          <svg:title/>
          <svg:desc/>
          <text:p text:style-name="a2377" text:class-names="" text:cond-style-name=""><text:span text:style-name="a2376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width="0.52723in" svg:height="0.34252in" draw:id="id706" draw:style-name="a2381" draw:transform="translate(-0.26362in -0.17126in) rotate(-4.71239) translate(5.57066in 2.16086in)" draw:name="Google Shape;799;g36c01c3558a_1_478">
          <svg:title/>
          <svg:desc/>
          <text:p text:style-name="a2380" text:class-names="" text:cond-style-name=""><text:span text:style-name="a2379" text:class-names=""/></text:p>
          <draw:enhanced-geometry xmlns:dr3d="urn:oasis:names:tc:opendocument:xmlns:dr3d:1.0" draw:type="non-primitive" svg:viewBox="0 0 21600 21600" draw:enhanced-path="M 21600 ?f0 L ?f1 ?f0 ?f1 0 0 10800 ?f1 21600 ?f1 ?f2 21600 ?f2 Z N" draw:text-areas="?f7 ?f0 21600 ?f2" draw:glue-points="?f1 0 ?f1 21600" draw:glue-point-leaving-directions="0, 180" draw:modifiers="7016 5400" draw:mirror-horizontal="true">
            <draw:equation draw:name="f0" draw:formula="$1 "/>
            <draw:equation draw:name="f1" draw:formula="$0 "/>
            <draw:equation draw:name="f2" draw:formula="21600-$1 "/>
            <draw:equation draw:name="f3" draw:formula="21600-?f1 "/>
            <draw:equation draw:name="f4" draw:formula="?f3 *?f0 /10800"/>
            <draw:equation draw:name="f5" draw:formula="?f1 +?f4 "/>
            <draw:equation draw:name="f6" draw:formula="?f1 *?f0 /10800"/>
            <draw:equation draw:name="f7" draw:formula="?f1 -?f6 "/>
            <draw:handle draw:handle-position="$0 $1" draw:handle-position-x="$0" draw:handle-position-y="$1" draw:handle-range-x-minimum="0" draw:handle-range-x-maximum="21600" draw:handle-range-y-minimum="0" draw:handle-range-y-maximum="10800"/>
          </draw:enhanced-geometry>
        </draw:custom-shape>
        <draw:frame draw:id="id707" draw:style-name="a2382" draw:name="Google Shape;800;g36c01c3558a_1_478" svg:x="0.82509in" svg:y="1.39406in" svg:width="9.46093in" svg:height="4.39616in" style:rel-width="scale" style:rel-height="scale">
          <draw:image xlink:href="media/image103.png" xlink:type="simple" xlink:show="embed" xlink:actuate="onLoad"/>
          <svg:title/>
          <svg:desc/>
        </draw:frame>
        <draw:custom-shape svg:x="5.49514in" svg:y="3.6383in" svg:width="0.62188in" svg:height="0.1383in" draw:id="id708" draw:style-name="a2385" draw:name="矩形 1">
          <svg:title/>
          <svg:desc/>
          <text:p text:style-name="a2384" text:class-names="" text:cond-style-name=""><text:span text:style-name="a2383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1.24692in" svg:y="2.02256in" svg:width="0.5084in" svg:height="0.16893in" draw:id="id709" draw:style-name="a2388" draw:name="矩形 2">
          <svg:title/>
          <svg:desc/>
          <text:p text:style-name="a2387" text:class-names="" text:cond-style-name=""><text:span text:style-name="a2386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presentation:notes draw:style-name="a2391">
          <draw:frame draw:id="id710" presentation:style-name="a2389" draw:name="Google Shape;792;g36c01c3558a_1_478:notes" svg:x="0.7434in" svg:y="5.22441in" svg:width="5.94722in" svg:height="4.27469in" presentation:class="notes" presentation:placeholder="true">
            <draw:text-box/>
            <svg:title/>
            <svg:desc/>
          </draw:frame>
          <draw:page-thumbnail draw:page-number="41" svg:x="0.46181in" svg:y="1.3559in" svg:width="6.51042in" svg:height="3.66319in" presentation:class="page" draw:id="id711" presentation:style-name="a2390" draw:name="Google Shape;793;g36c01c3558a_1_478:notes">
            <svg:title/>
            <svg:desc/>
          </draw:page-thumbnail>
        </presentation:notes>
      </draw:page>
      <draw:page draw:name="Slide45" draw:style-name="a2392" draw:master-page-name="Master1-Layout3-titleOnly-TITLE_ONLY" presentation:presentation-page-layout-name="Master1-PPL3" draw:id="Slide-300">
        <draw:custom-shape svg:x="0.19788in" svg:y="0.875in" svg:width="10.71522in" svg:height="5.25328in" draw:id="id712" draw:style-name="a2395" draw:name="Google Shape;805;g36c01c3558a_1_490">
          <svg:title/>
          <svg:desc/>
          <text:p text:style-name="a2394" text:class-names="" text:cond-style-name=""><text:span text:style-name="a2393" text:class-names=""/></text:p>
          <draw:enhanced-geometry xmlns:dr3d="urn:oasis:names:tc:opendocument:xmlns:dr3d:1.0"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1907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switched="true" draw:handle-position="$0 top" draw:handle-position-x="$0" draw:handle-position-y="top" draw:handle-range-x-minimum="0" draw:handle-range-x-maximum="10800"/>
          </draw:enhanced-geometry>
        </draw:custom-shape>
        <draw:custom-shape svg:x="0.14217in" svg:y="0.1086in" svg:width="11.11122in" svg:height="0.66962in" draw:id="id713" draw:style-name="a2401" draw:name="Google Shape;806;g36c01c3558a_1_490">
          <svg:title/>
          <svg:desc/>
          <text:p text:style-name="a2398" text:class-names="" text:cond-style-name=""><text:span text:style-name="a2396" text:class-names="">進入家長帳號介面</text:span><text:span text:style-name="a2397" text:class-names=""/></text:p>
          <text:p text:style-name="a2400" text:class-names="" text:cond-style-name=""><text:span text:style-name="a2399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714" draw:style-name="a2405" draw:name="Google Shape;807;g36c01c3558a_1_490" svg:x="8.63889in" svg:y="5.7934in" svg:width="2.5in" svg:height="0.33169in">
          <draw:text-box>
            <text:p text:style-name="a2404" text:class-names="" text:cond-style-name=""><text:span text:style-name="a2402" text:class-names=""><text:page-number style:num-format="1" text:fixed="false">42</text:page-number></text:span><text:span text:style-name="a2403" text:class-names=""/></text:p>
          </draw:text-box>
          <svg:title/>
          <svg:desc/>
        </draw:frame>
        <draw:custom-shape svg:x="4.13769in" svg:y="2.50495in" svg:width="2.75131in" svg:height="2.94587in" draw:id="id715" draw:style-name="a2408" draw:name="Google Shape;808;g36c01c3558a_1_490">
          <svg:title/>
          <svg:desc/>
          <text:p text:style-name="a2407" text:class-names="" text:cond-style-name=""><text:span text:style-name="a2406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width="0.52723in" svg:height="0.34252in" draw:id="id716" draw:style-name="a2411" draw:transform="translate(-0.26362in -0.17126in) rotate(-4.71239) translate(5.57066in 2.16086in)" draw:name="Google Shape;809;g36c01c3558a_1_490">
          <svg:title/>
          <svg:desc/>
          <text:p text:style-name="a2410" text:class-names="" text:cond-style-name=""><text:span text:style-name="a2409" text:class-names=""/></text:p>
          <draw:enhanced-geometry xmlns:dr3d="urn:oasis:names:tc:opendocument:xmlns:dr3d:1.0" draw:type="non-primitive" svg:viewBox="0 0 21600 21600" draw:enhanced-path="M 21600 ?f0 L ?f1 ?f0 ?f1 0 0 10800 ?f1 21600 ?f1 ?f2 21600 ?f2 Z N" draw:text-areas="?f7 ?f0 21600 ?f2" draw:glue-points="?f1 0 ?f1 21600" draw:glue-point-leaving-directions="0, 180" draw:modifiers="7016 5400" draw:mirror-horizontal="true">
            <draw:equation draw:name="f0" draw:formula="$1 "/>
            <draw:equation draw:name="f1" draw:formula="$0 "/>
            <draw:equation draw:name="f2" draw:formula="21600-$1 "/>
            <draw:equation draw:name="f3" draw:formula="21600-?f1 "/>
            <draw:equation draw:name="f4" draw:formula="?f3 *?f0 /10800"/>
            <draw:equation draw:name="f5" draw:formula="?f1 +?f4 "/>
            <draw:equation draw:name="f6" draw:formula="?f1 *?f0 /10800"/>
            <draw:equation draw:name="f7" draw:formula="?f1 -?f6 "/>
            <draw:handle draw:handle-position="$0 $1" draw:handle-position-x="$0" draw:handle-position-y="$1" draw:handle-range-x-minimum="0" draw:handle-range-x-maximum="21600" draw:handle-range-y-minimum="0" draw:handle-range-y-maximum="10800"/>
          </draw:enhanced-geometry>
        </draw:custom-shape>
        <draw:frame draw:id="id717" draw:style-name="a2412" draw:name="Google Shape;810;g36c01c3558a_1_490" svg:x="0.74005in" svg:y="1.39735in" svg:width="9.46111in" svg:height="4.3958in" style:rel-width="scale" style:rel-height="scale">
          <draw:image xlink:href="media/image104.png" xlink:type="simple" xlink:show="embed" xlink:actuate="onLoad"/>
          <svg:title/>
          <svg:desc/>
        </draw:frame>
        <draw:custom-shape svg:x="2.58497in" svg:y="4.02634in" svg:width="1.20629in" svg:height="0.51532in" draw:id="id718" draw:style-name="a2415" draw:name="Google Shape;811;g36c01c3558a_1_490">
          <svg:title/>
          <svg:desc/>
          <text:p text:style-name="a2414" text:class-names="" text:cond-style-name=""><text:span text:style-name="a2413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0.74005in" svg:y="3.43741in" svg:width="1.49012in" svg:height="1.44248in" draw:id="id719" draw:style-name="a2418" draw:name="Google Shape;812;g36c01c3558a_1_490">
          <svg:title/>
          <svg:desc/>
          <text:p text:style-name="a2417" text:class-names="" text:cond-style-name=""><text:span text:style-name="a2416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5.32295in" svg:y="4.44392in" svg:width="3.17848in" svg:height="1.32119in" draw:id="id720" draw:style-name="a2428" draw:name="Google Shape;813;g36c01c3558a_1_490">
          <svg:title/>
          <svg:desc/>
          <text:p text:style-name="a2421" text:class-names="" text:cond-style-name=""><text:span text:style-name="a2419" text:class-names="">1.可掌握孩子功課進度</text:span><text:span text:style-name="a2420" text:class-names=""/></text:p>
          <text:p text:style-name="a2424" text:class-names="" text:cond-style-name=""><text:span text:style-name="a2422" text:class-names="">2.可指派作業給孩子</text:span><text:span text:style-name="a2423" text:class-names=""/></text:p>
          <text:p text:style-name="a2427" text:class-names="" text:cond-style-name=""><text:span text:style-name="a2425" text:class-names="">3.可分析孩子測驗報告</text:span><text:span text:style-name="a2426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2.54895in" svg:y="4.829in" svg:width="2.59054in" svg:height="0.96426in" draw:id="id721" draw:style-name="a2431" draw:name="Google Shape;814;g36c01c3558a_1_490">
          <svg:title/>
          <svg:desc/>
          <text:p text:style-name="a2430" text:class-names="" text:cond-style-name=""><text:span text:style-name="a2429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1.08734in" svg:y="2.02256in" svg:width="0.5084in" svg:height="0.16893in" draw:id="id722" draw:style-name="a2434" draw:name="矩形 1">
          <svg:title/>
          <svg:desc/>
          <text:p text:style-name="a2433" text:class-names="" text:cond-style-name=""><text:span text:style-name="a2432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723" draw:style-name="a2435" draw:name="Google Shape;633;g36c01c3558a_1_263" svg:x="4.21709in" svg:y="4.71785in" svg:width="0.51322in" svg:height="0.48868in" style:rel-width="scale" style:rel-height="scale">
          <draw:image xlink:href="media/image78.png" xlink:type="simple" xlink:show="embed" xlink:actuate="onLoad"/>
          <svg:title/>
          <svg:desc>徽章 1 以實心填滿</svg:desc>
        </draw:frame>
        <draw:frame draw:id="id724" draw:style-name="a2436" draw:name="Google Shape;632;g36c01c3558a_1_263" svg:x="3.33326in" svg:y="3.51256in" svg:width="0.51096in" svg:height="0.51099in" style:rel-width="scale" style:rel-height="scale">
          <draw:image xlink:href="media/image77.png" xlink:type="simple" xlink:show="embed" xlink:actuate="onLoad"/>
          <svg:title/>
          <svg:desc>識別證 以實心填滿</svg:desc>
        </draw:frame>
        <draw:frame draw:id="id725" draw:style-name="a2437" draw:name="Google Shape;647;g36c01c3558a_1_288" svg:x="1.70384in" svg:y="2.88587in" svg:width="0.54916in" svg:height="0.58073in" style:rel-width="scale" style:rel-height="scale">
          <draw:image xlink:href="media/image80.png" xlink:type="simple" xlink:show="embed" xlink:actuate="onLoad"/>
          <svg:title/>
          <svg:desc>徽章 3 以實心填滿</svg:desc>
        </draw:frame>
        <presentation:notes draw:style-name="a2440">
          <draw:frame draw:id="id726" presentation:style-name="a2438" draw:name="Google Shape;802;g36c01c3558a_1_490:notes" svg:x="0.7434in" svg:y="5.22441in" svg:width="5.94722in" svg:height="4.27469in" presentation:class="notes" presentation:placeholder="true">
            <draw:text-box/>
            <svg:title/>
            <svg:desc/>
          </draw:frame>
          <draw:page-thumbnail draw:page-number="42" svg:x="0.46181in" svg:y="1.3559in" svg:width="6.51042in" svg:height="3.66319in" presentation:class="page" draw:id="id727" presentation:style-name="a2439" draw:name="Google Shape;803;g36c01c3558a_1_490:notes">
            <svg:title/>
            <svg:desc/>
          </draw:page-thumbnail>
        </presentation:notes>
      </draw:page>
      <draw:page draw:name="Slide46" draw:style-name="a2441" draw:master-page-name="Master1-Layout2-blank-BLANK" presentation:presentation-page-layout-name="Master1-PPL2" draw:id="Slide-301">
        <draw:frame draw:id="id728" draw:style-name="a2445" draw:name="Google Shape;822;g36d7c143319_1_76" svg:x="0.85158in" svg:y="3.26937in" svg:width="9.66175in" svg:height="1.11089in">
          <draw:text-box>
            <text:p text:style-name="a2444" text:class-names="" text:cond-style-name=""><text:span text:style-name="a2442" text:class-names="">討論區：分享體驗回饋</text:span><text:span text:style-name="a2443" text:class-names=""/></text:p>
          </draw:text-box>
          <svg:title/>
          <svg:desc/>
        </draw:frame>
        <draw:connector draw:type="line" svg:x1="1.43492in" svg:y1="4.37506in" svg:x2="10.41818in" svg:y2="4.37506in" draw:id="id729" draw:style-name="a2446" draw:name="Google Shape;823;g36d7c143319_1_76">
          <svg:title/>
          <svg:desc/>
        </draw:connector>
        <draw:custom-shape svg:width="0.61968in" svg:height="0.61968in" draw:id="id730" draw:style-name="a2450" draw:transform="translate(-0.30984in -0.30984in) rotate(-0.1974) translate(1.0708in 4.20974in)" draw:name="Google Shape;824;g36d7c143319_1_76">
          <svg:title/>
          <svg:desc/>
          <text:p text:style-name="a2448" text:class-names="" text:cond-style-name=""><text:span text:style-name="a2447" text:class-names=""/></text:p>
          <draw:enhanced-geometry xmlns:dr3d="urn:oasis:names:tc:opendocument:xmlns:dr3d:1.0" draw:type="non-primitive" svg:viewBox="0 0 2020491 2020491" draw:enhanced-path="M 0 0 L 2020490 0 2020490 2020491 0 2020491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020491"/>
            <draw:equation draw:name="f7" draw:formula="?f4 / 2020491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g draw:name="Google Shape;825;g36d7c143319_1_76" draw:id="id731">
          <svg:title/>
          <svg:desc/>
          <draw:g draw:name="Google Shape;826;g36d7c143319_1_76" draw:id="id733">
            <svg:title/>
            <svg:desc/>
            <draw:custom-shape svg:x="3.64802in" svg:y="1.07525in" svg:width="4.41256in" svg:height="1.77287in" draw:id="id735" draw:style-name="a2463" draw:name="Google Shape;827;g36d7c143319_1_76">
              <svg:title/>
              <svg:desc/>
              <text:p text:style-name="a2462" text:class-names="" text:cond-style-name=""><text:span text:style-name="a2461" text:class-names=""/></text:p>
              <draw:enhanced-geometry xmlns:dr3d="urn:oasis:names:tc:opendocument:xmlns:dr3d:1.0" draw:path-stretchpoint-x="21600" draw:path-stretchpoint-y="21600" draw:type="non-primitive" svg:viewBox="0 0 21600 21600" draw:enhanced-path="M ?f3 ?f5 L ?f12 ?f5 A ?f65 ?f66 ?f67 ?f68 ?f12 ?f5 ?f62 ?f64  W ?f69 ?f70 ?f71 ?f72 ?f12 ?f5 ?f62 ?f64 L ?f3 ?f6 Z N" draw:text-areas="?f3 ?f24 ?f23 ?f25">
                <draw:equation draw:name="f0" draw:formula="16200000"/>
                <draw:equation draw:name="f1" draw:formula="10800000"/>
                <draw:equation draw:name="f2" draw:formula="5400000"/>
                <draw:equation draw:name="f3" draw:formula="left"/>
                <draw:equation draw:name="f4" draw:formula="right"/>
                <draw:equation draw:name="f5" draw:formula="top"/>
                <draw:equation draw:name="f6" draw:formula="bottom"/>
                <draw:equation draw:name="f7" draw:formula="?f6 - ?f5"/>
                <draw:equation draw:name="f8" draw:formula="?f7 / 2"/>
                <draw:equation draw:name="f9" draw:formula="?f5 + ?f8"/>
                <draw:equation draw:name="f10" draw:formula="?f4 - ?f3"/>
                <draw:equation draw:name="f11" draw:formula="?f10 / 2"/>
                <draw:equation draw:name="f12" draw:formula="?f3 + ?f11"/>
                <draw:equation draw:name="f13" draw:formula="5419351 / 1725033"/>
                <draw:equation draw:name="f14" draw:formula="2700000 + ?f2"/>
                <draw:equation draw:name="f15" draw:formula="?f14 * ?f13 / ?f1"/>
                <draw:equation draw:name="f16" draw:formula="0 - ?f15"/>
                <draw:equation draw:name="f17" draw:formula="sin(?f16)"/>
                <draw:equation draw:name="f18" draw:formula="0 - ?f17"/>
                <draw:equation draw:name="f19" draw:formula="?f18 * ?f11"/>
                <draw:equation draw:name="f20" draw:formula="cos(?f16)"/>
                <draw:equation draw:name="f21" draw:formula="0 - ?f20"/>
                <draw:equation draw:name="f22" draw:formula="?f21 * ?f8"/>
                <draw:equation draw:name="f23" draw:formula="?f12 + ?f19"/>
                <draw:equation draw:name="f24" draw:formula="?f9 - ?f22"/>
                <draw:equation draw:name="f25" draw:formula="?f9 + ?f22"/>
                <draw:equation draw:name="f26" draw:formula="21550000 - ?f1"/>
                <draw:equation draw:name="f27" draw:formula="if(?f26, ?f1, 21550000)"/>
                <draw:equation draw:name="f28" draw:formula="-21550000 - ?f27"/>
                <draw:equation draw:name="f29" draw:formula="if(?f28, -21550000, ?f27)"/>
                <draw:equation draw:name="f30" draw:formula="?f0 + ?f29"/>
                <draw:equation draw:name="f31" draw:formula="?f0 + ?f2"/>
                <draw:equation draw:name="f32" draw:formula="?f31 * ?f13 / ?f1"/>
                <draw:equation draw:name="f33" draw:formula="0 - ?f32"/>
                <draw:equation draw:name="f34" draw:formula="cos(?f33)"/>
                <draw:equation draw:name="f35" draw:formula="0 - ?f34"/>
                <draw:equation draw:name="f36" draw:formula="?f35 * ?f11"/>
                <draw:equation draw:name="f37" draw:formula="sin(?f33)"/>
                <draw:equation draw:name="f38" draw:formula="0 - ?f37"/>
                <draw:equation draw:name="f39" draw:formula="?f38 * ?f8"/>
                <draw:equation draw:name="f40" draw:formula="sqrt(?f36 * ?f36 + ?f39 * ?f39 + 0 * 0)"/>
                <draw:equation draw:name="f41" draw:formula="?f11 * ?f8 / ?f40"/>
                <draw:equation draw:name="f42" draw:formula="?f38 * ?f41"/>
                <draw:equation draw:name="f43" draw:formula="?f12 - ?f42"/>
                <draw:equation draw:name="f44" draw:formula="?f35 * ?f41"/>
                <draw:equation draw:name="f45" draw:formula="?f5 - ?f44"/>
                <draw:equation draw:name="f46" draw:formula="?f43 - ?f11"/>
                <draw:equation draw:name="f47" draw:formula="?f45 - ?f8"/>
                <draw:equation draw:name="f48" draw:formula="?f43 + ?f11"/>
                <draw:equation draw:name="f49" draw:formula="?f45 + ?f8"/>
                <draw:equation draw:name="f50" draw:formula="?f30 + ?f2"/>
                <draw:equation draw:name="f51" draw:formula="?f50 * ?f13 / ?f1"/>
                <draw:equation draw:name="f52" draw:formula="0 - ?f51"/>
                <draw:equation draw:name="f53" draw:formula="cos(?f52)"/>
                <draw:equation draw:name="f54" draw:formula="0 - ?f53"/>
                <draw:equation draw:name="f55" draw:formula="?f54 * ?f11"/>
                <draw:equation draw:name="f56" draw:formula="sin(?f52)"/>
                <draw:equation draw:name="f57" draw:formula="0 - ?f56"/>
                <draw:equation draw:name="f58" draw:formula="?f57 * ?f8"/>
                <draw:equation draw:name="f59" draw:formula="sqrt(?f55 * ?f55 + ?f58 * ?f58 + 0 * 0)"/>
                <draw:equation draw:name="f60" draw:formula="?f11 * ?f8 / ?f59"/>
                <draw:equation draw:name="f61" draw:formula="?f57 * ?f60"/>
                <draw:equation draw:name="f62" draw:formula="?f43 + ?f61"/>
                <draw:equation draw:name="f63" draw:formula="?f54 * ?f60"/>
                <draw:equation draw:name="f64" draw:formula="?f45 + ?f63"/>
                <draw:equation draw:name="f65" draw:formula="if(?f29, ?f12, ?f46)"/>
                <draw:equation draw:name="f66" draw:formula="if(?f29, ?f5, ?f47)"/>
                <draw:equation draw:name="f67" draw:formula="if(?f29, ?f12, ?f48)"/>
                <draw:equation draw:name="f68" draw:formula="if(?f29, ?f5, ?f49)"/>
                <draw:equation draw:name="f69" draw:formula="if(?f29, ?f46, ?f62)"/>
                <draw:equation draw:name="f70" draw:formula="if(?f29, ?f47, ?f64)"/>
                <draw:equation draw:name="f71" draw:formula="if(?f29, ?f48, ?f62)"/>
                <draw:equation draw:name="f72" draw:formula="if(?f29, ?f49, ?f64)"/>
              </draw:enhanced-geometry>
            </draw:custom-shape>
            <draw:frame draw:id="id736" draw:style-name="a2464" draw:name="Google Shape;828;g36d7c143319_1_76" svg:x="2.39082in" svg:y="0.24513in" svg:width="2.79657in" svg:height="2.64833in" style:rel-width="scale" style:rel-height="scale">
              <draw:image xlink:href="media/image1.png" xlink:type="simple" xlink:show="embed" xlink:actuate="onLoad"/>
              <svg:title/>
              <svg:desc>一張含有 文字, 圓形, 美工圖案, 圖形 的圖片

自動產生的描述</svg:desc>
            </draw:frame>
          </draw:g>
          <draw:frame draw:id="id734" draw:style-name="a2460" draw:name="Google Shape;829;g36d7c143319_1_76" svg:x="0.59661in" svg:y="1.21417in" svg:width="10.4179in" svg:height="1.71155in">
            <draw:text-box>
              <text:p text:style-name="a2459" text:class-names="" text:cond-style-name=""><text:span text:style-name="a2455" text:class-names="">0</text:span><text:span text:style-name="a2456" text:class-names="">7</text:span><text:span text:style-name="a2457" text:class-names=""><text:s text:c="1"/></text:span><text:span text:style-name="a2458" text:class-names=""/></text:p>
            </draw:text-box>
            <svg:title/>
            <svg:desc/>
          </draw:frame>
        </draw:g>
        <draw:frame draw:id="id732" draw:style-name="a2454" draw:name="Google Shape;830;g36d7c143319_1_76" svg:x="8.63889in" svg:y="5.7934in" svg:width="2.5in" svg:height="0.33169in">
          <draw:text-box>
            <text:p text:style-name="a2453" text:class-names="" text:cond-style-name=""><text:span text:style-name="a2451" text:class-names=""><text:page-number style:num-format="1" text:fixed="false">43</text:page-number></text:span><text:span text:style-name="a2452" text:class-names=""/></text:p>
          </draw:text-box>
          <svg:title/>
          <svg:desc/>
        </draw:frame>
        <presentation:notes draw:style-name="a2467">
          <draw:frame draw:id="id737" presentation:style-name="a2465" draw:name="Google Shape;819;g36d7c143319_1_76:notes" svg:x="0.7434in" svg:y="5.22441in" svg:width="5.94722in" svg:height="4.27469in" presentation:class="notes" presentation:placeholder="true">
            <draw:text-box/>
            <svg:title/>
            <svg:desc/>
          </draw:frame>
          <draw:page-thumbnail draw:page-number="43" svg:x="0.46181in" svg:y="1.3559in" svg:width="6.51042in" svg:height="3.66319in" presentation:class="page" draw:id="id738" presentation:style-name="a2466" draw:name="Google Shape;820;g36d7c143319_1_76:notes">
            <svg:title/>
            <svg:desc/>
          </draw:page-thumbnail>
        </presentation:notes>
      </draw:page>
      <draw:page draw:name="Slide47" draw:style-name="a2468" draw:master-page-name="Master1-Layout3-titleOnly-TITLE_ONLY" presentation:presentation-page-layout-name="Master1-PPL3" draw:id="Slide-302">
        <draw:custom-shape svg:x="0.19788in" svg:y="0.875in" svg:width="10.71522in" svg:height="5.25328in" draw:id="id739" draw:style-name="a2471" draw:name="Google Shape;835;g36c01c3558a_1_508">
          <svg:title/>
          <svg:desc/>
          <text:p text:style-name="a2470" text:class-names="" text:cond-style-name=""><text:span text:style-name="a2469" text:class-names=""/></text:p>
          <draw:enhanced-geometry xmlns:dr3d="urn:oasis:names:tc:opendocument:xmlns:dr3d:1.0"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1907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switched="true" draw:handle-position="$0 top" draw:handle-position-x="$0" draw:handle-position-y="top" draw:handle-range-x-minimum="0" draw:handle-range-x-maximum="10800"/>
          </draw:enhanced-geometry>
        </draw:custom-shape>
        <draw:custom-shape svg:x="0.14217in" svg:y="0.1086in" svg:width="11.11122in" svg:height="0.66962in" draw:id="id740" draw:style-name="a2477" draw:name="Google Shape;836;g36c01c3558a_1_508">
          <svg:title/>
          <svg:desc/>
          <text:p text:style-name="a2474" text:class-names="" text:cond-style-name=""><text:span text:style-name="a2472" text:class-names="">討論區：兩個收穫</text:span><text:span text:style-name="a2473" text:class-names=""/></text:p>
          <text:p text:style-name="a2476" text:class-names="" text:cond-style-name=""><text:span text:style-name="a2475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741" draw:style-name="a2481" draw:name="Google Shape;837;g36c01c3558a_1_508" svg:x="8.63889in" svg:y="5.7934in" svg:width="2.5in" svg:height="0.33169in">
          <draw:text-box>
            <text:p text:style-name="a2480" text:class-names="" text:cond-style-name=""><text:span text:style-name="a2478" text:class-names=""><text:page-number style:num-format="1" text:fixed="false">44</text:page-number></text:span><text:span text:style-name="a2479" text:class-names=""/></text:p>
          </draw:text-box>
          <svg:title/>
          <svg:desc/>
        </draw:frame>
        <draw:frame draw:id="id742" draw:style-name="a2482" draw:name="Google Shape;838;g36c01c3558a_1_508" svg:x="0.41161in" svg:y="1.31048in" svg:width="10.33907in" svg:height="3.43678in" style:rel-width="scale" style:rel-height="scale">
          <draw:image xlink:href="media/image105.png" xlink:type="simple" xlink:show="embed" xlink:actuate="onLoad"/>
          <svg:title/>
          <svg:desc/>
        </draw:frame>
        <draw:frame draw:id="id743" draw:style-name="a2483" draw:name="Google Shape;839;g36c01c3558a_1_508" svg:x="2.32139in" svg:y="4.8347in" svg:width="7.49827in" svg:height="0.95871in" style:rel-width="scale" style:rel-height="scale">
          <draw:image xlink:href="media/image106.png" xlink:type="simple" xlink:show="embed" xlink:actuate="onLoad"/>
          <svg:title/>
          <svg:desc/>
        </draw:frame>
        <draw:custom-shape svg:x="4.75in" svg:y="5.38668in" svg:width="2.64167in" svg:height="0.40672in" draw:id="id744" draw:style-name="a2486" draw:name="Google Shape;754;g36c01c3558a_1_426">
          <svg:title/>
          <svg:desc/>
          <text:p text:style-name="a2485" text:class-names="" text:cond-style-name=""><text:span text:style-name="a2484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7.4646in" svg:y="5.46553in" svg:width="0.38747in" svg:height="0.24902in" draw:id="id746" draw:style-name="a2489" draw:name="Google Shape;841;g36c01c3558a_1_508">
          <svg:title/>
          <svg:desc/>
          <text:p text:style-name="a2488" text:class-names="" text:cond-style-name="" text:id="id745"><text:span text:style-name="a2487" text:class-names=""/></text:p>
          <draw:enhanced-geometry xmlns:dr3d="urn:oasis:names:tc:opendocument:xmlns:dr3d:1.0" draw:type="non-primitive" svg:viewBox="0 0 21600 21600" draw:enhanced-path="M 21600 ?f0 L ?f1 ?f0 ?f1 0 0 10800 ?f1 21600 ?f1 ?f2 21600 ?f2 Z N" draw:text-areas="?f7 ?f0 21600 ?f2" draw:glue-points="?f1 0 ?f1 21600" draw:glue-point-leaving-directions="0, 180" draw:modifiers="6941 5400">
            <draw:equation draw:name="f0" draw:formula="$1 "/>
            <draw:equation draw:name="f1" draw:formula="$0 "/>
            <draw:equation draw:name="f2" draw:formula="21600-$1 "/>
            <draw:equation draw:name="f3" draw:formula="21600-?f1 "/>
            <draw:equation draw:name="f4" draw:formula="?f3 *?f0 /10800"/>
            <draw:equation draw:name="f5" draw:formula="?f1 +?f4 "/>
            <draw:equation draw:name="f6" draw:formula="?f1 *?f0 /10800"/>
            <draw:equation draw:name="f7" draw:formula="?f1 -?f6 "/>
            <draw:handle draw:handle-position="$0 $1" draw:handle-position-x="$0" draw:handle-position-y="$1" draw:handle-range-x-minimum="0" draw:handle-range-x-maximum="21600" draw:handle-range-y-minimum="0" draw:handle-range-y-maximum="10800"/>
          </draw:enhanced-geometry>
        </draw:custom-shape>
        <anim:par xmlns:anim="urn:oasis:names:tc:opendocument:xmlns:animation:1.0" presentation:node-type="timing-root">
          <anim:seq presentation:node-type="main-sequence" smil:dur="indefinite">
            <anim:par smil:begin="indefinite" smil:fill="hold">
              <anim:par smil:begin="0.0s" smil:fill="hold">
                <anim:par presentation:node-type="on-click" presentation:preset-id="1" presentation:preset-sub-type="0" presentation:preset-class="entrance" smil:begin="0.0s" smil:fill="hold">
                  <anim:set smil:targetElement="id746" smil:attributeName="visibility" smil:to="visible" smil:begin="0.0s" smil:dur="0.001s" smil:fill="hold"/>
                </anim:par>
              </anim:par>
            </anim:par>
          </anim:seq>
        </anim:par>
        <presentation:notes draw:style-name="a2492">
          <draw:frame draw:id="id747" presentation:style-name="a2490" draw:name="Google Shape;832;g36c01c3558a_1_508:notes" svg:x="0.7434in" svg:y="5.22441in" svg:width="5.94722in" svg:height="4.27469in" presentation:class="notes" presentation:placeholder="true">
            <draw:text-box/>
            <svg:title/>
            <svg:desc/>
          </draw:frame>
          <draw:page-thumbnail draw:page-number="44" svg:x="0.46181in" svg:y="1.3559in" svg:width="6.51042in" svg:height="3.66319in" presentation:class="page" draw:id="id748" presentation:style-name="a2491" draw:name="Google Shape;833;g36c01c3558a_1_508:notes">
            <svg:title/>
            <svg:desc/>
          </draw:page-thumbnail>
        </presentation:notes>
      </draw:page>
      <draw:page draw:name="Slide48" draw:style-name="a2493" draw:master-page-name="Master1-Layout3-titleOnly-TITLE_ONLY" presentation:presentation-page-layout-name="Master1-PPL3" draw:id="Slide-303">
        <draw:custom-shape svg:x="0.19788in" svg:y="0.875in" svg:width="10.71522in" svg:height="5.25328in" draw:id="id749" draw:style-name="a2496" draw:name="Google Shape;846;g36c01c3558a_1_528">
          <svg:title/>
          <svg:desc/>
          <text:p text:style-name="a2495" text:class-names="" text:cond-style-name=""><text:span text:style-name="a2494" text:class-names=""/></text:p>
          <draw:enhanced-geometry xmlns:dr3d="urn:oasis:names:tc:opendocument:xmlns:dr3d:1.0"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1907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switched="true" draw:handle-position="$0 top" draw:handle-position-x="$0" draw:handle-position-y="top" draw:handle-range-x-minimum="0" draw:handle-range-x-maximum="10800"/>
          </draw:enhanced-geometry>
        </draw:custom-shape>
        <draw:custom-shape svg:x="0.14217in" svg:y="0.1086in" svg:width="11.11122in" svg:height="0.66962in" draw:id="id750" draw:style-name="a2502" draw:name="Google Shape;847;g36c01c3558a_1_528">
          <svg:title/>
          <svg:desc/>
          <text:p text:style-name="a2499" text:class-names="" text:cond-style-name=""><text:span text:style-name="a2497" text:class-names="">討論區：兩個收穫</text:span><text:span text:style-name="a2498" text:class-names=""/></text:p>
          <text:p text:style-name="a2501" text:class-names="" text:cond-style-name=""><text:span text:style-name="a2500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751" draw:style-name="a2506" draw:name="Google Shape;848;g36c01c3558a_1_528" svg:x="8.63889in" svg:y="5.7934in" svg:width="2.5in" svg:height="0.33169in">
          <draw:text-box>
            <text:p text:style-name="a2505" text:class-names="" text:cond-style-name=""><text:span text:style-name="a2503" text:class-names=""><text:page-number style:num-format="1" text:fixed="false">45</text:page-number></text:span><text:span text:style-name="a2504" text:class-names=""/></text:p>
          </draw:text-box>
          <svg:title/>
          <svg:desc/>
        </draw:frame>
        <draw:frame draw:id="id752" draw:style-name="a2507" draw:name="Google Shape;849;g36c01c3558a_1_528" svg:x="0.43682in" svg:y="1.125in" svg:width="10.24505in" svg:height="4.75175in" style:rel-width="scale" style:rel-height="scale">
          <draw:image xlink:href="media/image107.png" xlink:type="simple" xlink:show="embed" xlink:actuate="onLoad"/>
          <svg:title/>
          <svg:desc/>
        </draw:frame>
        <draw:custom-shape svg:width="0.53675in" svg:height="0.40256in" draw:id="id753" draw:style-name="a2510" draw:transform="translate(-0.26837in -0.20128in) rotate(-3.14159) translate(3.41817in 4.63791in)" draw:name="Google Shape;850;g36c01c3558a_1_528">
          <svg:title/>
          <svg:desc/>
          <text:p text:style-name="a2509" text:class-names="" text:cond-style-name=""><text:span text:style-name="a2508" text:class-names=""/></text:p>
          <draw:enhanced-geometry xmlns:dr3d="urn:oasis:names:tc:opendocument:xmlns:dr3d:1.0" draw:type="non-primitive" svg:viewBox="0 0 21600 21600" draw:enhanced-path="M 21600 ?f0 L ?f1 ?f0 ?f1 0 0 10800 ?f1 21600 ?f1 ?f2 21600 ?f2 Z N" draw:text-areas="?f7 ?f0 21600 ?f2" draw:glue-points="?f1 0 ?f1 21600" draw:glue-point-leaving-directions="0, 180" draw:modifiers="8100 5400" draw:mirror-horizontal="true">
            <draw:equation draw:name="f0" draw:formula="$1 "/>
            <draw:equation draw:name="f1" draw:formula="$0 "/>
            <draw:equation draw:name="f2" draw:formula="21600-$1 "/>
            <draw:equation draw:name="f3" draw:formula="21600-?f1 "/>
            <draw:equation draw:name="f4" draw:formula="?f3 *?f0 /10800"/>
            <draw:equation draw:name="f5" draw:formula="?f1 +?f4 "/>
            <draw:equation draw:name="f6" draw:formula="?f1 *?f0 /10800"/>
            <draw:equation draw:name="f7" draw:formula="?f1 -?f6 "/>
            <draw:handle draw:handle-position="$0 $1" draw:handle-position-x="$0" draw:handle-position-y="$1" draw:handle-range-x-minimum="0" draw:handle-range-x-maximum="21600" draw:handle-range-y-minimum="0" draw:handle-range-y-maximum="10800"/>
          </draw:enhanced-geometry>
        </draw:custom-shape>
        <draw:custom-shape svg:x="0.89294in" svg:y="2.08333in" svg:width="1.25in" svg:height="0.5in" draw:id="id754" draw:style-name="a2514" draw:name="Google Shape;851;g36c01c3558a_1_528">
          <svg:title/>
          <svg:desc/>
          <text:p text:style-name="a2513" text:class-names="" text:cond-style-name=""><text:span text:style-name="a2511" text:class-names="">姓名</text:span><text:span text:style-name="a2512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3.6866in" svg:y="4.37117in" svg:width="2.82415in" svg:height="0.5in" draw:id="id755" draw:style-name="a2518" draw:name="Google Shape;852;g36c01c3558a_1_528">
          <svg:title/>
          <svg:desc/>
          <text:p text:style-name="a2517" text:class-names="" text:cond-style-name=""><text:span text:style-name="a2515" text:class-names="">點入後，有相機功能</text:span><text:span text:style-name="a2516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6.23554in" svg:y="5.51177in" svg:width="0.41667in" svg:height="0.25in" draw:id="id756" draw:style-name="a2521" draw:name="Google Shape;855;g36c01c3558a_1_528">
          <svg:title/>
          <svg:desc/>
          <text:p text:style-name="a2520" text:class-names="" text:cond-style-name=""><text:span text:style-name="a2519" text:class-names=""/></text:p>
          <draw:enhanced-geometry xmlns:dr3d="urn:oasis:names:tc:opendocument:xmlns:dr3d:1.0" draw:type="non-primitive" svg:viewBox="0 0 21600 21600" draw:enhanced-path="M 21600 ?f0 L ?f1 ?f0 ?f1 0 0 10800 ?f1 21600 ?f1 ?f2 21600 ?f2 Z N" draw:text-areas="?f7 ?f0 21600 ?f2" draw:glue-points="?f1 0 ?f1 21600" draw:glue-point-leaving-directions="0, 180" draw:modifiers="6480 5400">
            <draw:equation draw:name="f0" draw:formula="$1 "/>
            <draw:equation draw:name="f1" draw:formula="$0 "/>
            <draw:equation draw:name="f2" draw:formula="21600-$1 "/>
            <draw:equation draw:name="f3" draw:formula="21600-?f1 "/>
            <draw:equation draw:name="f4" draw:formula="?f3 *?f0 /10800"/>
            <draw:equation draw:name="f5" draw:formula="?f1 +?f4 "/>
            <draw:equation draw:name="f6" draw:formula="?f1 *?f0 /10800"/>
            <draw:equation draw:name="f7" draw:formula="?f1 -?f6 "/>
            <draw:handle draw:handle-position="$0 $1" draw:handle-position-x="$0" draw:handle-position-y="$1" draw:handle-range-x-minimum="0" draw:handle-range-x-maximum="21600" draw:handle-range-y-minimum="0" draw:handle-range-y-maximum="10800"/>
          </draw:enhanced-geometry>
        </draw:custom-shape>
        <draw:custom-shape svg:x="5.625in" svg:y="5.43341in" svg:width="0.475in" svg:height="0.40672in" draw:id="id757" draw:style-name="a2524" draw:name="Google Shape;754;g36c01c3558a_1_426">
          <svg:title/>
          <svg:desc/>
          <text:p text:style-name="a2523" text:class-names="" text:cond-style-name=""><text:span text:style-name="a2522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presentation:notes draw:style-name="a2527">
          <draw:frame draw:id="id758" presentation:style-name="a2525" draw:name="Google Shape;843;g36c01c3558a_1_528:notes" svg:x="0.7434in" svg:y="5.22441in" svg:width="5.94722in" svg:height="4.27469in" presentation:class="notes" presentation:placeholder="true">
            <draw:text-box/>
            <svg:title/>
            <svg:desc/>
          </draw:frame>
          <draw:page-thumbnail draw:page-number="45" svg:x="0.46181in" svg:y="1.3559in" svg:width="6.51042in" svg:height="3.66319in" presentation:class="page" draw:id="id759" presentation:style-name="a2526" draw:name="Google Shape;844;g36c01c3558a_1_528:notes">
            <svg:title/>
            <svg:desc/>
          </draw:page-thumbnail>
        </presentation:notes>
      </draw:page>
      <draw:page draw:name="Slide49" draw:style-name="a2528" draw:master-page-name="Master1-Layout1-title-TITLE" presentation:presentation-page-layout-name="Master1-PPL1" draw:id="Slide-304">
        <draw:custom-shape svg:x="2.55507in" svg:y="4.91265in" svg:width="6.00098in" svg:height="0.64501in" draw:id="id760" draw:style-name="a2532" draw:name="Google Shape;860;p49">
          <svg:title/>
          <svg:desc/>
          <text:p text:style-name="a2531" text:class-names="" text:cond-style-name=""><text:span text:style-name="a2529" text:class-names="">Thanks for Your Attention</text:span><text:span text:style-name="a2530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2.14561in" svg:y="0.63591in" svg:width="7.5in" svg:height="0.8919in" draw:id="id761" draw:style-name="a2536" draw:name="Google Shape;861;p49">
          <svg:title/>
          <svg:desc/>
          <text:p text:style-name="a2535" text:class-names="" text:cond-style-name=""><text:span text:style-name="a2533" text:class-names="">為了孩子，用就對了！</text:span><text:span text:style-name="a2534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762" draw:style-name="a2537" draw:name="Google Shape;862;p49" svg:x="1.80556in" svg:y="1.8245in" svg:width="7.5in" svg:height="2.60101in" style:rel-width="scale" style:rel-height="scale">
          <draw:image xlink:href="media/image108.png" xlink:type="simple" xlink:show="embed" xlink:actuate="onLoad"/>
          <svg:title/>
          <svg:desc/>
        </draw:frame>
        <presentation:notes draw:style-name="a2540">
          <draw:frame draw:id="id763" presentation:style-name="a2538" draw:name="Google Shape;857;p49:notes" svg:x="0.7434in" svg:y="5.15656in" svg:width="5.94722in" svg:height="4.88516in" presentation:class="notes" presentation:placeholder="true">
            <draw:text-box/>
            <svg:title/>
            <svg:desc/>
          </draw:frame>
          <draw:page-thumbnail draw:page-number="46" svg:x="0.09896in" svg:y="0.81424in" svg:width="7.23611in" svg:height="4.07118in" presentation:class="page" draw:id="id764" presentation:style-name="a2539" draw:name="Google Shape;858;p49:notes">
            <svg:title/>
            <svg:desc/>
          </draw:page-thumbnail>
        </presentation:notes>
      </draw:page>
      <draw:page draw:name="Slide53" draw:style-name="a2541" draw:master-page-name="Master1-Layout2-blank-BLANK" presentation:presentation-page-layout-name="Master1-PPL2" draw:id="Slide-308">
        <draw:frame draw:id="id765" draw:style-name="a2545" draw:name="投影片編號版面配置區 1" svg:x="8.05556in" svg:y="5.7934in" svg:width="2.5in" svg:height="0.3316in">
          <draw:text-box>
            <text:p text:style-name="a2544" text:class-names="" text:cond-style-name=""><text:span text:style-name="a2542" text:class-names=""><text:page-number style:num-format="1" text:fixed="false">47</text:page-number></text:span><text:span text:style-name="a2543" text:class-names=""/></text:p>
          </draw:text-box>
          <svg:title/>
          <svg:desc/>
        </draw:frame>
        <draw:custom-shape svg:x="0.14217in" svg:y="0.1086in" svg:width="11.11122in" svg:height="0.66962in" draw:id="id766" draw:style-name="a2549" draw:name="Google Shape;847;g36c01c3558a_1_528">
          <svg:title/>
          <svg:desc/>
          <text:p text:style-name="a2548" text:class-names="" text:cond-style-name=""><text:span text:style-name="a2546" text:class-names="">全國家長推廣研習及講師培訓架構</text:span><text:span text:style-name="a2547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g draw:name="群組 3" draw:id="id767">
          <svg:title/>
          <svg:desc/>
          <draw:custom-shape svg:x="0.75487in" svg:y="4.12123in" svg:width="2.00917in" svg:height="1.66262in" draw:id="id774" draw:style-name="a2574" draw:name="矩形: 圓角 4">
            <svg:title/>
            <svg:desc/>
            <text:p text:style-name="a2573" text:class-names="" text:cond-style-name=""><text:span text:style-name="a2568" text:class-names="">A⁺</text:span><text:span text:style-name="a2569" text:class-names="">、</text:span><text:span text:style-name="a2570" text:class-names="">B⁺</text:span><text:span text:style-name="a2571" text:class-names="">研習資訊</text:span><text:span text:style-name="a2572" text:class-names=""/></text:p>
            <draw:enhanced-geometry xmlns:dr3d="urn:oasis:names:tc:opendocument:xmlns:dr3d:1.0"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1516">
              <draw:equation draw:name="f0" draw:formula="45"/>
              <draw:equation draw:name="f1" draw:formula="$0 *sin(?f0 *(pi/180))"/>
              <draw:equation draw:name="f2" draw:formula="?f1 *3163/7636"/>
              <draw:equation draw:name="f3" draw:formula="left+?f2 "/>
              <draw:equation draw:name="f4" draw:formula="top+?f2 "/>
              <draw:equation draw:name="f5" draw:formula="right-?f2 "/>
              <draw:equation draw:name="f6" draw:formula="bottom-?f2 "/>
              <draw:equation draw:name="f7" draw:formula="left+$0 "/>
              <draw:equation draw:name="f8" draw:formula="top+$0 "/>
              <draw:equation draw:name="f9" draw:formula="bottom-$0 "/>
              <draw:equation draw:name="f10" draw:formula="right-$0 "/>
              <draw:handle draw:handle-switched="true" draw:handle-position="$0 top" draw:handle-position-x="$0" draw:handle-position-y="top" draw:handle-range-x-minimum="0" draw:handle-range-x-maximum="10800"/>
            </draw:enhanced-geometry>
          </draw:custom-shape>
          <draw:frame draw:id="id775" draw:style-name="a2575" draw:name="圖片 5" svg:x="1.13518in" svg:y="4.59902in" svg:width="1.2793in" svg:height="1.142in" style:rel-width="scale" style:rel-height="scale">
            <draw:image xlink:href="media/image109.jpg" xlink:type="simple" xlink:show="embed" xlink:actuate="onLoad"/>
            <svg:title/>
            <svg:desc/>
          </draw:frame>
        </draw:g>
        <draw:custom-shape svg:x="3.14893in" svg:y="4.12575in" svg:width="1.86913in" svg:height="1.64893in" draw:id="id768" draw:style-name="a2558" draw:name="矩形: 圓角 6">
          <svg:title/>
          <svg:desc/>
          <text:p text:style-name="a2551" text:class-names="" text:cond-style-name=""><text:span text:style-name="a2550" text:class-names="">政策宣講與</text:span></text:p>
          <text:p text:style-name="a2557" text:class-names="" text:cond-style-name=""><text:span text:style-name="a2552" text:class-names="">C⁺</text:span><text:span text:style-name="a2553" text:class-names="">、</text:span><text:span text:style-name="a2554" text:class-names="">D⁺</text:span><text:span text:style-name="a2555" text:class-names="">研習資訊</text:span><text:span text:style-name="a2556" text:class-names=""/></text:p>
          <draw:enhanced-geometry xmlns:dr3d="urn:oasis:names:tc:opendocument:xmlns:dr3d:1.0"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1516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switched="true" draw:handle-position="$0 top" draw:handle-position-x="$0" draw:handle-position-y="top" draw:handle-range-x-minimum="0" draw:handle-range-x-maximum="10800"/>
          </draw:enhanced-geometry>
        </draw:custom-shape>
        <draw:frame draw:id="id769" draw:style-name="a2559" draw:name="圖片 7" svg:x="5.78695in" svg:y="1.53752in" svg:width="5.01389in" svg:height="4.00475in" style:rel-width="scale" style:rel-height="scale">
          <draw:image xlink:href="media/image110.png" xlink:type="simple" xlink:show="embed" xlink:actuate="onLoad"/>
          <svg:title/>
          <svg:desc/>
        </draw:frame>
        <draw:frame draw:id="id770" draw:style-name="a2562" draw:name="文字方塊 8" svg:x="7.17692in" svg:y="0.90543in" svg:width="2.23395in" svg:height="0.50488in">
          <draw:text-box>
            <text:p text:style-name="a2561" text:class-names="" text:cond-style-name=""><text:span text:style-name="a2560" text:class-names="">家長講師培訓</text:span></text:p>
          </draw:text-box>
          <svg:title/>
          <svg:desc/>
        </draw:frame>
        <draw:frame draw:id="id771" draw:style-name="a2565" draw:name="文字方塊 9" svg:x="1.9547in" svg:y="0.90543in" svg:width="2.23395in" svg:height="0.50488in">
          <draw:text-box>
            <text:p text:style-name="a2564" text:class-names="" text:cond-style-name=""><text:span text:style-name="a2563" text:class-names="">一般家長增能</text:span></text:p>
          </draw:text-box>
          <svg:title/>
          <svg:desc/>
        </draw:frame>
        <draw:frame draw:id="id772" draw:style-name="a2566" draw:name="圖片 10" svg:x="3.47792in" svg:y="4.62234in" svg:width="1.23567in" svg:height="1.13934in" style:rel-width="scale" style:rel-height="scale">
          <draw:image xlink:href="media/image111.png" xlink:type="simple" xlink:show="embed" xlink:actuate="onLoad"/>
          <svg:title/>
          <svg:desc>一張含有 樣式, 像素, 針線 的圖片

AI 產生的內容可能不正確。</svg:desc>
        </draw:frame>
        <draw:frame draw:id="id773" draw:style-name="a2567" draw:name="圖片 11" svg:x="0.44407in" svg:y="1.53753in" svg:width="5.01389in" svg:height="2.1832in" style:rel-width="scale" style:rel-height="scale">
          <draw:image xlink:href="media/image112.png" xlink:type="simple" xlink:show="embed" xlink:actuate="onLoad"/>
          <svg:title/>
          <svg:desc/>
        </draw:frame>
      </draw:page>
      <presentation:settings/>
    </office:presentation>
  </office:body>
</office:document-content>
</file>

<file path=styles.xml><?xml version="1.0" encoding="utf-8"?>
<office:document-styles xmlns:dom="http://www.w3.org/2001/xml-events" xmlns:draw="urn:oasis:names:tc:opendocument:xmlns:drawing:1.0" xmlns:fo="urn:oasis:names:tc:opendocument:xmlns:xsl-fo-compatible:1.0" xmlns:presentation="urn:oasis:names:tc:opendocument:xmlns:presentation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 office:version="1.4">
  <office:styles>
    <style:presentation-page-layout style:name="Master1-PPL1" style:display-name="TITLE">
      <presentation:placeholder presentation:object="title" svg:x="1.38889in" svg:y="1.02257in" svg:width="8.33333in" svg:height="2.17708in"/>
      <presentation:placeholder presentation:object="subtitle" svg:x="1.38889in" svg:y="3.28299in" svg:width="8.33333in" svg:height="1.50868in"/>
      <presentation:placeholder presentation:object="date-time" svg:x="0.76389in" svg:y="5.7934in" svg:width="2.5in" svg:height="0.3316in"/>
      <presentation:placeholder presentation:object="footer" svg:x="3.68056in" svg:y="5.7934in" svg:width="3.75in" svg:height="0.3316in"/>
      <presentation:placeholder presentation:object="page-number" svg:x="8.38889in" svg:y="5.7934in" svg:width="2.5in" svg:height="0.3316in"/>
    </style:presentation-page-layout>
    <style:presentation-page-layout style:name="Master1-PPL2" style:display-name="BLANK">
      <presentation:placeholder presentation:object="date-time" svg:x="0.76389in" svg:y="5.7934in" svg:width="2.5in" svg:height="0.3316in"/>
      <presentation:placeholder presentation:object="footer" svg:x="3.68056in" svg:y="5.7934in" svg:width="3.75in" svg:height="0.3316in"/>
      <presentation:placeholder presentation:object="page-number" svg:x="8.05556in" svg:y="5.7934in" svg:width="2.5in" svg:height="0.3316in"/>
    </style:presentation-page-layout>
    <style:presentation-page-layout style:name="Master1-PPL3" style:display-name="TITLE_ONLY">
      <presentation:placeholder presentation:object="title" svg:x="0.76389in" svg:y="0.33333in" svg:width="9.58333in" svg:height="1.20833in"/>
      <presentation:placeholder presentation:object="date-time" svg:x="0.76389in" svg:y="5.7934in" svg:width="2.5in" svg:height="0.3316in"/>
      <presentation:placeholder presentation:object="footer" svg:x="3.68056in" svg:y="5.7934in" svg:width="3.75in" svg:height="0.3316in"/>
      <presentation:placeholder presentation:object="page-number" svg:x="8.38889in" svg:y="5.7934in" svg:width="2.5in" svg:height="0.3316in"/>
    </style:presentation-page-layout>
    <style:presentation-page-layout style:name="Master1-PPL4" style:display-name="OBJECT">
      <presentation:placeholder presentation:object="title" svg:x="0.76389in" svg:y="0.33333in" svg:width="9.58333in" svg:height="1.20833in"/>
      <presentation:placeholder presentation:object="outline" svg:x="0.76389in" svg:y="1.66319in" svg:width="9.58333in" svg:height="3.96701in"/>
      <presentation:placeholder presentation:object="date-time" svg:x="0.76389in" svg:y="5.7934in" svg:width="2.5in" svg:height="0.3316in"/>
      <presentation:placeholder presentation:object="footer" svg:x="3.68056in" svg:y="5.7934in" svg:width="3.75in" svg:height="0.3316in"/>
      <presentation:placeholder presentation:object="page-number" svg:x="8.38889in" svg:y="5.7934in" svg:width="2.5in" svg:height="0.3316in"/>
    </style:presentation-page-layout>
    <style:presentation-page-layout style:name="Master1-PPL5" style:display-name="SECTION_HEADER">
      <presentation:placeholder presentation:object="title" svg:x="0.75868in" svg:y="1.55903in" svg:width="9.58333in" svg:height="2.59896in"/>
      <presentation:placeholder presentation:object="outline" svg:x="0.75868in" svg:y="4.18229in" svg:width="9.58333in" svg:height="1.36806in"/>
      <presentation:placeholder presentation:object="date-time" svg:x="0.76389in" svg:y="5.7934in" svg:width="2.5in" svg:height="0.3316in"/>
      <presentation:placeholder presentation:object="footer" svg:x="3.68056in" svg:y="5.7934in" svg:width="3.75in" svg:height="0.3316in"/>
      <presentation:placeholder presentation:object="page-number" svg:x="8.38889in" svg:y="5.7934in" svg:width="2.5in" svg:height="0.3316in"/>
    </style:presentation-page-layout>
    <style:presentation-page-layout style:name="Master1-PPL6" style:display-name="TWO_OBJECTS">
      <presentation:placeholder presentation:object="title" svg:x="0.76389in" svg:y="0.33333in" svg:width="9.58333in" svg:height="1.20833in"/>
      <presentation:placeholder presentation:object="outline" svg:x="0.76389in" svg:y="1.66319in" svg:width="4.70833in" svg:height="3.96701in"/>
      <presentation:placeholder presentation:object="outline" svg:x="5.63889in" svg:y="1.66319in" svg:width="4.70833in" svg:height="3.96701in"/>
      <presentation:placeholder presentation:object="date-time" svg:x="0.76389in" svg:y="5.7934in" svg:width="2.5in" svg:height="0.3316in"/>
      <presentation:placeholder presentation:object="footer" svg:x="3.68056in" svg:y="5.7934in" svg:width="3.75in" svg:height="0.3316in"/>
      <presentation:placeholder presentation:object="page-number" svg:x="8.38889in" svg:y="5.7934in" svg:width="2.5in" svg:height="0.3316in"/>
    </style:presentation-page-layout>
    <style:presentation-page-layout style:name="Master1-PPL7" style:display-name="TWO_OBJECTS_WITH_TEXT">
      <presentation:placeholder presentation:object="title" svg:x="0.76563in" svg:y="0.33333in" svg:width="9.58333in" svg:height="1.20833in"/>
      <presentation:placeholder presentation:object="outline" svg:x="0.76563in" svg:y="1.53299in" svg:width="4.69965in" svg:height="0.75in"/>
      <presentation:placeholder presentation:object="outline" svg:x="0.76563in" svg:y="2.28299in" svg:width="4.69965in" svg:height="3.35764in"/>
      <presentation:placeholder presentation:object="outline" svg:x="5.625in" svg:y="1.53299in" svg:width="4.72396in" svg:height="0.75in"/>
      <presentation:placeholder presentation:object="outline" svg:x="5.625in" svg:y="2.28299in" svg:width="4.72396in" svg:height="3.35764in"/>
      <presentation:placeholder presentation:object="date-time" svg:x="0.76389in" svg:y="5.7934in" svg:width="2.5in" svg:height="0.3316in"/>
      <presentation:placeholder presentation:object="footer" svg:x="3.68056in" svg:y="5.7934in" svg:width="3.75in" svg:height="0.3316in"/>
      <presentation:placeholder presentation:object="page-number" svg:x="8.38889in" svg:y="5.7934in" svg:width="2.5in" svg:height="0.3316in"/>
    </style:presentation-page-layout>
    <style:presentation-page-layout style:name="Master1-PPL8" style:display-name="OBJECT_WITH_CAPTION_TEXT">
      <presentation:placeholder presentation:object="title" svg:x="0.76563in" svg:y="0.41667in" svg:width="3.58333in" svg:height="1.45833in"/>
      <presentation:placeholder presentation:object="outline" svg:x="4.72396in" svg:y="0.89931in" svg:width="5.625in" svg:height="4.44271in"/>
      <presentation:placeholder presentation:object="outline" svg:x="0.76563in" svg:y="1.875in" svg:width="3.58333in" svg:height="3.47396in"/>
      <presentation:placeholder presentation:object="date-time" svg:x="0.76389in" svg:y="5.7934in" svg:width="2.5in" svg:height="0.3316in"/>
      <presentation:placeholder presentation:object="footer" svg:x="3.68056in" svg:y="5.7934in" svg:width="3.75in" svg:height="0.3316in"/>
      <presentation:placeholder presentation:object="page-number" svg:x="8.38889in" svg:y="5.7934in" svg:width="2.5in" svg:height="0.3316in"/>
    </style:presentation-page-layout>
    <style:presentation-page-layout style:name="Master1-PPL9" style:display-name="PICTURE_WITH_CAPTION_TEXT">
      <presentation:placeholder presentation:object="title" svg:x="0.76563in" svg:y="0.41667in" svg:width="3.58333in" svg:height="1.45833in"/>
      <presentation:placeholder presentation:object="graphic" svg:x="4.72396in" svg:y="0.89931in" svg:width="5.625in" svg:height="4.44271in"/>
      <presentation:placeholder presentation:object="outline" svg:x="0.76563in" svg:y="1.875in" svg:width="3.58333in" svg:height="3.47396in"/>
      <presentation:placeholder presentation:object="date-time" svg:x="0.76389in" svg:y="5.7934in" svg:width="2.5in" svg:height="0.3316in"/>
      <presentation:placeholder presentation:object="footer" svg:x="3.68056in" svg:y="5.7934in" svg:width="3.75in" svg:height="0.3316in"/>
      <presentation:placeholder presentation:object="page-number" svg:x="8.38889in" svg:y="5.7934in" svg:width="2.5in" svg:height="0.3316in"/>
    </style:presentation-page-layout>
    <style:presentation-page-layout style:name="Master1-PPL10" style:display-name="VERTICAL_TEXT">
      <presentation:placeholder presentation:object="title" svg:x="0.76389in" svg:y="0.33333in" svg:width="9.58333in" svg:height="1.20833in"/>
      <presentation:placeholder presentation:object="outline" svg:x="3.57205in" svg:y="-1.14497in" svg:width="3.96701in" svg:height="9.58333in"/>
      <presentation:placeholder presentation:object="date-time" svg:x="0.76389in" svg:y="5.7934in" svg:width="2.5in" svg:height="0.3316in"/>
      <presentation:placeholder presentation:object="footer" svg:x="3.68056in" svg:y="5.7934in" svg:width="3.75in" svg:height="0.3316in"/>
      <presentation:placeholder presentation:object="page-number" svg:x="8.38889in" svg:y="5.7934in" svg:width="2.5in" svg:height="0.3316in"/>
    </style:presentation-page-layout>
    <style:presentation-page-layout style:name="Master1-PPL11" style:display-name="VERTICAL_TITLE_AND_VERTICAL_TEXT">
      <presentation:placeholder presentation:object="title" svg:x="6.50087in" svg:y="1.78385in" svg:width="5.29688in" svg:height="2.39583in"/>
      <presentation:placeholder presentation:object="outline" svg:x="1.62587in" svg:y="-0.52865in" svg:width="5.29688in" svg:height="7.02083in"/>
      <presentation:placeholder presentation:object="date-time" svg:x="0.76389in" svg:y="5.7934in" svg:width="2.5in" svg:height="0.3316in"/>
      <presentation:placeholder presentation:object="footer" svg:x="3.68056in" svg:y="5.7934in" svg:width="3.75in" svg:height="0.3316in"/>
      <presentation:placeholder presentation:object="page-number" svg:x="8.38889in" svg:y="5.7934in" svg:width="2.5in" svg:height="0.3316in"/>
    </style:presentation-page-layout>
    <style:style style:family="graphic" style:name="Graphics"/>
    <style:default-style style:family="graphic">
      <style:graphic-properties draw:fill="solid" draw:fill-color="#4472c4" draw:opacity="100%" draw:stroke="solid" svg:stroke-width="0.02778in" svg:stroke-color="#172c51" svg:stroke-opacity="100%" svg:stroke-linecap="butt"/>
    </style:default-style>
    <draw:fill-image draw:name="a466" xlink:href="media/image113.png" xlink:show="embed" xlink:actuate="onLoad"/>
    <draw:fill-image draw:name="a1905" xlink:href="media/image114.png" xlink:show="embed" xlink:actuate="onLoad"/>
    <draw:fill-image draw:name="a483" xlink:href="media/image115.png" xlink:show="embed" xlink:actuate="onLoad"/>
    <draw:fill-image draw:name="a551" xlink:href="media/image115.png" xlink:show="embed" xlink:actuate="onLoad"/>
    <draw:fill-image draw:name="a2117" xlink:href="media/image115.png" xlink:show="embed" xlink:actuate="onLoad"/>
    <draw:fill-image draw:name="a1400" xlink:href="media/image115.png" xlink:show="embed" xlink:actuate="onLoad"/>
    <draw:fill-image draw:name="a2449" xlink:href="media/image115.png" xlink:show="embed" xlink:actuate="onLoad"/>
    <draw:fill-image draw:name="a1106" xlink:href="media/image115.png" xlink:show="embed" xlink:actuate="onLoad"/>
    <draw:fill-image draw:name="a1704" xlink:href="media/image115.png" xlink:show="embed" xlink:actuate="onLoad"/>
    <draw:fill-image draw:name="a1932" xlink:href="media/image115.png" xlink:show="embed" xlink:actuate="onLoad"/>
    <draw:marker draw:name="a793" svg:viewBox="0 0 20 30" svg:d="m10 0-10 30h20z"/>
    <draw:marker draw:name="a1385" svg:viewBox="0 0 20 30" svg:d="m10 0-10 30h20z"/>
    <draw:marker draw:name="a2051" svg:viewBox="0 0 20 30" svg:d="m10 0-10 30h20z"/>
    <draw:marker draw:name="a1065" svg:viewBox="0 0 20 30" svg:d="m10 0-10 30h20z"/>
    <draw:marker draw:name="a1387" svg:viewBox="0 0 20 30" svg:d="m10 0-10 30h20z"/>
    <draw:marker draw:name="a918" svg:viewBox="0 0 20 30" svg:d="m10 0-10 30h20z"/>
    <draw:marker draw:name="a1067" svg:viewBox="0 0 20 30" svg:d="m10 0-10 30h20z"/>
    <draw:marker draw:name="a866" svg:viewBox="0 0 20 30" svg:d="m10 0-10 30h20z"/>
    <draw:marker draw:name="a1069" svg:viewBox="0 0 20 30" svg:d="m10 0-10 30h20z"/>
    <draw:marker draw:name="a1517" svg:viewBox="0 0 20 30" svg:d="m10 0-10 30h20z"/>
    <draw:marker draw:name="a1649" svg:viewBox="0 0 20 30" svg:d="m10 0-10 30h20z"/>
    <draw:marker draw:name="a771" svg:viewBox="0 0 20 30" svg:d="m10 0-10 30h20z"/>
    <draw:marker draw:name="a1423" svg:viewBox="0 0 20 30" svg:d="m10 0-10 30h20z"/>
    <draw:marker draw:name="a590" svg:viewBox="0 0 20 30" svg:d="m10 0-10 30h20z"/>
    <draw:marker draw:name="a836" svg:viewBox="0 0 20 30" svg:d="m10 0-10 30h20z"/>
    <draw:marker draw:name="a2099" svg:viewBox="0 0 20 30" svg:d="m10 0-10 30h20z"/>
    <draw:stroke-dash draw:name="a1348" draw:display-name="Dot" draw:style="rect" draw:dots1="1" draw:dots1-length="0.01389in" draw:dots2="0" draw:dots2-length="0in" draw:distance="0.04167in"/>
    <draw:stroke-dash draw:name="a1975" draw:display-name="Dot" draw:style="rect" draw:dots1="1" draw:dots1-length="0.02083in" draw:dots2="0" draw:dots2-length="0in" draw:distance="0.0625in"/>
    <draw:stroke-dash draw:name="a2008" draw:display-name="Dot" draw:style="rect" draw:dots1="1" draw:dots1-length="0.02083in" draw:dots2="0" draw:dots2-length="0in" draw:distance="0.0625in"/>
    <draw:stroke-dash draw:name="a1344" draw:display-name="Dot" draw:style="rect" draw:dots1="1" draw:dots1-length="0.01389in" draw:dots2="0" draw:dots2-length="0in" draw:distance="0.04167in"/>
  </office:styles>
  <office:automatic-styles>
    <style:page-layout style:name="pageLayout1">
      <style:page-layout-properties fo:page-width="11.11111in" fo:page-height="6.25in" style:print-orientation="landscape" style:register-truth-ref-style-name=""/>
    </style:page-layout>
    <style:page-layout style:name="pageLayout2">
      <style:page-layout-properties fo:page-width="7.43403in" fo:page-height="10.8559in" style:print-orientation="portrait" style:register-truth-ref-style-name=""/>
    </style:page-layout>
    <style:page-layout style:name="pageLayout3">
      <style:page-layout-properties fo:page-width="7.43403in" fo:page-height="10.8559in" style:print-orientation="portrait" style:register-truth-ref-style-name=""/>
    </style:page-layout>
    <style:style style:family="text" style:name="a75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19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7">
      <style:graphic-properties fo:wrap-option="wrap" fo:padding-top="0.04998in" fo:padding-bottom="0.04998in" fo:padding-left="0.09998in" fo:padding-right="0.09998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78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9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2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03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204">
      <style:drawing-page-properties draw:fill="solid" draw:fill-color="#f5ede1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61111in" style:font-size-asian="0.61111in" style:font-size-complex="0.61111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6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7">
      <style:graphic-properties fo:wrap-option="wrap" fo:padding-top="0.04998in" fo:padding-bottom="0.04998in" fo:padding-left="0.09998in" fo:padding-right="0.09998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38889in" style:font-size-asian="0.38889in" style:font-size-complex="0.38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0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9">
      <style:paragraph-properties fo:line-height="90%" fo:text-align="left" style:tab-stop-distance="1in" fo:margin-left="0.5in" fo:margin-right="0in" fo:text-indent="-0.37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1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1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13">
      <style:graphic-properties fo:wrap-option="wrap" fo:padding-top="0.04998in" fo:padding-bottom="0.04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1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16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1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20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19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2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22">
      <style:graphic-properties fo:wrap-option="wrap" fo:padding-top="0.04998in" fo:padding-bottom="0.04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2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1">
      <style:graphic-properties fo:wrap-option="wrap" fo:padding-top="0.04998in" fo:padding-bottom="0.04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25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2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4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28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00">
      <style:drawing-page-properties draw:fill="solid" draw:fill-color="#f5ede1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429">
      <style:graphic-properties draw:fill="none" draw:stroke="solid" svg:stroke-width="0.01389in" svg:stroke-color="#000000" svg:stroke-opacity="100%" draw:stroke-linejoin="round" svg:stroke-linecap="butt"/>
    </style:style>
    <style:style style:family="text" style:name="a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61111in" style:font-size-asian="0.61111in" style:font-size-complex="0.61111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2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7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03">
      <style:graphic-properties fo:wrap-option="wrap" fo:padding-top="0.04998in" fo:padding-bottom="0.04998in" fo:padding-left="0.09998in" fo:padding-right="0.09998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88">
      <style:graphic-properties draw:fill="none" draw:stroke="solid" svg:stroke-width="0.01389in" svg:stroke-color="#000000" svg:stroke-opacity="100%" draw:stroke-linejoin="round" svg:stroke-linecap="butt"/>
    </style:style>
    <style:style style:family="text" style:name="a104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08667in" style:font-size-asian="0.08667in" style:font-size-complex="0.08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6">
      <style:graphic-properties fo:wrap-option="wrap" fo:padding-top="0.04998in" fo:padding-bottom="0.04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7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1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109">
      <style:graphic-properties fo:wrap-option="wrap" fo:padding-top="0.04998in" fo:padding-bottom="0.04998in" fo:padding-left="0.09998in" fo:padding-right="0.09998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38889in" style:font-size-asian="0.38889in" style:font-size-complex="0.38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3">
      <style:paragraph-properties fo:line-height="90%" fo:text-align="left" style:tab-stop-distance="1in" fo:margin-left="0.5in" fo:margin-right="0in" fo:text-indent="-0.37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5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16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8">
      <style:graphic-properties fo:wrap-option="wrap" fo:padding-top="0.04998in" fo:padding-bottom="0.04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20">
      <style:graphic-properties draw:fill="none" draw:stroke="solid" svg:stroke-width="0.01389in" svg:stroke-color="#000000" svg:stroke-opacity="100%" draw:stroke-linejoin="round" svg:stroke-linecap="butt"/>
    </style:style>
    <style:style style:family="text" style:name="a219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08667in" style:font-size-asian="0.08667in" style:font-size-complex="0.08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22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23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2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26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08667in" style:font-size-asian="0.08667in" style:font-size-complex="0.08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2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31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32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0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3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1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35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4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3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39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0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1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8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13">
      <style:graphic-properties fo:wrap-option="wrap" fo:padding-top="0.04998in" fo:padding-bottom="0.04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99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1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6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1">
      <style:graphic-properties fo:wrap-option="wrap" fo:padding-top="0.04998in" fo:padding-bottom="0.04998in" fo:padding-left="0.09998in" fo:padding-right="0.09998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19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22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3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5">
      <style:graphic-properties fo:wrap-option="wrap" fo:padding-top="0.04998in" fo:padding-bottom="0.04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8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30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331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332">
      <style:drawing-page-properties draw:fill="solid" draw:fill-color="#f5ede1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3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44444in" style:font-size-asian="0.44444in" style:font-size-complex="0.44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34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35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336">
      <style:graphic-properties draw:fill="none" draw:stroke="none"/>
    </style:style>
    <style:style style:family="text" style:name="a3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38">
      <style:paragraph-properties fo:line-height="90%" fo:text-align="left" style:tab-stop-distance="1in" fo:margin-left="0.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44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120">
      <style:graphic-properties draw:fill="none" draw:stroke="solid" svg:stroke-width="0.01389in" svg:stroke-color="#000000" svg:stroke-opacity="100%" draw:stroke-linejoin="round" svg:stroke-linecap="butt"/>
    </style:style>
    <style:style style:family="text" style:name="a1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08667in" style:font-size-asian="0.08667in" style:font-size-complex="0.08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2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3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6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3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31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2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32">
      <style:graphic-properties draw:fill="none" draw:stroke="solid" svg:stroke-width="0.01389in" svg:stroke-color="#000000" svg:stroke-opacity="100%" draw:stroke-linejoin="round" svg:stroke-linecap="butt"/>
    </style:style>
    <style:style style:family="text" style:name="a2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08667in" style:font-size-asian="0.08667in" style:font-size-complex="0.08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34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35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3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40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238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41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4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43">
      <style:graphic-properties fo:wrap-option="wrap" fo:padding-top="0.04998in" fo:padding-bottom="0.04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44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4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46">
      <style:graphic-properties fo:wrap-option="wrap" fo:padding-top="0.04998in" fo:padding-bottom="0.04998in" fo:padding-left="0.09998in" fo:padding-right="0.09998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347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8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4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0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31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32">
      <style:drawing-page-properties draw:fill="solid" draw:fill-color="#f5ede1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61111in" style:font-size-asian="0.61111in" style:font-size-complex="0.61111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4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5">
      <style:graphic-properties fo:wrap-option="wrap" fo:padding-top="0.04998in" fo:padding-bottom="0.04998in" fo:padding-left="0.09998in" fo:padding-right="0.09998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38889in" style:font-size-asian="0.38889in" style:font-size-complex="0.38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7">
      <style:paragraph-properties fo:line-height="90%" fo:text-align="left" style:tab-stop-distance="1in" fo:margin-left="0.5in" fo:margin-right="0in" fo:text-indent="-0.37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4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9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242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43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244">
      <style:drawing-page-properties draw:fill="solid" draw:fill-color="#f5ede1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61111in" style:font-size-asian="0.61111in" style:font-size-complex="0.61111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46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7">
      <style:graphic-properties fo:wrap-option="wrap" fo:padding-top="0.04998in" fo:padding-bottom="0.04998in" fo:padding-left="0.09998in" fo:padding-right="0.09998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350">
      <style:graphic-properties fo:wrap-option="wrap" fo:padding-top="0.04998in" fo:padding-bottom="0.04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33333in" style:font-size-asian="0.33333in" style:font-size-complex="0.33333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3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49">
      <style:paragraph-properties fo:line-height="90%" fo:text-align="left" style:tab-stop-distance="1in" fo:margin-left="0.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5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53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5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56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57">
      <style:graphic-properties draw:fill="none" draw:stroke="solid" svg:stroke-width="0.01389in" svg:stroke-color="#000000" svg:stroke-opacity="100%" draw:stroke-linejoin="round" svg:stroke-linecap="butt"/>
    </style:style>
    <style:style style:family="text" style:name="a3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08667in" style:font-size-asian="0.08667in" style:font-size-complex="0.08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59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0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2">
      <style:graphic-properties fo:wrap-option="wrap" fo:padding-top="0.04998in" fo:padding-bottom="0.04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3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5">
      <style:graphic-properties fo:wrap-option="wrap" fo:padding-top="0.04998in" fo:padding-bottom="0.04998in" fo:padding-left="0.09998in" fo:padding-right="0.09998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46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7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51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149">
      <style:graphic-properties fo:wrap-option="wrap" fo:padding-top="0.04998in" fo:padding-bottom="0.04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38889in" style:font-size-asian="0.38889in" style:font-size-complex="0.38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53">
      <style:paragraph-properties fo:line-height="90%" fo:text-align="left" style:tab-stop-distance="1in" fo:margin-left="0.5in" fo:margin-right="0in" fo:text-indent="-0.37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55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33333in" style:font-size-asian="0.33333in" style:font-size-complex="0.33333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57">
      <style:paragraph-properties fo:line-height="90%" fo:text-align="left" style:tab-stop-distance="1in" fo:margin-left="0.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60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59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36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63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6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67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368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369">
      <style:drawing-page-properties draw:fill="solid" draw:fill-color="#f5ede1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2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5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56">
      <style:graphic-properties draw:fill="none" draw:stroke="solid" svg:stroke-width="0.01389in" svg:stroke-color="#000000" svg:stroke-opacity="100%" draw:stroke-linejoin="round" svg:stroke-linecap="butt"/>
    </style:style>
    <style:style style:family="text" style:name="a1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08667in" style:font-size-asian="0.08667in" style:font-size-complex="0.08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38889in" style:font-size-asian="0.38889in" style:font-size-complex="0.38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8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61">
      <style:paragraph-properties fo:line-height="90%" fo:text-align="left" style:tab-stop-distance="1in" fo:margin-left="0.5in" fo:margin-right="0in" fo:text-indent="-0.37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9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63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64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6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66">
      <style:graphic-properties fo:wrap-option="wrap" fo:padding-top="0.04998in" fo:padding-bottom="0.04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67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61111in" style:font-size-asian="0.61111in" style:font-size-complex="0.61111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6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71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69">
      <style:graphic-properties fo:wrap-option="wrap" fo:padding-top="0.04998in" fo:padding-bottom="0.04998in" fo:padding-left="0.09998in" fo:padding-right="0.09998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72">
      <style:graphic-properties fo:wrap-option="wrap" fo:padding-top="0.04998in" fo:padding-bottom="0.04998in" fo:padding-left="0.09998in" fo:padding-right="0.09998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38889in" style:font-size-asian="0.38889in" style:font-size-complex="0.38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74">
      <style:paragraph-properties fo:line-height="90%" fo:text-align="left" style:tab-stop-distance="1in" fo:margin-left="0.5in" fo:margin-right="0in" fo:text-indent="-0.37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76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77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7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79">
      <style:graphic-properties fo:wrap-option="wrap" fo:padding-top="0.04998in" fo:padding-bottom="0.04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2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6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6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270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68">
      <style:drawing-page-properties draw:fill="solid" draw:fill-color="#f5ede1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71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83333in" style:font-size-asian="0.83333in" style:font-size-complex="0.833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7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3">
      <style:graphic-properties fo:wrap-option="wrap" fo:padding-top="0.04998in" fo:padding-bottom="0.04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7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6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7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80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9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8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82">
      <style:graphic-properties fo:wrap-option="wrap" fo:padding-top="0.04998in" fo:padding-bottom="0.04998in" fo:padding-left="0.09998in" fo:padding-right="0.09998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383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84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8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86">
      <style:graphic-properties fo:wrap-option="wrap" fo:padding-top="0.04998in" fo:padding-bottom="0.04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8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89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70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1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72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33333in" style:font-size-asian="0.33333in" style:font-size-complex="0.333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3">
      <style:paragraph-properties fo:line-height="90%" fo:text-align="left" style:tab-stop-distance="1in" fo:margin-left="0.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5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76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0">
      <style:graphic-properties draw:fill="none" draw:stroke="solid" svg:stroke-width="0.01389in" svg:stroke-color="#000000" svg:stroke-opacity="100%" draw:stroke-linejoin="round" svg:stroke-linecap="butt"/>
    </style:style>
    <style:style style:family="presentation" style:name="a178">
      <style:graphic-properties fo:wrap-option="wrap" fo:padding-top="0.04998in" fo:padding-bottom="0.04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9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08667in" style:font-size-asian="0.08667in" style:font-size-complex="0.08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82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3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8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6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8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9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92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93">
      <style:graphic-properties draw:fill="none" draw:stroke="solid" svg:stroke-width="0.01389in" svg:stroke-color="#000000" svg:stroke-opacity="100%" draw:stroke-linejoin="round" svg:stroke-linecap="butt"/>
    </style:style>
    <style:style style:family="text" style:name="a3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08667in" style:font-size-asian="0.08667in" style:font-size-complex="0.08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95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96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9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99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8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1">
      <style:graphic-properties fo:wrap-option="wrap" fo:padding-top="0.04998in" fo:padding-bottom="0.04998in" fo:padding-left="0.09998in" fo:padding-right="0.09998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82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3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5">
      <style:graphic-properties fo:wrap-option="wrap" fo:padding-top="0.04998in" fo:padding-bottom="0.04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8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90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291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292">
      <style:drawing-page-properties draw:fill="solid" draw:fill-color="#f5ede1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44444in" style:font-size-asian="0.44444in" style:font-size-complex="0.44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94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5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44444in" style:font-size-asian="0.44444in" style:font-size-complex="0.44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97">
      <style:paragraph-properties fo:line-height="90%" fo:text-align="left" style:tab-stop-distance="1in" fo:margin-left="0.5in" fo:margin-right="0in" fo:text-indent="-0.47222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9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19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1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92">
      <style:graphic-properties draw:fill="none" draw:stroke="solid" svg:stroke-width="0.01389in" svg:stroke-color="#000000" svg:stroke-opacity="100%" draw:stroke-linejoin="round" svg:stroke-linecap="butt"/>
    </style:style>
    <style:style style:family="text" style:name="a1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08667in" style:font-size-asian="0.08667in" style:font-size-complex="0.08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4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5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8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">
      <style:graphic-properties fo:wrap-option="wrap" fo:padding-top="0.04998in" fo:padding-bottom="0.04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">
      <style:graphic-properties fo:wrap-option="wrap" fo:padding-top="0.04998in" fo:padding-bottom="0.04998in" fo:padding-left="0.09998in" fo:padding-right="0.09998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4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">
      <style:graphic-properties fo:wrap-option="wrap" fo:padding-top="0.04998in" fo:padding-bottom="0.04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3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4">
      <style:graphic-properties draw:fill="none" draw:stroke="solid" svg:stroke-width="0.01389in" svg:stroke-color="#000000" svg:stroke-opacity="100%" draw:stroke-linejoin="round" svg:stroke-linecap="butt"/>
    </style:style>
    <style:style style:family="text" style:name="a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08667in" style:font-size-asian="0.08667in" style:font-size-complex="0.08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6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0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4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35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36">
      <style:drawing-page-properties draw:fill="solid" draw:fill-color="#f5ede1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83333in" style:font-size-asian="0.83333in" style:font-size-complex="0.833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8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9">
      <style:graphic-properties fo:wrap-option="wrap" fo:padding-top="0.04998in" fo:padding-bottom="0.04998in" fo:padding-left="0.09998in" fo:padding-right="0.09998in" draw:textarea-vertical-align="bottom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33333in" style:font-size-asian="0.33333in" style:font-size-complex="0.333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1">
      <style:paragraph-properties fo:line-height="90%" fo:text-align="center" style:tab-stop-distance="1in" fo:margin-left="0.5in" fo:margin-right="0in" fo:text-indent="-0.44444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2">
      <style:graphic-properties fo:wrap-option="wrap" fo:padding-top="0.04998in" fo:padding-bottom="0.04998in" fo:padding-left="0.09998in" fo:padding-right="0.09998in" draw:textarea-vertical-align="top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43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5">
      <style:graphic-properties fo:wrap-option="wrap" fo:padding-top="0.04998in" fo:padding-bottom="0.04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6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8">
      <style:graphic-properties fo:wrap-option="wrap" fo:padding-top="0.04998in" fo:padding-bottom="0.04998in" fo:padding-left="0.09998in" fo:padding-right="0.09998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49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0">
      <style:drawing-page-properties draw:fill="solid" draw:fill-color="#f5ede1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61111in" style:font-size-asian="0.61111in" style:font-size-complex="0.61111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">
      <style:graphic-properties fo:wrap-option="wrap" fo:padding-top="0.04998in" fo:padding-bottom="0.04998in" fo:padding-left="0.09998in" fo:padding-right="0.09998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38889in" style:font-size-asian="0.38889in" style:font-size-complex="0.38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">
      <style:paragraph-properties fo:line-height="90%" fo:text-align="left" style:tab-stop-distance="1in" fo:margin-left="0.5in" fo:margin-right="0in" fo:text-indent="-0.44444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8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0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2">
      <style:graphic-properties fo:wrap-option="wrap" fo:padding-top="0.04998in" fo:padding-bottom="0.04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5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8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9">
      <style:graphic-properties draw:fill="none" draw:stroke="solid" svg:stroke-width="0.01389in" svg:stroke-color="#000000" svg:stroke-opacity="100%" draw:stroke-linejoin="round" svg:stroke-linecap="butt"/>
    </style:style>
    <style:style style:family="text" style:name="a4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0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03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08667in" style:font-size-asian="0.08667in" style:font-size-complex="0.08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404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61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405">
      <style:drawing-page-properties draw:fill="solid" draw:fill-color="#f5ede1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62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61111in" style:font-size-asian="0.61111in" style:font-size-complex="0.61111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07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08">
      <style:graphic-properties fo:wrap-option="wrap" fo:padding-top="0.04998in" fo:padding-bottom="0.04998in" fo:padding-left="0.09998in" fo:padding-right="0.09998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65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38889in" style:font-size-asian="0.38889in" style:font-size-complex="0.38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9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01">
      <style:paragraph-properties fo:line-height="90%" fo:text-align="left" style:tab-stop-distance="1in" fo:margin-left="0.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03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04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0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06">
      <style:graphic-properties fo:wrap-option="wrap" fo:padding-top="0.04998in" fo:padding-bottom="0.04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07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0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10">
      <style:paragraph-properties fo:line-height="90%" fo:text-align="left" style:tab-stop-distance="1in" fo:margin-left="0.5in" fo:margin-right="0in" fo:text-indent="-0.37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09">
      <style:graphic-properties fo:wrap-option="wrap" fo:padding-top="0.04998in" fo:padding-bottom="0.04998in" fo:padding-left="0.09998in" fo:padding-right="0.09998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12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413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7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41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71">
      <style:drawing-page-properties draw:fill="solid" draw:fill-color="#f5ede1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415">
      <style:graphic-properties fo:wrap-option="wrap" fo:padding-top="0.04998in" fo:padding-bottom="0.04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2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16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1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4">
      <style:graphic-properties fo:wrap-option="wrap" fo:padding-top="0.04998in" fo:padding-bottom="0.04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18">
      <style:graphic-properties fo:wrap-option="wrap" fo:padding-top="0.04998in" fo:padding-bottom="0.04998in" fo:padding-left="0.09998in" fo:padding-right="0.09998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text:list-style style:name="a262">
      <text:list-level-style-bullet text:level="1" text:bullet-char="•">
        <style:list-level-properties text:space-before="0.125in" text:min-label-width="0.375in"/>
        <style:text-properties fo:color="#000000" fo:font-family="Arial" fo:font-size="0.25in"/>
      </text:list-level-style-bullet>
      <text:list-level-style-bullet text:level="2" text:bullet-char="•">
        <style:list-level-properties text:space-before="0.625in" text:min-label-width="0.375in"/>
        <style:text-properties fo:color="#000000" fo:font-family="Arial" fo:font-size="0.25in"/>
      </text:list-level-style-bullet>
      <text:list-level-style-bullet text:level="3" text:bullet-char="•">
        <style:list-level-properties text:space-before="1.125in" text:min-label-width="0.375in"/>
        <style:text-properties fo:color="#000000" fo:font-family="Arial" fo:font-size="0.25in"/>
      </text:list-level-style-bullet>
      <text:list-level-style-bullet text:level="4" text:bullet-char="•">
        <style:list-level-properties text:space-before="1.625in" text:min-label-width="0.375in"/>
        <style:text-properties fo:color="#000000" fo:font-family="Arial" fo:font-size="0.25in"/>
      </text:list-level-style-bullet>
      <text:list-level-style-bullet text:level="5" text:bullet-char="•">
        <style:list-level-properties text:space-before="2.125in" text:min-label-width="0.375in"/>
        <style:text-properties fo:color="#000000" fo:font-family="Arial" fo:font-size="0.25in"/>
      </text:list-level-style-bullet>
      <text:list-level-style-bullet text:level="6" text:bullet-char="•">
        <style:list-level-properties text:space-before="2.625in" text:min-label-width="0.375in"/>
        <style:text-properties fo:color="#000000" fo:font-family="Arial" fo:font-size="0.25in"/>
      </text:list-level-style-bullet>
      <text:list-level-style-bullet text:level="7" text:bullet-char="•">
        <style:list-level-properties text:space-before="3.125in" text:min-label-width="0.375in"/>
        <style:text-properties fo:color="#000000" fo:font-family="Arial" fo:font-size="0.25in"/>
      </text:list-level-style-bullet>
      <text:list-level-style-bullet text:level="8" text:bullet-char="•">
        <style:list-level-properties text:space-before="3.625in" text:min-label-width="0.375in"/>
        <style:text-properties fo:color="#000000" fo:font-family="Arial" fo:font-size="0.25in"/>
      </text:list-level-style-bullet>
      <text:list-level-style-bullet text:level="9" text:bullet-char="•">
        <style:list-level-properties text:space-before="4.125in" text:min-label-width="0.375in"/>
        <style:text-properties fo:color="#000000" fo:font-family="Arial" fo:font-size="0.25in"/>
      </text:list-level-style-bullet>
    </text:list-style>
    <text:list-style style:name="a210">
      <text:list-level-style-bullet text:level="1" text:bullet-char="•">
        <style:list-level-properties text:space-before="0.125in" text:min-label-width="0.375in"/>
        <style:text-properties fo:color="#000000" fo:font-family="Arial" fo:font-size="0.25in"/>
      </text:list-level-style-bullet>
      <text:list-level-style-bullet text:level="2" text:bullet-char="•">
        <style:list-level-properties text:space-before="0.625in" text:min-label-width="0.375in"/>
        <style:text-properties fo:color="#000000" fo:font-family="Arial" fo:font-size="0.25in"/>
      </text:list-level-style-bullet>
      <text:list-level-style-bullet text:level="3" text:bullet-char="•">
        <style:list-level-properties text:space-before="1.125in" text:min-label-width="0.375in"/>
        <style:text-properties fo:color="#000000" fo:font-family="Arial" fo:font-size="0.25in"/>
      </text:list-level-style-bullet>
      <text:list-level-style-bullet text:level="4" text:bullet-char="•">
        <style:list-level-properties text:space-before="1.625in" text:min-label-width="0.375in"/>
        <style:text-properties fo:color="#000000" fo:font-family="Arial" fo:font-size="0.25in"/>
      </text:list-level-style-bullet>
      <text:list-level-style-bullet text:level="5" text:bullet-char="•">
        <style:list-level-properties text:space-before="2.125in" text:min-label-width="0.375in"/>
        <style:text-properties fo:color="#000000" fo:font-family="Arial" fo:font-size="0.25in"/>
      </text:list-level-style-bullet>
      <text:list-level-style-bullet text:level="6" text:bullet-char="•">
        <style:list-level-properties text:space-before="2.625in" text:min-label-width="0.375in"/>
        <style:text-properties fo:color="#000000" fo:font-family="Arial" fo:font-size="0.25in"/>
      </text:list-level-style-bullet>
      <text:list-level-style-bullet text:level="7" text:bullet-char="•">
        <style:list-level-properties text:space-before="3.125in" text:min-label-width="0.375in"/>
        <style:text-properties fo:color="#000000" fo:font-family="Arial" fo:font-size="0.25in"/>
      </text:list-level-style-bullet>
      <text:list-level-style-bullet text:level="8" text:bullet-char="•">
        <style:list-level-properties text:space-before="3.625in" text:min-label-width="0.375in"/>
        <style:text-properties fo:color="#000000" fo:font-family="Arial" fo:font-size="0.25in"/>
      </text:list-level-style-bullet>
      <text:list-level-style-bullet text:level="9" text:bullet-char="•">
        <style:list-level-properties text:space-before="4.125in" text:min-label-width="0.375in"/>
        <style:text-properties fo:color="#000000" fo:font-family="Arial" fo:font-size="0.25in"/>
      </text:list-level-style-bullet>
    </text:list-style>
    <text:list-style style:name="a375">
      <text:list-level-style-bullet text:level="1" text:bullet-char="•">
        <style:list-level-properties text:space-before="0.125in" text:min-label-width="0.375in"/>
        <style:text-properties fo:color="#000000" fo:font-family="Arial" fo:font-size="0.25in"/>
      </text:list-level-style-bullet>
      <text:list-level-style-bullet text:level="2" text:bullet-char="•">
        <style:list-level-properties text:space-before="0.625in" text:min-label-width="0.375in"/>
        <style:text-properties fo:color="#000000" fo:font-family="Arial" fo:font-size="0.25in"/>
      </text:list-level-style-bullet>
      <text:list-level-style-bullet text:level="3" text:bullet-char="•">
        <style:list-level-properties text:space-before="1.125in" text:min-label-width="0.375in"/>
        <style:text-properties fo:color="#000000" fo:font-family="Arial" fo:font-size="0.25in"/>
      </text:list-level-style-bullet>
      <text:list-level-style-bullet text:level="4" text:bullet-char="•">
        <style:list-level-properties text:space-before="1.625in" text:min-label-width="0.375in"/>
        <style:text-properties fo:color="#000000" fo:font-family="Arial" fo:font-size="0.25in"/>
      </text:list-level-style-bullet>
      <text:list-level-style-bullet text:level="5" text:bullet-char="•">
        <style:list-level-properties text:space-before="2.125in" text:min-label-width="0.375in"/>
        <style:text-properties fo:color="#000000" fo:font-family="Arial" fo:font-size="0.25in"/>
      </text:list-level-style-bullet>
      <text:list-level-style-bullet text:level="6" text:bullet-char="•">
        <style:list-level-properties text:space-before="2.625in" text:min-label-width="0.375in"/>
        <style:text-properties fo:color="#000000" fo:font-family="Arial" fo:font-size="0.25in"/>
      </text:list-level-style-bullet>
      <text:list-level-style-bullet text:level="7" text:bullet-char="•">
        <style:list-level-properties text:space-before="3.125in" text:min-label-width="0.375in"/>
        <style:text-properties fo:color="#000000" fo:font-family="Arial" fo:font-size="0.25in"/>
      </text:list-level-style-bullet>
      <text:list-level-style-bullet text:level="8" text:bullet-char="•">
        <style:list-level-properties text:space-before="3.625in" text:min-label-width="0.375in"/>
        <style:text-properties fo:color="#000000" fo:font-family="Arial" fo:font-size="0.25in"/>
      </text:list-level-style-bullet>
      <text:list-level-style-bullet text:level="9" text:bullet-char="•">
        <style:list-level-properties text:space-before="4.125in" text:min-label-width="0.375in"/>
        <style:text-properties fo:color="#000000" fo:font-family="Arial" fo:font-size="0.25in"/>
      </text:list-level-style-bullet>
    </text:list-style>
    <text:list-style style:name="a339">
      <text:list-level-style-number text:level="1" style:num-format="" style:num-list-format-name="">
        <style:list-level-properties text:space-before="0.25in" text:min-label-width="0.25in"/>
      </text:list-level-style-number>
      <text:list-level-style-number text:level="2" style:num-format="" style:num-list-format-name="">
        <style:list-level-properties text:space-before="0.75in" text:min-label-width="0.25in"/>
      </text:list-level-style-number>
      <text:list-level-style-number text:level="3" style:num-format="" style:num-list-format-name="">
        <style:list-level-properties text:space-before="1.25in" text:min-label-width="0.25in"/>
      </text:list-level-style-number>
      <text:list-level-style-number text:level="4" style:num-format="" style:num-list-format-name="">
        <style:list-level-properties text:space-before="1.75in" text:min-label-width="0.25in"/>
      </text:list-level-style-number>
      <text:list-level-style-number text:level="5" style:num-format="" style:num-list-format-name="">
        <style:list-level-properties text:space-before="2.25in" text:min-label-width="0.25in"/>
      </text:list-level-style-number>
      <text:list-level-style-number text:level="6" style:num-format="" style:num-list-format-name="">
        <style:list-level-properties text:space-before="2.75in" text:min-label-width="0.25in"/>
      </text:list-level-style-number>
      <text:list-level-style-number text:level="7" style:num-format="" style:num-list-format-name="">
        <style:list-level-properties text:space-before="3.25in" text:min-label-width="0.25in"/>
      </text:list-level-style-number>
      <text:list-level-style-number text:level="8" style:num-format="" style:num-list-format-name="">
        <style:list-level-properties text:space-before="3.75in" text:min-label-width="0.25in"/>
      </text:list-level-style-number>
      <text:list-level-style-number text:level="9" style:num-format="" style:num-list-format-name="">
        <style:list-level-properties text:space-before="4.25in" text:min-label-width="0.25in"/>
      </text:list-level-style-number>
    </text:list-style>
    <text:list-style style:name="a250">
      <text:list-level-style-number text:level="1" style:num-format="" style:num-list-format-name="">
        <style:list-level-properties text:space-before="0.25in" text:min-label-width="0.25in"/>
      </text:list-level-style-number>
      <text:list-level-style-number text:level="2" style:num-format="" style:num-list-format-name="">
        <style:list-level-properties text:space-before="0.75in" text:min-label-width="0.25in"/>
      </text:list-level-style-number>
      <text:list-level-style-number text:level="3" style:num-format="" style:num-list-format-name="">
        <style:list-level-properties text:space-before="1.25in" text:min-label-width="0.25in"/>
      </text:list-level-style-number>
      <text:list-level-style-number text:level="4" style:num-format="" style:num-list-format-name="">
        <style:list-level-properties text:space-before="1.75in" text:min-label-width="0.25in"/>
      </text:list-level-style-number>
      <text:list-level-style-number text:level="5" style:num-format="" style:num-list-format-name="">
        <style:list-level-properties text:space-before="2.25in" text:min-label-width="0.25in"/>
      </text:list-level-style-number>
      <text:list-level-style-number text:level="6" style:num-format="" style:num-list-format-name="">
        <style:list-level-properties text:space-before="2.75in" text:min-label-width="0.25in"/>
      </text:list-level-style-number>
      <text:list-level-style-number text:level="7" style:num-format="" style:num-list-format-name="">
        <style:list-level-properties text:space-before="3.25in" text:min-label-width="0.25in"/>
      </text:list-level-style-number>
      <text:list-level-style-number text:level="8" style:num-format="" style:num-list-format-name="">
        <style:list-level-properties text:space-before="3.75in" text:min-label-width="0.25in"/>
      </text:list-level-style-number>
      <text:list-level-style-number text:level="9" style:num-format="" style:num-list-format-name="">
        <style:list-level-properties text:space-before="4.25in" text:min-label-width="0.25in"/>
      </text:list-level-style-number>
    </text:list-style>
    <text:list-style style:name="a214">
      <text:list-level-style-bullet text:level="1" text:bullet-char="•">
        <style:list-level-properties text:space-before="0.125in" text:min-label-width="0.375in"/>
        <style:text-properties fo:color="#000000" fo:font-family="Arial" fo:font-size="0.25in"/>
      </text:list-level-style-bullet>
      <text:list-level-style-bullet text:level="2" text:bullet-char="•">
        <style:list-level-properties text:space-before="0.625in" text:min-label-width="0.375in"/>
        <style:text-properties fo:color="#000000" fo:font-family="Arial" fo:font-size="0.25in"/>
      </text:list-level-style-bullet>
      <text:list-level-style-bullet text:level="3" text:bullet-char="•">
        <style:list-level-properties text:space-before="1.125in" text:min-label-width="0.375in"/>
        <style:text-properties fo:color="#000000" fo:font-family="Arial" fo:font-size="0.25in"/>
      </text:list-level-style-bullet>
      <text:list-level-style-bullet text:level="4" text:bullet-char="•">
        <style:list-level-properties text:space-before="1.625in" text:min-label-width="0.375in"/>
        <style:text-properties fo:color="#000000" fo:font-family="Arial" fo:font-size="0.25in"/>
      </text:list-level-style-bullet>
      <text:list-level-style-bullet text:level="5" text:bullet-char="•">
        <style:list-level-properties text:space-before="2.125in" text:min-label-width="0.375in"/>
        <style:text-properties fo:color="#000000" fo:font-family="Arial" fo:font-size="0.25in"/>
      </text:list-level-style-bullet>
      <text:list-level-style-bullet text:level="6" text:bullet-char="•">
        <style:list-level-properties text:space-before="2.625in" text:min-label-width="0.375in"/>
        <style:text-properties fo:color="#000000" fo:font-family="Arial" fo:font-size="0.25in"/>
      </text:list-level-style-bullet>
      <text:list-level-style-bullet text:level="7" text:bullet-char="•">
        <style:list-level-properties text:space-before="3.125in" text:min-label-width="0.375in"/>
        <style:text-properties fo:color="#000000" fo:font-family="Arial" fo:font-size="0.25in"/>
      </text:list-level-style-bullet>
      <text:list-level-style-bullet text:level="8" text:bullet-char="•">
        <style:list-level-properties text:space-before="3.625in" text:min-label-width="0.375in"/>
        <style:text-properties fo:color="#000000" fo:font-family="Arial" fo:font-size="0.25in"/>
      </text:list-level-style-bullet>
      <text:list-level-style-bullet text:level="9" text:bullet-char="•">
        <style:list-level-properties text:space-before="4.125in" text:min-label-width="0.375in"/>
        <style:text-properties fo:color="#000000" fo:font-family="Arial" fo:font-size="0.25in"/>
      </text:list-level-style-bullet>
    </text:list-style>
    <text:list-style style:name="a254">
      <text:list-level-style-bullet text:level="1" text:bullet-char="•">
        <style:list-level-properties text:space-before="0.125in" text:min-label-width="0.375in"/>
        <style:text-properties fo:color="#000000" fo:font-family="Arial" fo:font-size="0.25in"/>
      </text:list-level-style-bullet>
      <text:list-level-style-bullet text:level="2" text:bullet-char="•">
        <style:list-level-properties text:space-before="0.625in" text:min-label-width="0.375in"/>
        <style:text-properties fo:color="#000000" fo:font-family="Arial" fo:font-size="0.25in"/>
      </text:list-level-style-bullet>
      <text:list-level-style-bullet text:level="3" text:bullet-char="•">
        <style:list-level-properties text:space-before="1.125in" text:min-label-width="0.375in"/>
        <style:text-properties fo:color="#000000" fo:font-family="Arial" fo:font-size="0.25in"/>
      </text:list-level-style-bullet>
      <text:list-level-style-bullet text:level="4" text:bullet-char="•">
        <style:list-level-properties text:space-before="1.625in" text:min-label-width="0.375in"/>
        <style:text-properties fo:color="#000000" fo:font-family="Arial" fo:font-size="0.25in"/>
      </text:list-level-style-bullet>
      <text:list-level-style-bullet text:level="5" text:bullet-char="•">
        <style:list-level-properties text:space-before="2.125in" text:min-label-width="0.375in"/>
        <style:text-properties fo:color="#000000" fo:font-family="Arial" fo:font-size="0.25in"/>
      </text:list-level-style-bullet>
      <text:list-level-style-bullet text:level="6" text:bullet-char="•">
        <style:list-level-properties text:space-before="2.625in" text:min-label-width="0.375in"/>
        <style:text-properties fo:color="#000000" fo:font-family="Arial" fo:font-size="0.25in"/>
      </text:list-level-style-bullet>
      <text:list-level-style-bullet text:level="7" text:bullet-char="•">
        <style:list-level-properties text:space-before="3.125in" text:min-label-width="0.375in"/>
        <style:text-properties fo:color="#000000" fo:font-family="Arial" fo:font-size="0.25in"/>
      </text:list-level-style-bullet>
      <text:list-level-style-bullet text:level="8" text:bullet-char="•">
        <style:list-level-properties text:space-before="3.625in" text:min-label-width="0.375in"/>
        <style:text-properties fo:color="#000000" fo:font-family="Arial" fo:font-size="0.25in"/>
      </text:list-level-style-bullet>
      <text:list-level-style-bullet text:level="9" text:bullet-char="•">
        <style:list-level-properties text:space-before="4.125in" text:min-label-width="0.375in"/>
        <style:text-properties fo:color="#000000" fo:font-family="Arial" fo:font-size="0.25in"/>
      </text:list-level-style-bullet>
    </text:list-style>
    <text:list-style style:name="a258">
      <text:list-level-style-number text:level="1" style:num-format="" style:num-list-format-name="">
        <style:list-level-properties text:space-before="0.25in" text:min-label-width="0.25in"/>
      </text:list-level-style-number>
      <text:list-level-style-number text:level="2" style:num-format="" style:num-list-format-name="">
        <style:list-level-properties text:space-before="0.75in" text:min-label-width="0.25in"/>
      </text:list-level-style-number>
      <text:list-level-style-number text:level="3" style:num-format="" style:num-list-format-name="">
        <style:list-level-properties text:space-before="1.25in" text:min-label-width="0.25in"/>
      </text:list-level-style-number>
      <text:list-level-style-number text:level="4" style:num-format="" style:num-list-format-name="">
        <style:list-level-properties text:space-before="1.75in" text:min-label-width="0.25in"/>
      </text:list-level-style-number>
      <text:list-level-style-number text:level="5" style:num-format="" style:num-list-format-name="">
        <style:list-level-properties text:space-before="2.25in" text:min-label-width="0.25in"/>
      </text:list-level-style-number>
      <text:list-level-style-number text:level="6" style:num-format="" style:num-list-format-name="">
        <style:list-level-properties text:space-before="2.75in" text:min-label-width="0.25in"/>
      </text:list-level-style-number>
      <text:list-level-style-number text:level="7" style:num-format="" style:num-list-format-name="">
        <style:list-level-properties text:space-before="3.25in" text:min-label-width="0.25in"/>
      </text:list-level-style-number>
      <text:list-level-style-number text:level="8" style:num-format="" style:num-list-format-name="">
        <style:list-level-properties text:space-before="3.75in" text:min-label-width="0.25in"/>
      </text:list-level-style-number>
      <text:list-level-style-number text:level="9" style:num-format="" style:num-list-format-name="">
        <style:list-level-properties text:space-before="4.25in" text:min-label-width="0.25in"/>
      </text:list-level-style-number>
    </text:list-style>
    <text:list-style style:name="a298">
      <text:list-level-style-bullet text:level="1" text:bullet-char="•">
        <style:list-level-properties text:space-before="0.02778in" text:min-label-width="0.47222in"/>
        <style:text-properties fo:color="#000000" fo:font-family="Arial" fo:font-size="0.44444in"/>
      </text:list-level-style-bullet>
      <text:list-level-style-bullet text:level="2" text:bullet-char="•">
        <style:list-level-properties text:space-before="0.52778in" text:min-label-width="0.47222in"/>
        <style:text-properties fo:color="#000000" fo:font-family="Arial" fo:font-size="0.44444in"/>
      </text:list-level-style-bullet>
      <text:list-level-style-bullet text:level="3" text:bullet-char="•">
        <style:list-level-properties text:space-before="1.02778in" text:min-label-width="0.47222in"/>
        <style:text-properties fo:color="#000000" fo:font-family="Arial" fo:font-size="0.44444in"/>
      </text:list-level-style-bullet>
      <text:list-level-style-bullet text:level="4" text:bullet-char="•">
        <style:list-level-properties text:space-before="1.52778in" text:min-label-width="0.47222in"/>
        <style:text-properties fo:color="#000000" fo:font-family="Arial" fo:font-size="0.44444in"/>
      </text:list-level-style-bullet>
      <text:list-level-style-bullet text:level="5" text:bullet-char="•">
        <style:list-level-properties text:space-before="2.02778in" text:min-label-width="0.47222in"/>
        <style:text-properties fo:color="#000000" fo:font-family="Arial" fo:font-size="0.44444in"/>
      </text:list-level-style-bullet>
      <text:list-level-style-bullet text:level="6" text:bullet-char="•">
        <style:list-level-properties text:space-before="2.52778in" text:min-label-width="0.47222in"/>
        <style:text-properties fo:color="#000000" fo:font-family="Arial" fo:font-size="0.44444in"/>
      </text:list-level-style-bullet>
      <text:list-level-style-bullet text:level="7" text:bullet-char="•">
        <style:list-level-properties text:space-before="3.02778in" text:min-label-width="0.47222in"/>
        <style:text-properties fo:color="#000000" fo:font-family="Arial" fo:font-size="0.44444in"/>
      </text:list-level-style-bullet>
      <text:list-level-style-bullet text:level="8" text:bullet-char="•">
        <style:list-level-properties text:space-before="3.52778in" text:min-label-width="0.47222in"/>
        <style:text-properties fo:color="#000000" fo:font-family="Arial" fo:font-size="0.44444in"/>
      </text:list-level-style-bullet>
      <text:list-level-style-bullet text:level="9" text:bullet-char="•">
        <style:list-level-properties text:space-before="4.02778in" text:min-label-width="0.47222in"/>
        <style:text-properties fo:color="#000000" fo:font-family="Arial" fo:font-size="0.44444in"/>
      </text:list-level-style-bullet>
    </text:list-style>
    <text:list-style style:name="a174">
      <text:list-level-style-number text:level="1" style:num-format="" style:num-list-format-name="">
        <style:list-level-properties text:space-before="0.25in" text:min-label-width="0.25in"/>
      </text:list-level-style-number>
      <text:list-level-style-number text:level="2" style:num-format="" style:num-list-format-name="">
        <style:list-level-properties text:space-before="0.75in" text:min-label-width="0.25in"/>
      </text:list-level-style-number>
      <text:list-level-style-number text:level="3" style:num-format="" style:num-list-format-name="">
        <style:list-level-properties text:space-before="1.25in" text:min-label-width="0.25in"/>
      </text:list-level-style-number>
      <text:list-level-style-number text:level="4" style:num-format="" style:num-list-format-name="">
        <style:list-level-properties text:space-before="1.75in" text:min-label-width="0.25in"/>
      </text:list-level-style-number>
      <text:list-level-style-number text:level="5" style:num-format="" style:num-list-format-name="">
        <style:list-level-properties text:space-before="2.25in" text:min-label-width="0.25in"/>
      </text:list-level-style-number>
      <text:list-level-style-number text:level="6" style:num-format="" style:num-list-format-name="">
        <style:list-level-properties text:space-before="2.75in" text:min-label-width="0.25in"/>
      </text:list-level-style-number>
      <text:list-level-style-number text:level="7" style:num-format="" style:num-list-format-name="">
        <style:list-level-properties text:space-before="3.25in" text:min-label-width="0.25in"/>
      </text:list-level-style-number>
      <text:list-level-style-number text:level="8" style:num-format="" style:num-list-format-name="">
        <style:list-level-properties text:space-before="3.75in" text:min-label-width="0.25in"/>
      </text:list-level-style-number>
      <text:list-level-style-number text:level="9" style:num-format="" style:num-list-format-name="">
        <style:list-level-properties text:space-before="4.25in" text:min-label-width="0.25in"/>
      </text:list-level-style-number>
    </text:list-style>
    <text:list-style style:name="a138">
      <text:list-level-style-bullet text:level="1" text:bullet-char="•">
        <style:list-level-properties text:space-before="0.125in" text:min-label-width="0.375in"/>
        <style:text-properties fo:color="#000000" fo:font-family="Arial" fo:font-size="0.25in"/>
      </text:list-level-style-bullet>
      <text:list-level-style-bullet text:level="2" text:bullet-char="•">
        <style:list-level-properties text:space-before="0.625in" text:min-label-width="0.375in"/>
        <style:text-properties fo:color="#000000" fo:font-family="Arial" fo:font-size="0.25in"/>
      </text:list-level-style-bullet>
      <text:list-level-style-bullet text:level="3" text:bullet-char="•">
        <style:list-level-properties text:space-before="1.125in" text:min-label-width="0.375in"/>
        <style:text-properties fo:color="#000000" fo:font-family="Arial" fo:font-size="0.25in"/>
      </text:list-level-style-bullet>
      <text:list-level-style-bullet text:level="4" text:bullet-char="•">
        <style:list-level-properties text:space-before="1.625in" text:min-label-width="0.375in"/>
        <style:text-properties fo:color="#000000" fo:font-family="Arial" fo:font-size="0.25in"/>
      </text:list-level-style-bullet>
      <text:list-level-style-bullet text:level="5" text:bullet-char="•">
        <style:list-level-properties text:space-before="2.125in" text:min-label-width="0.375in"/>
        <style:text-properties fo:color="#000000" fo:font-family="Arial" fo:font-size="0.25in"/>
      </text:list-level-style-bullet>
      <text:list-level-style-bullet text:level="6" text:bullet-char="•">
        <style:list-level-properties text:space-before="2.625in" text:min-label-width="0.375in"/>
        <style:text-properties fo:color="#000000" fo:font-family="Arial" fo:font-size="0.25in"/>
      </text:list-level-style-bullet>
      <text:list-level-style-bullet text:level="7" text:bullet-char="•">
        <style:list-level-properties text:space-before="3.125in" text:min-label-width="0.375in"/>
        <style:text-properties fo:color="#000000" fo:font-family="Arial" fo:font-size="0.25in"/>
      </text:list-level-style-bullet>
      <text:list-level-style-bullet text:level="8" text:bullet-char="•">
        <style:list-level-properties text:space-before="3.625in" text:min-label-width="0.375in"/>
        <style:text-properties fo:color="#000000" fo:font-family="Arial" fo:font-size="0.25in"/>
      </text:list-level-style-bullet>
      <text:list-level-style-bullet text:level="9" text:bullet-char="•">
        <style:list-level-properties text:space-before="4.125in" text:min-label-width="0.375in"/>
        <style:text-properties fo:color="#000000" fo:font-family="Arial" fo:font-size="0.25in"/>
      </text:list-level-style-bullet>
    </text:list-style>
    <text:list-style style:name="a6">
      <text:list-level-style-bullet text:level="1" text:bullet-char="•">
        <style:list-level-properties text:space-before="0.05556in" text:min-label-width="0.44444in"/>
        <style:text-properties fo:color="#000000" fo:font-family="Arial" fo:font-size="0.38889in"/>
      </text:list-level-style-bullet>
      <text:list-level-style-bullet text:level="2" text:bullet-char="•">
        <style:list-level-properties text:space-before="0.55556in" text:min-label-width="0.44444in"/>
        <style:text-properties fo:color="#000000" fo:font-family="Arial" fo:font-size="0.38889in"/>
      </text:list-level-style-bullet>
      <text:list-level-style-bullet text:level="3" text:bullet-char="•">
        <style:list-level-properties text:space-before="1.05556in" text:min-label-width="0.44444in"/>
        <style:text-properties fo:color="#000000" fo:font-family="Arial" fo:font-size="0.38889in"/>
      </text:list-level-style-bullet>
      <text:list-level-style-bullet text:level="4" text:bullet-char="•">
        <style:list-level-properties text:space-before="1.55556in" text:min-label-width="0.44444in"/>
        <style:text-properties fo:color="#000000" fo:font-family="Arial" fo:font-size="0.38889in"/>
      </text:list-level-style-bullet>
      <text:list-level-style-bullet text:level="5" text:bullet-char="•">
        <style:list-level-properties text:space-before="2.05556in" text:min-label-width="0.44444in"/>
        <style:text-properties fo:color="#000000" fo:font-family="Arial" fo:font-size="0.38889in"/>
      </text:list-level-style-bullet>
      <text:list-level-style-bullet text:level="6" text:bullet-char="•">
        <style:list-level-properties text:space-before="2.55556in" text:min-label-width="0.44444in"/>
        <style:text-properties fo:color="#000000" fo:font-family="Arial" fo:font-size="0.38889in"/>
      </text:list-level-style-bullet>
      <text:list-level-style-bullet text:level="7" text:bullet-char="•">
        <style:list-level-properties text:space-before="3.05556in" text:min-label-width="0.44444in"/>
        <style:text-properties fo:color="#000000" fo:font-family="Arial" fo:font-size="0.38889in"/>
      </text:list-level-style-bullet>
      <text:list-level-style-bullet text:level="8" text:bullet-char="•">
        <style:list-level-properties text:space-before="3.55556in" text:min-label-width="0.44444in"/>
        <style:text-properties fo:color="#000000" fo:font-family="Arial" fo:font-size="0.38889in"/>
      </text:list-level-style-bullet>
      <text:list-level-style-bullet text:level="9" text:bullet-char="•">
        <style:list-level-properties text:space-before="4.05556in" text:min-label-width="0.44444in"/>
        <style:text-properties fo:color="#000000" fo:font-family="Arial" fo:font-size="0.38889in"/>
      </text:list-level-style-bullet>
    </text:list-style>
    <text:list-style style:name="a302">
      <text:list-level-style-number text:level="1" style:num-format="" style:num-list-format-name="">
        <style:list-level-properties text:space-before="0.25in" text:min-label-width="0.25in"/>
      </text:list-level-style-number>
      <text:list-level-style-number text:level="2" style:num-format="" style:num-list-format-name="">
        <style:list-level-properties text:space-before="0.75in" text:min-label-width="0.25in"/>
      </text:list-level-style-number>
      <text:list-level-style-number text:level="3" style:num-format="" style:num-list-format-name="">
        <style:list-level-properties text:space-before="1.25in" text:min-label-width="0.25in"/>
      </text:list-level-style-number>
      <text:list-level-style-number text:level="4" style:num-format="" style:num-list-format-name="">
        <style:list-level-properties text:space-before="1.75in" text:min-label-width="0.25in"/>
      </text:list-level-style-number>
      <text:list-level-style-number text:level="5" style:num-format="" style:num-list-format-name="">
        <style:list-level-properties text:space-before="2.25in" text:min-label-width="0.25in"/>
      </text:list-level-style-number>
      <text:list-level-style-number text:level="6" style:num-format="" style:num-list-format-name="">
        <style:list-level-properties text:space-before="2.75in" text:min-label-width="0.25in"/>
      </text:list-level-style-number>
      <text:list-level-style-number text:level="7" style:num-format="" style:num-list-format-name="">
        <style:list-level-properties text:space-before="3.25in" text:min-label-width="0.25in"/>
      </text:list-level-style-number>
      <text:list-level-style-number text:level="8" style:num-format="" style:num-list-format-name="">
        <style:list-level-properties text:space-before="3.75in" text:min-label-width="0.25in"/>
      </text:list-level-style-number>
      <text:list-level-style-number text:level="9" style:num-format="" style:num-list-format-name="">
        <style:list-level-properties text:space-before="4.25in" text:min-label-width="0.25in"/>
      </text:list-level-style-number>
    </text:list-style>
    <text:list-style style:name="a411">
      <text:list-level-style-bullet text:level="1" text:bullet-char="•">
        <style:list-level-properties text:space-before="0.125in" text:min-label-width="0.375in"/>
        <style:text-properties fo:color="#000000" fo:font-family="Arial" fo:font-size="0.25in"/>
      </text:list-level-style-bullet>
      <text:list-level-style-bullet text:level="2" text:bullet-char="•">
        <style:list-level-properties text:space-before="0.625in" text:min-label-width="0.375in"/>
        <style:text-properties fo:color="#000000" fo:font-family="Arial" fo:font-size="0.25in"/>
      </text:list-level-style-bullet>
      <text:list-level-style-bullet text:level="3" text:bullet-char="•">
        <style:list-level-properties text:space-before="1.125in" text:min-label-width="0.375in"/>
        <style:text-properties fo:color="#000000" fo:font-family="Arial" fo:font-size="0.25in"/>
      </text:list-level-style-bullet>
      <text:list-level-style-bullet text:level="4" text:bullet-char="•">
        <style:list-level-properties text:space-before="1.625in" text:min-label-width="0.375in"/>
        <style:text-properties fo:color="#000000" fo:font-family="Arial" fo:font-size="0.25in"/>
      </text:list-level-style-bullet>
      <text:list-level-style-bullet text:level="5" text:bullet-char="•">
        <style:list-level-properties text:space-before="2.125in" text:min-label-width="0.375in"/>
        <style:text-properties fo:color="#000000" fo:font-family="Arial" fo:font-size="0.25in"/>
      </text:list-level-style-bullet>
      <text:list-level-style-bullet text:level="6" text:bullet-char="•">
        <style:list-level-properties text:space-before="2.625in" text:min-label-width="0.375in"/>
        <style:text-properties fo:color="#000000" fo:font-family="Arial" fo:font-size="0.25in"/>
      </text:list-level-style-bullet>
      <text:list-level-style-bullet text:level="7" text:bullet-char="•">
        <style:list-level-properties text:space-before="3.125in" text:min-label-width="0.375in"/>
        <style:text-properties fo:color="#000000" fo:font-family="Arial" fo:font-size="0.25in"/>
      </text:list-level-style-bullet>
      <text:list-level-style-bullet text:level="8" text:bullet-char="•">
        <style:list-level-properties text:space-before="3.625in" text:min-label-width="0.375in"/>
        <style:text-properties fo:color="#000000" fo:font-family="Arial" fo:font-size="0.25in"/>
      </text:list-level-style-bullet>
      <text:list-level-style-bullet text:level="9" text:bullet-char="•">
        <style:list-level-properties text:space-before="4.125in" text:min-label-width="0.375in"/>
        <style:text-properties fo:color="#000000" fo:font-family="Arial" fo:font-size="0.25in"/>
      </text:list-level-style-bullet>
    </text:list-style>
  </office:automatic-styles>
  <office:master-styles>
    <draw:layer-set>
      <draw:layer draw:name="Master1-bg" draw:protected="true"/>
    </draw:layer-set>
    <style:master-page style:name="Master1-自訂設計" style:page-layout-name="pageLayout1" draw:style-name="a0">
      <draw:frame draw:id="id0" presentation:style-name="a3" draw:name="Google Shape;10;p50" svg:x="0.76389in" svg:y="0.33333in" svg:width="9.58333in" svg:height="1.20833in" presentation:class="title" presentation:placeholder="false">
        <draw:text-box>
          <text:p text:style-name="a2" text:class-names="" text:cond-style-name=""><text:span text:style-name="a1" text:class-names=""/></text:p>
        </draw:text-box>
        <svg:title/>
        <svg:desc/>
      </draw:frame>
      <draw:frame draw:id="id1" presentation:style-name="a7" draw:name="Google Shape;11;p50" svg:x="0.76389in" svg:y="1.66319in" svg:width="9.58333in" svg:height="3.96701in" presentation:class="outline" presentation:placeholder="false">
        <draw:text-box>
          <text:list text:style-name="a6">
            <text:list-item>
              <text:p text:style-name="a5" text:class-names="" text:cond-style-name=""><text:span text:style-name="a4" text:class-names=""/></text:p>
            </text:list-item>
          </text:list>
        </draw:text-box>
        <svg:title/>
        <svg:desc/>
      </draw:frame>
      <draw:frame draw:id="id2" presentation:style-name="a10" draw:name="Google Shape;12;p50" svg:x="0.76389in" svg:y="5.7934in" svg:width="2.5in" svg:height="0.3316in" presentation:class="date-time" presentation:placeholder="false">
        <draw:text-box>
          <text:p text:style-name="a9" text:class-names="" text:cond-style-name=""><text:span text:style-name="a8" text:class-names=""/></text:p>
        </draw:text-box>
        <svg:title/>
        <svg:desc/>
      </draw:frame>
      <draw:frame draw:id="id3" presentation:style-name="a13" draw:name="Google Shape;13;p50" svg:x="3.68056in" svg:y="5.7934in" svg:width="3.75in" svg:height="0.3316in" presentation:class="footer" presentation:placeholder="false">
        <draw:text-box>
          <text:p text:style-name="a12" text:class-names="" text:cond-style-name=""><text:span text:style-name="a11" text:class-names=""/></text:p>
        </draw:text-box>
        <svg:title/>
        <svg:desc/>
      </draw:frame>
      <draw:frame draw:id="id4" presentation:style-name="a17" draw:name="Google Shape;14;p50" svg:x="8.38889in" svg:y="5.7934in" svg:width="2.5in" svg:height="0.3316in" presentation:class="page-number" presentation:placeholder="false">
        <draw:text-box>
          <text:p text:style-name="a16" text:class-names="" text:cond-style-name=""><text:span text:style-name="a14" text:class-names=""><text:page-number style:num-format="1" text:fixed="false">‹#›</text:page-number></text:span><text:span text:style-name="a15" text:class-names=""/></text:p>
        </draw:text-box>
        <svg:title/>
        <svg:desc/>
      </draw:frame>
      <presentation:notes style:page-layout-name="pageLayout2" draw:style-name="a35">
        <draw:frame draw:id="id5" presentation:style-name="a20" draw:name="Google Shape;3;n" svg:x="0in" svg:y="0in" svg:width="3.22141in" svg:height="0.54468in" presentation:class="header" presentation:placeholder="false">
          <draw:text-box>
            <text:p text:style-name="a19" text:class-names="" text:cond-style-name=""><text:span text:style-name="a18" text:class-names=""/></text:p>
          </draw:text-box>
          <svg:title/>
          <svg:desc/>
        </draw:frame>
        <draw:frame draw:id="id6" presentation:style-name="a23" draw:name="Google Shape;4;n" svg:x="4.2109in" svg:y="0in" svg:width="3.22141in" svg:height="0.54468in" presentation:class="date-time" presentation:placeholder="false">
          <draw:text-box>
            <text:p text:style-name="a22" text:class-names="" text:cond-style-name=""><text:span text:style-name="a21" text:class-names=""/></text:p>
          </draw:text-box>
          <svg:title/>
          <svg:desc/>
        </draw:frame>
        <draw:page-thumbnail svg:x="0.46181in" svg:y="1.3559in" svg:width="6.51042in" svg:height="3.66319in" presentation:class="page" draw:id="id7" presentation:style-name="a24" draw:name="Google Shape;5;n">
          <svg:title/>
          <svg:desc/>
        </draw:page-thumbnail>
        <draw:frame draw:id="id8" presentation:style-name="a27" draw:name="Google Shape;6;n" svg:x="0.7434in" svg:y="5.2244in" svg:width="5.94722in" svg:height="4.27451in" presentation:class="notes" presentation:placeholder="false">
          <draw:text-box>
            <text:p text:style-name="a26" text:class-names="" text:cond-style-name=""><text:span text:style-name="a25" text:class-names=""/></text:p>
          </draw:text-box>
          <svg:title/>
          <svg:desc/>
        </draw:frame>
        <draw:frame draw:id="id9" presentation:style-name="a30" draw:name="Google Shape;7;n" svg:x="0in" svg:y="10.31123in" svg:width="3.22141in" svg:height="0.54468in" presentation:class="footer" presentation:placeholder="false">
          <draw:text-box>
            <text:p text:style-name="a29" text:class-names="" text:cond-style-name=""><text:span text:style-name="a28" text:class-names=""/></text:p>
          </draw:text-box>
          <svg:title/>
          <svg:desc/>
        </draw:frame>
        <draw:frame draw:id="id10" presentation:style-name="a34" draw:name="Google Shape;8;n" svg:x="4.2109in" svg:y="10.31123in" svg:width="3.22141in" svg:height="0.54468in" presentation:class="page-number" presentation:placeholder="false">
          <draw:text-box>
            <text:p text:style-name="a33" text:class-names="" text:cond-style-name=""><text:span text:style-name="a31" text:class-names=""><text:page-number style:num-format="1" text:fixed="false">‹#›</text:page-number></text:span><text:span text:style-name="a32" text:class-names=""/></text:p>
          </draw:text-box>
          <svg:title/>
          <svg:desc/>
        </draw:frame>
      </presentation:notes>
    </style:master-page>
    <style:master-page style:name="Master1-Layout1-title-TITLE" style:page-layout-name="pageLayout1" draw:style-name="a36">
      <draw:frame draw:id="id11" presentation:style-name="a39" draw:name="Google Shape;16;p51" svg:x="1.38889in" svg:y="1.02257in" svg:width="8.33333in" svg:height="2.17708in" presentation:class="title" presentation:placeholder="false">
        <draw:text-box>
          <text:p text:style-name="a38" text:class-names="" text:cond-style-name=""><text:span text:style-name="a37" text:class-names=""/></text:p>
        </draw:text-box>
        <svg:title/>
        <svg:desc/>
      </draw:frame>
      <draw:frame draw:id="id12" presentation:style-name="a42" draw:name="Google Shape;17;p51" svg:x="1.38889in" svg:y="3.28299in" svg:width="8.33333in" svg:height="1.50868in" presentation:class="subtitle" presentation:placeholder="false">
        <draw:text-box>
          <text:p text:style-name="a41" text:class-names="" text:cond-style-name=""><text:span text:style-name="a40" text:class-names=""/></text:p>
        </draw:text-box>
        <svg:title/>
        <svg:desc/>
      </draw:frame>
      <draw:frame draw:id="id13" presentation:style-name="a45" draw:name="Google Shape;18;p51" svg:x="0.76389in" svg:y="5.7934in" svg:width="2.5in" svg:height="0.3316in" presentation:class="date-time" presentation:placeholder="false">
        <draw:text-box>
          <text:p text:style-name="a44" text:class-names="" text:cond-style-name=""><text:span text:style-name="a43" text:class-names=""/></text:p>
        </draw:text-box>
        <svg:title/>
        <svg:desc/>
      </draw:frame>
      <draw:frame draw:id="id14" presentation:style-name="a48" draw:name="Google Shape;19;p51" svg:x="3.68056in" svg:y="5.7934in" svg:width="3.75in" svg:height="0.3316in" presentation:class="footer" presentation:placeholder="false">
        <draw:text-box>
          <text:p text:style-name="a47" text:class-names="" text:cond-style-name=""><text:span text:style-name="a46" text:class-names=""/></text:p>
        </draw:text-box>
        <svg:title/>
        <svg:desc/>
      </draw:frame>
      <draw:frame draw:id="id15" presentation:style-name="a52" draw:name="Google Shape;20;p51" svg:x="8.38889in" svg:y="5.7934in" svg:width="2.5in" svg:height="0.3316in" presentation:class="page-number" presentation:placeholder="false">
        <draw:text-box>
          <text:p text:style-name="a51" text:class-names="" text:cond-style-name=""><text:span text:style-name="a49" text:class-names=""><text:page-number style:num-format="1" text:fixed="false">‹#›</text:page-number></text:span><text:span text:style-name="a50" text:class-names=""/></text:p>
        </draw:text-box>
        <svg:title/>
        <svg:desc/>
      </draw:frame>
      <presentation:notes style:page-layout-name="pageLayout2" draw:style-name="a70">
        <draw:frame draw:id="id5" presentation:style-name="a55" draw:name="Google Shape;3;n" svg:x="0in" svg:y="0in" svg:width="3.22141in" svg:height="0.54468in" presentation:class="header" presentation:placeholder="false">
          <draw:text-box>
            <text:p text:style-name="a54" text:class-names="" text:cond-style-name=""><text:span text:style-name="a53" text:class-names=""/></text:p>
          </draw:text-box>
          <svg:title/>
          <svg:desc/>
        </draw:frame>
        <draw:frame draw:id="id6" presentation:style-name="a58" draw:name="Google Shape;4;n" svg:x="4.2109in" svg:y="0in" svg:width="3.22141in" svg:height="0.54468in" presentation:class="date-time" presentation:placeholder="false">
          <draw:text-box>
            <text:p text:style-name="a57" text:class-names="" text:cond-style-name=""><text:span text:style-name="a56" text:class-names=""/></text:p>
          </draw:text-box>
          <svg:title/>
          <svg:desc/>
        </draw:frame>
        <draw:page-thumbnail svg:x="0.46181in" svg:y="1.3559in" svg:width="6.51042in" svg:height="3.66319in" presentation:class="page" draw:id="id7" presentation:style-name="a59" draw:name="Google Shape;5;n">
          <svg:title/>
          <svg:desc/>
        </draw:page-thumbnail>
        <draw:frame draw:id="id8" presentation:style-name="a62" draw:name="Google Shape;6;n" svg:x="0.7434in" svg:y="5.2244in" svg:width="5.94722in" svg:height="4.27451in" presentation:class="notes" presentation:placeholder="false">
          <draw:text-box>
            <text:p text:style-name="a61" text:class-names="" text:cond-style-name=""><text:span text:style-name="a60" text:class-names=""/></text:p>
          </draw:text-box>
          <svg:title/>
          <svg:desc/>
        </draw:frame>
        <draw:frame draw:id="id9" presentation:style-name="a65" draw:name="Google Shape;7;n" svg:x="0in" svg:y="10.31123in" svg:width="3.22141in" svg:height="0.54468in" presentation:class="footer" presentation:placeholder="false">
          <draw:text-box>
            <text:p text:style-name="a64" text:class-names="" text:cond-style-name=""><text:span text:style-name="a63" text:class-names=""/></text:p>
          </draw:text-box>
          <svg:title/>
          <svg:desc/>
        </draw:frame>
        <draw:frame draw:id="id10" presentation:style-name="a69" draw:name="Google Shape;8;n" svg:x="4.2109in" svg:y="10.31123in" svg:width="3.22141in" svg:height="0.54468in" presentation:class="page-number" presentation:placeholder="false">
          <draw:text-box>
            <text:p text:style-name="a68" text:class-names="" text:cond-style-name=""><text:span text:style-name="a66" text:class-names=""><text:page-number style:num-format="1" text:fixed="false">‹#›</text:page-number></text:span><text:span text:style-name="a67" text:class-names=""/></text:p>
          </draw:text-box>
          <svg:title/>
          <svg:desc/>
        </draw:frame>
      </presentation:notes>
    </style:master-page>
    <style:master-page style:name="Master1-Layout2-blank-BLANK" style:page-layout-name="pageLayout1" draw:style-name="a71">
      <draw:frame draw:id="id16" presentation:style-name="a74" draw:name="Google Shape;22;p52" svg:x="0.76389in" svg:y="5.7934in" svg:width="2.5in" svg:height="0.3316in" presentation:class="date-time" presentation:placeholder="false">
        <draw:text-box>
          <text:p text:style-name="a73" text:class-names="" text:cond-style-name=""><text:span text:style-name="a72" text:class-names=""/></text:p>
        </draw:text-box>
        <svg:title/>
        <svg:desc/>
      </draw:frame>
      <draw:frame draw:id="id17" presentation:style-name="a77" draw:name="Google Shape;23;p52" svg:x="3.68056in" svg:y="5.7934in" svg:width="3.75in" svg:height="0.3316in" presentation:class="footer" presentation:placeholder="false">
        <draw:text-box>
          <text:p text:style-name="a76" text:class-names="" text:cond-style-name=""><text:span text:style-name="a75" text:class-names=""/></text:p>
        </draw:text-box>
        <svg:title/>
        <svg:desc/>
      </draw:frame>
      <draw:frame draw:id="id18" presentation:style-name="a81" draw:name="Google Shape;24;p52" svg:x="8.05556in" svg:y="5.7934in" svg:width="2.5in" svg:height="0.3316in" presentation:class="page-number" presentation:placeholder="false">
        <draw:text-box>
          <text:p text:style-name="a80" text:class-names="" text:cond-style-name=""><text:span text:style-name="a78" text:class-names=""><text:page-number style:num-format="1" text:fixed="false">‹#›</text:page-number></text:span><text:span text:style-name="a79" text:class-names=""/></text:p>
        </draw:text-box>
        <svg:title/>
        <svg:desc/>
      </draw:frame>
      <presentation:notes style:page-layout-name="pageLayout2" draw:style-name="a99">
        <draw:frame draw:id="id5" presentation:style-name="a84" draw:name="Google Shape;3;n" svg:x="0in" svg:y="0in" svg:width="3.22141in" svg:height="0.54468in" presentation:class="header" presentation:placeholder="false">
          <draw:text-box>
            <text:p text:style-name="a83" text:class-names="" text:cond-style-name=""><text:span text:style-name="a82" text:class-names=""/></text:p>
          </draw:text-box>
          <svg:title/>
          <svg:desc/>
        </draw:frame>
        <draw:frame draw:id="id6" presentation:style-name="a87" draw:name="Google Shape;4;n" svg:x="4.2109in" svg:y="0in" svg:width="3.22141in" svg:height="0.54468in" presentation:class="date-time" presentation:placeholder="false">
          <draw:text-box>
            <text:p text:style-name="a86" text:class-names="" text:cond-style-name=""><text:span text:style-name="a85" text:class-names=""/></text:p>
          </draw:text-box>
          <svg:title/>
          <svg:desc/>
        </draw:frame>
        <draw:page-thumbnail svg:x="0.46181in" svg:y="1.3559in" svg:width="6.51042in" svg:height="3.66319in" presentation:class="page" draw:id="id7" presentation:style-name="a88" draw:name="Google Shape;5;n">
          <svg:title/>
          <svg:desc/>
        </draw:page-thumbnail>
        <draw:frame draw:id="id8" presentation:style-name="a91" draw:name="Google Shape;6;n" svg:x="0.7434in" svg:y="5.2244in" svg:width="5.94722in" svg:height="4.27451in" presentation:class="notes" presentation:placeholder="false">
          <draw:text-box>
            <text:p text:style-name="a90" text:class-names="" text:cond-style-name=""><text:span text:style-name="a89" text:class-names=""/></text:p>
          </draw:text-box>
          <svg:title/>
          <svg:desc/>
        </draw:frame>
        <draw:frame draw:id="id9" presentation:style-name="a94" draw:name="Google Shape;7;n" svg:x="0in" svg:y="10.31123in" svg:width="3.22141in" svg:height="0.54468in" presentation:class="footer" presentation:placeholder="false">
          <draw:text-box>
            <text:p text:style-name="a93" text:class-names="" text:cond-style-name=""><text:span text:style-name="a92" text:class-names=""/></text:p>
          </draw:text-box>
          <svg:title/>
          <svg:desc/>
        </draw:frame>
        <draw:frame draw:id="id10" presentation:style-name="a98" draw:name="Google Shape;8;n" svg:x="4.2109in" svg:y="10.31123in" svg:width="3.22141in" svg:height="0.54468in" presentation:class="page-number" presentation:placeholder="false">
          <draw:text-box>
            <text:p text:style-name="a97" text:class-names="" text:cond-style-name=""><text:span text:style-name="a95" text:class-names=""><text:page-number style:num-format="1" text:fixed="false">‹#›</text:page-number></text:span><text:span text:style-name="a96" text:class-names=""/></text:p>
          </draw:text-box>
          <svg:title/>
          <svg:desc/>
        </draw:frame>
      </presentation:notes>
    </style:master-page>
    <style:master-page style:name="Master1-Layout3-titleOnly-TITLE_ONLY" style:page-layout-name="pageLayout1" draw:style-name="a100">
      <draw:frame draw:id="id19" presentation:style-name="a103" draw:name="Google Shape;26;p53" svg:x="0.76389in" svg:y="0.33333in" svg:width="9.58333in" svg:height="1.20833in" presentation:class="title" presentation:placeholder="false">
        <draw:text-box>
          <text:p text:style-name="a102" text:class-names="" text:cond-style-name=""><text:span text:style-name="a101" text:class-names=""/></text:p>
        </draw:text-box>
        <svg:title/>
        <svg:desc/>
      </draw:frame>
      <draw:frame draw:id="id20" presentation:style-name="a106" draw:name="Google Shape;27;p53" svg:x="0.76389in" svg:y="5.7934in" svg:width="2.5in" svg:height="0.3316in" presentation:class="date-time" presentation:placeholder="false">
        <draw:text-box>
          <text:p text:style-name="a105" text:class-names="" text:cond-style-name=""><text:span text:style-name="a104" text:class-names=""/></text:p>
        </draw:text-box>
        <svg:title/>
        <svg:desc/>
      </draw:frame>
      <draw:frame draw:id="id21" presentation:style-name="a109" draw:name="Google Shape;28;p53" svg:x="3.68056in" svg:y="5.7934in" svg:width="3.75in" svg:height="0.3316in" presentation:class="footer" presentation:placeholder="false">
        <draw:text-box>
          <text:p text:style-name="a108" text:class-names="" text:cond-style-name=""><text:span text:style-name="a107" text:class-names=""/></text:p>
        </draw:text-box>
        <svg:title/>
        <svg:desc/>
      </draw:frame>
      <draw:frame draw:id="id22" presentation:style-name="a113" draw:name="Google Shape;29;p53" svg:x="8.38889in" svg:y="5.7934in" svg:width="2.5in" svg:height="0.3316in" presentation:class="page-number" presentation:placeholder="false">
        <draw:text-box>
          <text:p text:style-name="a112" text:class-names="" text:cond-style-name=""><text:span text:style-name="a110" text:class-names=""><text:page-number style:num-format="1" text:fixed="false">‹#›</text:page-number></text:span><text:span text:style-name="a111" text:class-names=""/></text:p>
        </draw:text-box>
        <svg:title/>
        <svg:desc/>
      </draw:frame>
      <presentation:notes style:page-layout-name="pageLayout2" draw:style-name="a131">
        <draw:frame draw:id="id5" presentation:style-name="a116" draw:name="Google Shape;3;n" svg:x="0in" svg:y="0in" svg:width="3.22141in" svg:height="0.54468in" presentation:class="header" presentation:placeholder="false">
          <draw:text-box>
            <text:p text:style-name="a115" text:class-names="" text:cond-style-name=""><text:span text:style-name="a114" text:class-names=""/></text:p>
          </draw:text-box>
          <svg:title/>
          <svg:desc/>
        </draw:frame>
        <draw:frame draw:id="id6" presentation:style-name="a119" draw:name="Google Shape;4;n" svg:x="4.2109in" svg:y="0in" svg:width="3.22141in" svg:height="0.54468in" presentation:class="date-time" presentation:placeholder="false">
          <draw:text-box>
            <text:p text:style-name="a118" text:class-names="" text:cond-style-name=""><text:span text:style-name="a117" text:class-names=""/></text:p>
          </draw:text-box>
          <svg:title/>
          <svg:desc/>
        </draw:frame>
        <draw:page-thumbnail svg:x="0.46181in" svg:y="1.3559in" svg:width="6.51042in" svg:height="3.66319in" presentation:class="page" draw:id="id7" presentation:style-name="a120" draw:name="Google Shape;5;n">
          <svg:title/>
          <svg:desc/>
        </draw:page-thumbnail>
        <draw:frame draw:id="id8" presentation:style-name="a123" draw:name="Google Shape;6;n" svg:x="0.7434in" svg:y="5.2244in" svg:width="5.94722in" svg:height="4.27451in" presentation:class="notes" presentation:placeholder="false">
          <draw:text-box>
            <text:p text:style-name="a122" text:class-names="" text:cond-style-name=""><text:span text:style-name="a121" text:class-names=""/></text:p>
          </draw:text-box>
          <svg:title/>
          <svg:desc/>
        </draw:frame>
        <draw:frame draw:id="id9" presentation:style-name="a126" draw:name="Google Shape;7;n" svg:x="0in" svg:y="10.31123in" svg:width="3.22141in" svg:height="0.54468in" presentation:class="footer" presentation:placeholder="false">
          <draw:text-box>
            <text:p text:style-name="a125" text:class-names="" text:cond-style-name=""><text:span text:style-name="a124" text:class-names=""/></text:p>
          </draw:text-box>
          <svg:title/>
          <svg:desc/>
        </draw:frame>
        <draw:frame draw:id="id10" presentation:style-name="a130" draw:name="Google Shape;8;n" svg:x="4.2109in" svg:y="10.31123in" svg:width="3.22141in" svg:height="0.54468in" presentation:class="page-number" presentation:placeholder="false">
          <draw:text-box>
            <text:p text:style-name="a129" text:class-names="" text:cond-style-name=""><text:span text:style-name="a127" text:class-names=""><text:page-number style:num-format="1" text:fixed="false">‹#›</text:page-number></text:span><text:span text:style-name="a128" text:class-names=""/></text:p>
          </draw:text-box>
          <svg:title/>
          <svg:desc/>
        </draw:frame>
      </presentation:notes>
    </style:master-page>
    <style:master-page style:name="Master1-Layout4-obj-OBJECT" style:page-layout-name="pageLayout1" draw:style-name="a132">
      <draw:frame draw:id="id23" presentation:style-name="a135" draw:name="Google Shape;31;p54" svg:x="0.76389in" svg:y="0.33333in" svg:width="9.58333in" svg:height="1.20833in" presentation:class="title" presentation:placeholder="false">
        <draw:text-box>
          <text:p text:style-name="a134" text:class-names="" text:cond-style-name=""><text:span text:style-name="a133" text:class-names=""/></text:p>
        </draw:text-box>
        <svg:title/>
        <svg:desc/>
      </draw:frame>
      <draw:frame draw:id="id24" presentation:style-name="a139" draw:name="Google Shape;32;p54" svg:x="0.76389in" svg:y="1.66319in" svg:width="9.58333in" svg:height="3.96701in" presentation:class="outline" presentation:placeholder="false">
        <draw:text-box>
          <text:list text:style-name="a138">
            <text:list-item>
              <text:p text:style-name="a137" text:class-names="" text:cond-style-name=""><text:span text:style-name="a136" text:class-names=""/></text:p>
            </text:list-item>
          </text:list>
        </draw:text-box>
        <svg:title/>
        <svg:desc/>
      </draw:frame>
      <draw:frame draw:id="id25" presentation:style-name="a142" draw:name="Google Shape;33;p54" svg:x="0.76389in" svg:y="5.7934in" svg:width="2.5in" svg:height="0.3316in" presentation:class="date-time" presentation:placeholder="false">
        <draw:text-box>
          <text:p text:style-name="a141" text:class-names="" text:cond-style-name=""><text:span text:style-name="a140" text:class-names=""/></text:p>
        </draw:text-box>
        <svg:title/>
        <svg:desc/>
      </draw:frame>
      <draw:frame draw:id="id26" presentation:style-name="a145" draw:name="Google Shape;34;p54" svg:x="3.68056in" svg:y="5.7934in" svg:width="3.75in" svg:height="0.3316in" presentation:class="footer" presentation:placeholder="false">
        <draw:text-box>
          <text:p text:style-name="a144" text:class-names="" text:cond-style-name=""><text:span text:style-name="a143" text:class-names=""/></text:p>
        </draw:text-box>
        <svg:title/>
        <svg:desc/>
      </draw:frame>
      <draw:frame draw:id="id27" presentation:style-name="a149" draw:name="Google Shape;35;p54" svg:x="8.38889in" svg:y="5.7934in" svg:width="2.5in" svg:height="0.3316in" presentation:class="page-number" presentation:placeholder="false">
        <draw:text-box>
          <text:p text:style-name="a148" text:class-names="" text:cond-style-name=""><text:span text:style-name="a146" text:class-names=""><text:page-number style:num-format="1" text:fixed="false">‹#›</text:page-number></text:span><text:span text:style-name="a147" text:class-names=""/></text:p>
        </draw:text-box>
        <svg:title/>
        <svg:desc/>
      </draw:frame>
      <presentation:notes style:page-layout-name="pageLayout2" draw:style-name="a167">
        <draw:frame draw:id="id5" presentation:style-name="a152" draw:name="Google Shape;3;n" svg:x="0in" svg:y="0in" svg:width="3.22141in" svg:height="0.54468in" presentation:class="header" presentation:placeholder="false">
          <draw:text-box>
            <text:p text:style-name="a151" text:class-names="" text:cond-style-name=""><text:span text:style-name="a150" text:class-names=""/></text:p>
          </draw:text-box>
          <svg:title/>
          <svg:desc/>
        </draw:frame>
        <draw:frame draw:id="id6" presentation:style-name="a155" draw:name="Google Shape;4;n" svg:x="4.2109in" svg:y="0in" svg:width="3.22141in" svg:height="0.54468in" presentation:class="date-time" presentation:placeholder="false">
          <draw:text-box>
            <text:p text:style-name="a154" text:class-names="" text:cond-style-name=""><text:span text:style-name="a153" text:class-names=""/></text:p>
          </draw:text-box>
          <svg:title/>
          <svg:desc/>
        </draw:frame>
        <draw:page-thumbnail svg:x="0.46181in" svg:y="1.3559in" svg:width="6.51042in" svg:height="3.66319in" presentation:class="page" draw:id="id7" presentation:style-name="a156" draw:name="Google Shape;5;n">
          <svg:title/>
          <svg:desc/>
        </draw:page-thumbnail>
        <draw:frame draw:id="id8" presentation:style-name="a159" draw:name="Google Shape;6;n" svg:x="0.7434in" svg:y="5.2244in" svg:width="5.94722in" svg:height="4.27451in" presentation:class="notes" presentation:placeholder="false">
          <draw:text-box>
            <text:p text:style-name="a158" text:class-names="" text:cond-style-name=""><text:span text:style-name="a157" text:class-names=""/></text:p>
          </draw:text-box>
          <svg:title/>
          <svg:desc/>
        </draw:frame>
        <draw:frame draw:id="id9" presentation:style-name="a162" draw:name="Google Shape;7;n" svg:x="0in" svg:y="10.31123in" svg:width="3.22141in" svg:height="0.54468in" presentation:class="footer" presentation:placeholder="false">
          <draw:text-box>
            <text:p text:style-name="a161" text:class-names="" text:cond-style-name=""><text:span text:style-name="a160" text:class-names=""/></text:p>
          </draw:text-box>
          <svg:title/>
          <svg:desc/>
        </draw:frame>
        <draw:frame draw:id="id10" presentation:style-name="a166" draw:name="Google Shape;8;n" svg:x="4.2109in" svg:y="10.31123in" svg:width="3.22141in" svg:height="0.54468in" presentation:class="page-number" presentation:placeholder="false">
          <draw:text-box>
            <text:p text:style-name="a165" text:class-names="" text:cond-style-name=""><text:span text:style-name="a163" text:class-names=""><text:page-number style:num-format="1" text:fixed="false">‹#›</text:page-number></text:span><text:span text:style-name="a164" text:class-names=""/></text:p>
          </draw:text-box>
          <svg:title/>
          <svg:desc/>
        </draw:frame>
      </presentation:notes>
    </style:master-page>
    <style:master-page style:name="Master1-Layout5-secHead-SECTION_HEADER" style:page-layout-name="pageLayout1" draw:style-name="a168">
      <draw:frame draw:id="id28" presentation:style-name="a171" draw:name="Google Shape;37;p55" svg:x="0.75868in" svg:y="1.55903in" svg:width="9.58333in" svg:height="2.59896in" presentation:class="title" presentation:placeholder="false">
        <draw:text-box>
          <text:p text:style-name="a170" text:class-names="" text:cond-style-name=""><text:span text:style-name="a169" text:class-names=""/></text:p>
        </draw:text-box>
        <svg:title/>
        <svg:desc/>
      </draw:frame>
      <draw:frame draw:id="id29" presentation:style-name="a175" draw:name="Google Shape;38;p55" svg:x="0.75868in" svg:y="4.18229in" svg:width="9.58333in" svg:height="1.36806in" presentation:class="outline" presentation:placeholder="false">
        <draw:text-box>
          <text:list text:style-name="a174">
            <text:list-item>
              <text:p text:style-name="a173" text:class-names="" text:cond-style-name=""><text:span text:style-name="a172" text:class-names=""/></text:p>
            </text:list-item>
          </text:list>
        </draw:text-box>
        <svg:title/>
        <svg:desc/>
      </draw:frame>
      <draw:frame draw:id="id30" presentation:style-name="a178" draw:name="Google Shape;39;p55" svg:x="0.76389in" svg:y="5.7934in" svg:width="2.5in" svg:height="0.3316in" presentation:class="date-time" presentation:placeholder="false">
        <draw:text-box>
          <text:p text:style-name="a177" text:class-names="" text:cond-style-name=""><text:span text:style-name="a176" text:class-names=""/></text:p>
        </draw:text-box>
        <svg:title/>
        <svg:desc/>
      </draw:frame>
      <draw:frame draw:id="id31" presentation:style-name="a181" draw:name="Google Shape;40;p55" svg:x="3.68056in" svg:y="5.7934in" svg:width="3.75in" svg:height="0.3316in" presentation:class="footer" presentation:placeholder="false">
        <draw:text-box>
          <text:p text:style-name="a180" text:class-names="" text:cond-style-name=""><text:span text:style-name="a179" text:class-names=""/></text:p>
        </draw:text-box>
        <svg:title/>
        <svg:desc/>
      </draw:frame>
      <draw:frame draw:id="id32" presentation:style-name="a185" draw:name="Google Shape;41;p55" svg:x="8.38889in" svg:y="5.7934in" svg:width="2.5in" svg:height="0.3316in" presentation:class="page-number" presentation:placeholder="false">
        <draw:text-box>
          <text:p text:style-name="a184" text:class-names="" text:cond-style-name=""><text:span text:style-name="a182" text:class-names=""><text:page-number style:num-format="1" text:fixed="false">‹#›</text:page-number></text:span><text:span text:style-name="a183" text:class-names=""/></text:p>
        </draw:text-box>
        <svg:title/>
        <svg:desc/>
      </draw:frame>
      <presentation:notes style:page-layout-name="pageLayout2" draw:style-name="a203">
        <draw:frame draw:id="id5" presentation:style-name="a188" draw:name="Google Shape;3;n" svg:x="0in" svg:y="0in" svg:width="3.22141in" svg:height="0.54468in" presentation:class="header" presentation:placeholder="false">
          <draw:text-box>
            <text:p text:style-name="a187" text:class-names="" text:cond-style-name=""><text:span text:style-name="a186" text:class-names=""/></text:p>
          </draw:text-box>
          <svg:title/>
          <svg:desc/>
        </draw:frame>
        <draw:frame draw:id="id6" presentation:style-name="a191" draw:name="Google Shape;4;n" svg:x="4.2109in" svg:y="0in" svg:width="3.22141in" svg:height="0.54468in" presentation:class="date-time" presentation:placeholder="false">
          <draw:text-box>
            <text:p text:style-name="a190" text:class-names="" text:cond-style-name=""><text:span text:style-name="a189" text:class-names=""/></text:p>
          </draw:text-box>
          <svg:title/>
          <svg:desc/>
        </draw:frame>
        <draw:page-thumbnail svg:x="0.46181in" svg:y="1.3559in" svg:width="6.51042in" svg:height="3.66319in" presentation:class="page" draw:id="id7" presentation:style-name="a192" draw:name="Google Shape;5;n">
          <svg:title/>
          <svg:desc/>
        </draw:page-thumbnail>
        <draw:frame draw:id="id8" presentation:style-name="a195" draw:name="Google Shape;6;n" svg:x="0.7434in" svg:y="5.2244in" svg:width="5.94722in" svg:height="4.27451in" presentation:class="notes" presentation:placeholder="false">
          <draw:text-box>
            <text:p text:style-name="a194" text:class-names="" text:cond-style-name=""><text:span text:style-name="a193" text:class-names=""/></text:p>
          </draw:text-box>
          <svg:title/>
          <svg:desc/>
        </draw:frame>
        <draw:frame draw:id="id9" presentation:style-name="a198" draw:name="Google Shape;7;n" svg:x="0in" svg:y="10.31123in" svg:width="3.22141in" svg:height="0.54468in" presentation:class="footer" presentation:placeholder="false">
          <draw:text-box>
            <text:p text:style-name="a197" text:class-names="" text:cond-style-name=""><text:span text:style-name="a196" text:class-names=""/></text:p>
          </draw:text-box>
          <svg:title/>
          <svg:desc/>
        </draw:frame>
        <draw:frame draw:id="id10" presentation:style-name="a202" draw:name="Google Shape;8;n" svg:x="4.2109in" svg:y="10.31123in" svg:width="3.22141in" svg:height="0.54468in" presentation:class="page-number" presentation:placeholder="false">
          <draw:text-box>
            <text:p text:style-name="a201" text:class-names="" text:cond-style-name=""><text:span text:style-name="a199" text:class-names=""><text:page-number style:num-format="1" text:fixed="false">‹#›</text:page-number></text:span><text:span text:style-name="a200" text:class-names=""/></text:p>
          </draw:text-box>
          <svg:title/>
          <svg:desc/>
        </draw:frame>
      </presentation:notes>
    </style:master-page>
    <style:master-page style:name="Master1-Layout6-twoObj-TWO_OBJECTS" style:page-layout-name="pageLayout1" draw:style-name="a204">
      <draw:frame draw:id="id33" presentation:style-name="a207" draw:name="Google Shape;43;p56" svg:x="0.76389in" svg:y="0.33333in" svg:width="9.58333in" svg:height="1.20833in" presentation:class="title" presentation:placeholder="false">
        <draw:text-box>
          <text:p text:style-name="a206" text:class-names="" text:cond-style-name=""><text:span text:style-name="a205" text:class-names=""/></text:p>
        </draw:text-box>
        <svg:title/>
        <svg:desc/>
      </draw:frame>
      <draw:frame draw:id="id34" presentation:style-name="a211" draw:name="Google Shape;44;p56" svg:x="0.76389in" svg:y="1.66319in" svg:width="4.70833in" svg:height="3.96701in" presentation:class="outline" presentation:placeholder="false">
        <draw:text-box>
          <text:list text:style-name="a210">
            <text:list-item>
              <text:p text:style-name="a209" text:class-names="" text:cond-style-name=""><text:span text:style-name="a208" text:class-names=""/></text:p>
            </text:list-item>
          </text:list>
        </draw:text-box>
        <svg:title/>
        <svg:desc/>
      </draw:frame>
      <draw:frame draw:id="id35" presentation:style-name="a215" draw:name="Google Shape;45;p56" svg:x="5.63889in" svg:y="1.66319in" svg:width="4.70833in" svg:height="3.96701in" presentation:class="outline" presentation:placeholder="false">
        <draw:text-box>
          <text:list text:style-name="a214">
            <text:list-item>
              <text:p text:style-name="a213" text:class-names="" text:cond-style-name=""><text:span text:style-name="a212" text:class-names=""/></text:p>
            </text:list-item>
          </text:list>
        </draw:text-box>
        <svg:title/>
        <svg:desc/>
      </draw:frame>
      <draw:frame draw:id="id36" presentation:style-name="a218" draw:name="Google Shape;46;p56" svg:x="0.76389in" svg:y="5.7934in" svg:width="2.5in" svg:height="0.3316in" presentation:class="date-time" presentation:placeholder="false">
        <draw:text-box>
          <text:p text:style-name="a217" text:class-names="" text:cond-style-name=""><text:span text:style-name="a216" text:class-names=""/></text:p>
        </draw:text-box>
        <svg:title/>
        <svg:desc/>
      </draw:frame>
      <draw:frame draw:id="id37" presentation:style-name="a221" draw:name="Google Shape;47;p56" svg:x="3.68056in" svg:y="5.7934in" svg:width="3.75in" svg:height="0.3316in" presentation:class="footer" presentation:placeholder="false">
        <draw:text-box>
          <text:p text:style-name="a220" text:class-names="" text:cond-style-name=""><text:span text:style-name="a219" text:class-names=""/></text:p>
        </draw:text-box>
        <svg:title/>
        <svg:desc/>
      </draw:frame>
      <draw:frame draw:id="id38" presentation:style-name="a225" draw:name="Google Shape;48;p56" svg:x="8.38889in" svg:y="5.7934in" svg:width="2.5in" svg:height="0.3316in" presentation:class="page-number" presentation:placeholder="false">
        <draw:text-box>
          <text:p text:style-name="a224" text:class-names="" text:cond-style-name=""><text:span text:style-name="a222" text:class-names=""><text:page-number style:num-format="1" text:fixed="false">‹#›</text:page-number></text:span><text:span text:style-name="a223" text:class-names=""/></text:p>
        </draw:text-box>
        <svg:title/>
        <svg:desc/>
      </draw:frame>
      <presentation:notes style:page-layout-name="pageLayout2" draw:style-name="a243">
        <draw:frame draw:id="id5" presentation:style-name="a228" draw:name="Google Shape;3;n" svg:x="0in" svg:y="0in" svg:width="3.22141in" svg:height="0.54468in" presentation:class="header" presentation:placeholder="false">
          <draw:text-box>
            <text:p text:style-name="a227" text:class-names="" text:cond-style-name=""><text:span text:style-name="a226" text:class-names=""/></text:p>
          </draw:text-box>
          <svg:title/>
          <svg:desc/>
        </draw:frame>
        <draw:frame draw:id="id6" presentation:style-name="a231" draw:name="Google Shape;4;n" svg:x="4.2109in" svg:y="0in" svg:width="3.22141in" svg:height="0.54468in" presentation:class="date-time" presentation:placeholder="false">
          <draw:text-box>
            <text:p text:style-name="a230" text:class-names="" text:cond-style-name=""><text:span text:style-name="a229" text:class-names=""/></text:p>
          </draw:text-box>
          <svg:title/>
          <svg:desc/>
        </draw:frame>
        <draw:page-thumbnail svg:x="0.46181in" svg:y="1.3559in" svg:width="6.51042in" svg:height="3.66319in" presentation:class="page" draw:id="id7" presentation:style-name="a232" draw:name="Google Shape;5;n">
          <svg:title/>
          <svg:desc/>
        </draw:page-thumbnail>
        <draw:frame draw:id="id8" presentation:style-name="a235" draw:name="Google Shape;6;n" svg:x="0.7434in" svg:y="5.2244in" svg:width="5.94722in" svg:height="4.27451in" presentation:class="notes" presentation:placeholder="false">
          <draw:text-box>
            <text:p text:style-name="a234" text:class-names="" text:cond-style-name=""><text:span text:style-name="a233" text:class-names=""/></text:p>
          </draw:text-box>
          <svg:title/>
          <svg:desc/>
        </draw:frame>
        <draw:frame draw:id="id9" presentation:style-name="a238" draw:name="Google Shape;7;n" svg:x="0in" svg:y="10.31123in" svg:width="3.22141in" svg:height="0.54468in" presentation:class="footer" presentation:placeholder="false">
          <draw:text-box>
            <text:p text:style-name="a237" text:class-names="" text:cond-style-name=""><text:span text:style-name="a236" text:class-names=""/></text:p>
          </draw:text-box>
          <svg:title/>
          <svg:desc/>
        </draw:frame>
        <draw:frame draw:id="id10" presentation:style-name="a242" draw:name="Google Shape;8;n" svg:x="4.2109in" svg:y="10.31123in" svg:width="3.22141in" svg:height="0.54468in" presentation:class="page-number" presentation:placeholder="false">
          <draw:text-box>
            <text:p text:style-name="a241" text:class-names="" text:cond-style-name=""><text:span text:style-name="a239" text:class-names=""><text:page-number style:num-format="1" text:fixed="false">‹#›</text:page-number></text:span><text:span text:style-name="a240" text:class-names=""/></text:p>
          </draw:text-box>
          <svg:title/>
          <svg:desc/>
        </draw:frame>
      </presentation:notes>
    </style:master-page>
    <style:master-page style:name="Master1-Layout7-twoTxTwoObj-TWO_OBJECTS_WITH_TEXT" style:page-layout-name="pageLayout1" draw:style-name="a244">
      <draw:frame draw:id="id39" presentation:style-name="a247" draw:name="Google Shape;50;p57" svg:x="0.76563in" svg:y="0.33333in" svg:width="9.58333in" svg:height="1.20833in" presentation:class="title" presentation:placeholder="false">
        <draw:text-box>
          <text:p text:style-name="a246" text:class-names="" text:cond-style-name=""><text:span text:style-name="a245" text:class-names=""/></text:p>
        </draw:text-box>
        <svg:title/>
        <svg:desc/>
      </draw:frame>
      <draw:frame draw:id="id40" presentation:style-name="a251" draw:name="Google Shape;51;p57" svg:x="0.76563in" svg:y="1.53299in" svg:width="4.69965in" svg:height="0.75in" presentation:class="outline" presentation:placeholder="false">
        <draw:text-box>
          <text:list text:style-name="a250">
            <text:list-item>
              <text:p text:style-name="a249" text:class-names="" text:cond-style-name=""><text:span text:style-name="a248" text:class-names=""/></text:p>
            </text:list-item>
          </text:list>
        </draw:text-box>
        <svg:title/>
        <svg:desc/>
      </draw:frame>
      <draw:frame draw:id="id41" presentation:style-name="a255" draw:name="Google Shape;52;p57" svg:x="0.76563in" svg:y="2.28299in" svg:width="4.69965in" svg:height="3.35764in" presentation:class="outline" presentation:placeholder="false">
        <draw:text-box>
          <text:list text:style-name="a254">
            <text:list-item>
              <text:p text:style-name="a253" text:class-names="" text:cond-style-name=""><text:span text:style-name="a252" text:class-names=""/></text:p>
            </text:list-item>
          </text:list>
        </draw:text-box>
        <svg:title/>
        <svg:desc/>
      </draw:frame>
      <draw:frame draw:id="id42" presentation:style-name="a259" draw:name="Google Shape;53;p57" svg:x="5.625in" svg:y="1.53299in" svg:width="4.72396in" svg:height="0.75in" presentation:class="outline" presentation:placeholder="false">
        <draw:text-box>
          <text:list text:style-name="a258">
            <text:list-item>
              <text:p text:style-name="a257" text:class-names="" text:cond-style-name=""><text:span text:style-name="a256" text:class-names=""/></text:p>
            </text:list-item>
          </text:list>
        </draw:text-box>
        <svg:title/>
        <svg:desc/>
      </draw:frame>
      <draw:frame draw:id="id43" presentation:style-name="a263" draw:name="Google Shape;54;p57" svg:x="5.625in" svg:y="2.28299in" svg:width="4.72396in" svg:height="3.35764in" presentation:class="outline" presentation:placeholder="false">
        <draw:text-box>
          <text:list text:style-name="a262">
            <text:list-item>
              <text:p text:style-name="a261" text:class-names="" text:cond-style-name=""><text:span text:style-name="a260" text:class-names=""/></text:p>
            </text:list-item>
          </text:list>
        </draw:text-box>
        <svg:title/>
        <svg:desc/>
      </draw:frame>
      <draw:frame draw:id="id44" presentation:style-name="a266" draw:name="Google Shape;55;p57" svg:x="0.76389in" svg:y="5.7934in" svg:width="2.5in" svg:height="0.3316in" presentation:class="date-time" presentation:placeholder="false">
        <draw:text-box>
          <text:p text:style-name="a265" text:class-names="" text:cond-style-name=""><text:span text:style-name="a264" text:class-names=""/></text:p>
        </draw:text-box>
        <svg:title/>
        <svg:desc/>
      </draw:frame>
      <draw:frame draw:id="id45" presentation:style-name="a269" draw:name="Google Shape;56;p57" svg:x="3.68056in" svg:y="5.7934in" svg:width="3.75in" svg:height="0.3316in" presentation:class="footer" presentation:placeholder="false">
        <draw:text-box>
          <text:p text:style-name="a268" text:class-names="" text:cond-style-name=""><text:span text:style-name="a267" text:class-names=""/></text:p>
        </draw:text-box>
        <svg:title/>
        <svg:desc/>
      </draw:frame>
      <draw:frame draw:id="id46" presentation:style-name="a273" draw:name="Google Shape;57;p57" svg:x="8.38889in" svg:y="5.7934in" svg:width="2.5in" svg:height="0.3316in" presentation:class="page-number" presentation:placeholder="false">
        <draw:text-box>
          <text:p text:style-name="a272" text:class-names="" text:cond-style-name=""><text:span text:style-name="a270" text:class-names=""><text:page-number style:num-format="1" text:fixed="false">‹#›</text:page-number></text:span><text:span text:style-name="a271" text:class-names=""/></text:p>
        </draw:text-box>
        <svg:title/>
        <svg:desc/>
      </draw:frame>
      <presentation:notes style:page-layout-name="pageLayout2" draw:style-name="a291">
        <draw:frame draw:id="id5" presentation:style-name="a276" draw:name="Google Shape;3;n" svg:x="0in" svg:y="0in" svg:width="3.22141in" svg:height="0.54468in" presentation:class="header" presentation:placeholder="false">
          <draw:text-box>
            <text:p text:style-name="a275" text:class-names="" text:cond-style-name=""><text:span text:style-name="a274" text:class-names=""/></text:p>
          </draw:text-box>
          <svg:title/>
          <svg:desc/>
        </draw:frame>
        <draw:frame draw:id="id6" presentation:style-name="a279" draw:name="Google Shape;4;n" svg:x="4.2109in" svg:y="0in" svg:width="3.22141in" svg:height="0.54468in" presentation:class="date-time" presentation:placeholder="false">
          <draw:text-box>
            <text:p text:style-name="a278" text:class-names="" text:cond-style-name=""><text:span text:style-name="a277" text:class-names=""/></text:p>
          </draw:text-box>
          <svg:title/>
          <svg:desc/>
        </draw:frame>
        <draw:page-thumbnail svg:x="0.46181in" svg:y="1.3559in" svg:width="6.51042in" svg:height="3.66319in" presentation:class="page" draw:id="id7" presentation:style-name="a280" draw:name="Google Shape;5;n">
          <svg:title/>
          <svg:desc/>
        </draw:page-thumbnail>
        <draw:frame draw:id="id8" presentation:style-name="a283" draw:name="Google Shape;6;n" svg:x="0.7434in" svg:y="5.2244in" svg:width="5.94722in" svg:height="4.27451in" presentation:class="notes" presentation:placeholder="false">
          <draw:text-box>
            <text:p text:style-name="a282" text:class-names="" text:cond-style-name=""><text:span text:style-name="a281" text:class-names=""/></text:p>
          </draw:text-box>
          <svg:title/>
          <svg:desc/>
        </draw:frame>
        <draw:frame draw:id="id9" presentation:style-name="a286" draw:name="Google Shape;7;n" svg:x="0in" svg:y="10.31123in" svg:width="3.22141in" svg:height="0.54468in" presentation:class="footer" presentation:placeholder="false">
          <draw:text-box>
            <text:p text:style-name="a285" text:class-names="" text:cond-style-name=""><text:span text:style-name="a284" text:class-names=""/></text:p>
          </draw:text-box>
          <svg:title/>
          <svg:desc/>
        </draw:frame>
        <draw:frame draw:id="id10" presentation:style-name="a290" draw:name="Google Shape;8;n" svg:x="4.2109in" svg:y="10.31123in" svg:width="3.22141in" svg:height="0.54468in" presentation:class="page-number" presentation:placeholder="false">
          <draw:text-box>
            <text:p text:style-name="a289" text:class-names="" text:cond-style-name=""><text:span text:style-name="a287" text:class-names=""><text:page-number style:num-format="1" text:fixed="false">‹#›</text:page-number></text:span><text:span text:style-name="a288" text:class-names=""/></text:p>
          </draw:text-box>
          <svg:title/>
          <svg:desc/>
        </draw:frame>
      </presentation:notes>
    </style:master-page>
    <style:master-page style:name="Master1-Layout8-objTx-OBJECT_WITH_CAPTION_TEXT" style:page-layout-name="pageLayout1" draw:style-name="a292">
      <draw:frame draw:id="id47" presentation:style-name="a295" draw:name="Google Shape;59;p58" svg:x="0.76563in" svg:y="0.41667in" svg:width="3.58333in" svg:height="1.45833in" presentation:class="title" presentation:placeholder="false">
        <draw:text-box>
          <text:p text:style-name="a294" text:class-names="" text:cond-style-name=""><text:span text:style-name="a293" text:class-names=""/></text:p>
        </draw:text-box>
        <svg:title/>
        <svg:desc/>
      </draw:frame>
      <draw:frame draw:id="id48" presentation:style-name="a299" draw:name="Google Shape;60;p58" svg:x="4.72396in" svg:y="0.89931in" svg:width="5.625in" svg:height="4.44271in" presentation:class="outline" presentation:placeholder="false">
        <draw:text-box>
          <text:list text:style-name="a298">
            <text:list-item>
              <text:p text:style-name="a297" text:class-names="" text:cond-style-name=""><text:span text:style-name="a296" text:class-names=""/></text:p>
            </text:list-item>
          </text:list>
        </draw:text-box>
        <svg:title/>
        <svg:desc/>
      </draw:frame>
      <draw:frame draw:id="id49" presentation:style-name="a303" draw:name="Google Shape;61;p58" svg:x="0.76563in" svg:y="1.875in" svg:width="3.58333in" svg:height="3.47396in" presentation:class="outline" presentation:placeholder="false">
        <draw:text-box>
          <text:list text:style-name="a302">
            <text:list-item>
              <text:p text:style-name="a301" text:class-names="" text:cond-style-name=""><text:span text:style-name="a300" text:class-names=""/></text:p>
            </text:list-item>
          </text:list>
        </draw:text-box>
        <svg:title/>
        <svg:desc/>
      </draw:frame>
      <draw:frame draw:id="id50" presentation:style-name="a306" draw:name="Google Shape;62;p58" svg:x="0.76389in" svg:y="5.7934in" svg:width="2.5in" svg:height="0.3316in" presentation:class="date-time" presentation:placeholder="false">
        <draw:text-box>
          <text:p text:style-name="a305" text:class-names="" text:cond-style-name=""><text:span text:style-name="a304" text:class-names=""/></text:p>
        </draw:text-box>
        <svg:title/>
        <svg:desc/>
      </draw:frame>
      <draw:frame draw:id="id51" presentation:style-name="a309" draw:name="Google Shape;63;p58" svg:x="3.68056in" svg:y="5.7934in" svg:width="3.75in" svg:height="0.3316in" presentation:class="footer" presentation:placeholder="false">
        <draw:text-box>
          <text:p text:style-name="a308" text:class-names="" text:cond-style-name=""><text:span text:style-name="a307" text:class-names=""/></text:p>
        </draw:text-box>
        <svg:title/>
        <svg:desc/>
      </draw:frame>
      <draw:frame draw:id="id52" presentation:style-name="a313" draw:name="Google Shape;64;p58" svg:x="8.38889in" svg:y="5.7934in" svg:width="2.5in" svg:height="0.3316in" presentation:class="page-number" presentation:placeholder="false">
        <draw:text-box>
          <text:p text:style-name="a312" text:class-names="" text:cond-style-name=""><text:span text:style-name="a310" text:class-names=""><text:page-number style:num-format="1" text:fixed="false">‹#›</text:page-number></text:span><text:span text:style-name="a311" text:class-names=""/></text:p>
        </draw:text-box>
        <svg:title/>
        <svg:desc/>
      </draw:frame>
      <presentation:notes style:page-layout-name="pageLayout2" draw:style-name="a331">
        <draw:frame draw:id="id5" presentation:style-name="a316" draw:name="Google Shape;3;n" svg:x="0in" svg:y="0in" svg:width="3.22141in" svg:height="0.54468in" presentation:class="header" presentation:placeholder="false">
          <draw:text-box>
            <text:p text:style-name="a315" text:class-names="" text:cond-style-name=""><text:span text:style-name="a314" text:class-names=""/></text:p>
          </draw:text-box>
          <svg:title/>
          <svg:desc/>
        </draw:frame>
        <draw:frame draw:id="id6" presentation:style-name="a319" draw:name="Google Shape;4;n" svg:x="4.2109in" svg:y="0in" svg:width="3.22141in" svg:height="0.54468in" presentation:class="date-time" presentation:placeholder="false">
          <draw:text-box>
            <text:p text:style-name="a318" text:class-names="" text:cond-style-name=""><text:span text:style-name="a317" text:class-names=""/></text:p>
          </draw:text-box>
          <svg:title/>
          <svg:desc/>
        </draw:frame>
        <draw:page-thumbnail svg:x="0.46181in" svg:y="1.3559in" svg:width="6.51042in" svg:height="3.66319in" presentation:class="page" draw:id="id7" presentation:style-name="a320" draw:name="Google Shape;5;n">
          <svg:title/>
          <svg:desc/>
        </draw:page-thumbnail>
        <draw:frame draw:id="id8" presentation:style-name="a323" draw:name="Google Shape;6;n" svg:x="0.7434in" svg:y="5.2244in" svg:width="5.94722in" svg:height="4.27451in" presentation:class="notes" presentation:placeholder="false">
          <draw:text-box>
            <text:p text:style-name="a322" text:class-names="" text:cond-style-name=""><text:span text:style-name="a321" text:class-names=""/></text:p>
          </draw:text-box>
          <svg:title/>
          <svg:desc/>
        </draw:frame>
        <draw:frame draw:id="id9" presentation:style-name="a326" draw:name="Google Shape;7;n" svg:x="0in" svg:y="10.31123in" svg:width="3.22141in" svg:height="0.54468in" presentation:class="footer" presentation:placeholder="false">
          <draw:text-box>
            <text:p text:style-name="a325" text:class-names="" text:cond-style-name=""><text:span text:style-name="a324" text:class-names=""/></text:p>
          </draw:text-box>
          <svg:title/>
          <svg:desc/>
        </draw:frame>
        <draw:frame draw:id="id10" presentation:style-name="a330" draw:name="Google Shape;8;n" svg:x="4.2109in" svg:y="10.31123in" svg:width="3.22141in" svg:height="0.54468in" presentation:class="page-number" presentation:placeholder="false">
          <draw:text-box>
            <text:p text:style-name="a329" text:class-names="" text:cond-style-name=""><text:span text:style-name="a327" text:class-names=""><text:page-number style:num-format="1" text:fixed="false">‹#›</text:page-number></text:span><text:span text:style-name="a328" text:class-names=""/></text:p>
          </draw:text-box>
          <svg:title/>
          <svg:desc/>
        </draw:frame>
      </presentation:notes>
    </style:master-page>
    <style:master-page style:name="Master1-Layout9-picTx-PICTURE_WITH_CAPTION_TEXT" style:page-layout-name="pageLayout1" draw:style-name="a332">
      <draw:frame draw:id="id53" presentation:style-name="a335" draw:name="Google Shape;66;p59" svg:x="0.76563in" svg:y="0.41667in" svg:width="3.58333in" svg:height="1.45833in" presentation:class="title" presentation:placeholder="false">
        <draw:text-box>
          <text:p text:style-name="a334" text:class-names="" text:cond-style-name=""><text:span text:style-name="a333" text:class-names=""/></text:p>
        </draw:text-box>
        <svg:title/>
        <svg:desc/>
      </draw:frame>
      <draw:frame draw:id="id54" presentation:style-name="a336" draw:name="Google Shape;67;p59" svg:x="4.72396in" svg:y="0.89931in" svg:width="5.625in" svg:height="4.44271in" presentation:class="graphic" presentation:placeholder="false">
        <svg:title/>
        <svg:desc/>
      </draw:frame>
      <draw:frame draw:id="id55" presentation:style-name="a340" draw:name="Google Shape;68;p59" svg:x="0.76563in" svg:y="1.875in" svg:width="3.58333in" svg:height="3.47396in" presentation:class="outline" presentation:placeholder="false">
        <draw:text-box>
          <text:list text:style-name="a339">
            <text:list-item>
              <text:p text:style-name="a338" text:class-names="" text:cond-style-name=""><text:span text:style-name="a337" text:class-names=""/></text:p>
            </text:list-item>
          </text:list>
        </draw:text-box>
        <svg:title/>
        <svg:desc/>
      </draw:frame>
      <draw:frame draw:id="id56" presentation:style-name="a343" draw:name="Google Shape;69;p59" svg:x="0.76389in" svg:y="5.7934in" svg:width="2.5in" svg:height="0.3316in" presentation:class="date-time" presentation:placeholder="false">
        <draw:text-box>
          <text:p text:style-name="a342" text:class-names="" text:cond-style-name=""><text:span text:style-name="a341" text:class-names=""/></text:p>
        </draw:text-box>
        <svg:title/>
        <svg:desc/>
      </draw:frame>
      <draw:frame draw:id="id57" presentation:style-name="a346" draw:name="Google Shape;70;p59" svg:x="3.68056in" svg:y="5.7934in" svg:width="3.75in" svg:height="0.3316in" presentation:class="footer" presentation:placeholder="false">
        <draw:text-box>
          <text:p text:style-name="a345" text:class-names="" text:cond-style-name=""><text:span text:style-name="a344" text:class-names=""/></text:p>
        </draw:text-box>
        <svg:title/>
        <svg:desc/>
      </draw:frame>
      <draw:frame draw:id="id58" presentation:style-name="a350" draw:name="Google Shape;71;p59" svg:x="8.38889in" svg:y="5.7934in" svg:width="2.5in" svg:height="0.3316in" presentation:class="page-number" presentation:placeholder="false">
        <draw:text-box>
          <text:p text:style-name="a349" text:class-names="" text:cond-style-name=""><text:span text:style-name="a347" text:class-names=""><text:page-number style:num-format="1" text:fixed="false">‹#›</text:page-number></text:span><text:span text:style-name="a348" text:class-names=""/></text:p>
        </draw:text-box>
        <svg:title/>
        <svg:desc/>
      </draw:frame>
      <presentation:notes style:page-layout-name="pageLayout2" draw:style-name="a368">
        <draw:frame draw:id="id5" presentation:style-name="a353" draw:name="Google Shape;3;n" svg:x="0in" svg:y="0in" svg:width="3.22141in" svg:height="0.54468in" presentation:class="header" presentation:placeholder="false">
          <draw:text-box>
            <text:p text:style-name="a352" text:class-names="" text:cond-style-name=""><text:span text:style-name="a351" text:class-names=""/></text:p>
          </draw:text-box>
          <svg:title/>
          <svg:desc/>
        </draw:frame>
        <draw:frame draw:id="id6" presentation:style-name="a356" draw:name="Google Shape;4;n" svg:x="4.2109in" svg:y="0in" svg:width="3.22141in" svg:height="0.54468in" presentation:class="date-time" presentation:placeholder="false">
          <draw:text-box>
            <text:p text:style-name="a355" text:class-names="" text:cond-style-name=""><text:span text:style-name="a354" text:class-names=""/></text:p>
          </draw:text-box>
          <svg:title/>
          <svg:desc/>
        </draw:frame>
        <draw:page-thumbnail svg:x="0.46181in" svg:y="1.3559in" svg:width="6.51042in" svg:height="3.66319in" presentation:class="page" draw:id="id7" presentation:style-name="a357" draw:name="Google Shape;5;n">
          <svg:title/>
          <svg:desc/>
        </draw:page-thumbnail>
        <draw:frame draw:id="id8" presentation:style-name="a360" draw:name="Google Shape;6;n" svg:x="0.7434in" svg:y="5.2244in" svg:width="5.94722in" svg:height="4.27451in" presentation:class="notes" presentation:placeholder="false">
          <draw:text-box>
            <text:p text:style-name="a359" text:class-names="" text:cond-style-name=""><text:span text:style-name="a358" text:class-names=""/></text:p>
          </draw:text-box>
          <svg:title/>
          <svg:desc/>
        </draw:frame>
        <draw:frame draw:id="id9" presentation:style-name="a363" draw:name="Google Shape;7;n" svg:x="0in" svg:y="10.31123in" svg:width="3.22141in" svg:height="0.54468in" presentation:class="footer" presentation:placeholder="false">
          <draw:text-box>
            <text:p text:style-name="a362" text:class-names="" text:cond-style-name=""><text:span text:style-name="a361" text:class-names=""/></text:p>
          </draw:text-box>
          <svg:title/>
          <svg:desc/>
        </draw:frame>
        <draw:frame draw:id="id10" presentation:style-name="a367" draw:name="Google Shape;8;n" svg:x="4.2109in" svg:y="10.31123in" svg:width="3.22141in" svg:height="0.54468in" presentation:class="page-number" presentation:placeholder="false">
          <draw:text-box>
            <text:p text:style-name="a366" text:class-names="" text:cond-style-name=""><text:span text:style-name="a364" text:class-names=""><text:page-number style:num-format="1" text:fixed="false">‹#›</text:page-number></text:span><text:span text:style-name="a365" text:class-names=""/></text:p>
          </draw:text-box>
          <svg:title/>
          <svg:desc/>
        </draw:frame>
      </presentation:notes>
    </style:master-page>
    <style:master-page style:name="Master1-Layout10-vertTx-VERTICAL_TEXT" style:page-layout-name="pageLayout1" draw:style-name="a369">
      <draw:frame draw:id="id59" presentation:style-name="a372" draw:name="Google Shape;73;p60" svg:x="0.76389in" svg:y="0.33333in" svg:width="9.58333in" svg:height="1.20833in" presentation:class="title" presentation:placeholder="false">
        <draw:text-box>
          <text:p text:style-name="a371" text:class-names="" text:cond-style-name=""><text:span text:style-name="a370" text:class-names=""/></text:p>
        </draw:text-box>
        <svg:title/>
        <svg:desc/>
      </draw:frame>
      <draw:frame draw:id="id60" presentation:style-name="a376" draw:transform="translate(-1.98351in -4.79167in) rotate(-1.5708) translate(5.55556in 3.6467in)" draw:name="Google Shape;74;p60" svg:width="3.96701in" svg:height="9.58333in" presentation:class="outline" presentation:placeholder="false">
        <draw:text-box>
          <text:list text:style-name="a375">
            <text:list-item>
              <text:p text:style-name="a374" text:class-names="" text:cond-style-name=""><text:span text:style-name="a373" text:class-names=""/></text:p>
            </text:list-item>
          </text:list>
        </draw:text-box>
        <svg:title/>
        <svg:desc/>
      </draw:frame>
      <draw:frame draw:id="id61" presentation:style-name="a379" draw:name="Google Shape;75;p60" svg:x="0.76389in" svg:y="5.7934in" svg:width="2.5in" svg:height="0.3316in" presentation:class="date-time" presentation:placeholder="false">
        <draw:text-box>
          <text:p text:style-name="a378" text:class-names="" text:cond-style-name=""><text:span text:style-name="a377" text:class-names=""/></text:p>
        </draw:text-box>
        <svg:title/>
        <svg:desc/>
      </draw:frame>
      <draw:frame draw:id="id62" presentation:style-name="a382" draw:name="Google Shape;76;p60" svg:x="3.68056in" svg:y="5.7934in" svg:width="3.75in" svg:height="0.3316in" presentation:class="footer" presentation:placeholder="false">
        <draw:text-box>
          <text:p text:style-name="a381" text:class-names="" text:cond-style-name=""><text:span text:style-name="a380" text:class-names=""/></text:p>
        </draw:text-box>
        <svg:title/>
        <svg:desc/>
      </draw:frame>
      <draw:frame draw:id="id63" presentation:style-name="a386" draw:name="Google Shape;77;p60" svg:x="8.38889in" svg:y="5.7934in" svg:width="2.5in" svg:height="0.3316in" presentation:class="page-number" presentation:placeholder="false">
        <draw:text-box>
          <text:p text:style-name="a385" text:class-names="" text:cond-style-name=""><text:span text:style-name="a383" text:class-names=""><text:page-number style:num-format="1" text:fixed="false">‹#›</text:page-number></text:span><text:span text:style-name="a384" text:class-names=""/></text:p>
        </draw:text-box>
        <svg:title/>
        <svg:desc/>
      </draw:frame>
      <presentation:notes style:page-layout-name="pageLayout2" draw:style-name="a404">
        <draw:frame draw:id="id5" presentation:style-name="a389" draw:name="Google Shape;3;n" svg:x="0in" svg:y="0in" svg:width="3.22141in" svg:height="0.54468in" presentation:class="header" presentation:placeholder="false">
          <draw:text-box>
            <text:p text:style-name="a388" text:class-names="" text:cond-style-name=""><text:span text:style-name="a387" text:class-names=""/></text:p>
          </draw:text-box>
          <svg:title/>
          <svg:desc/>
        </draw:frame>
        <draw:frame draw:id="id6" presentation:style-name="a392" draw:name="Google Shape;4;n" svg:x="4.2109in" svg:y="0in" svg:width="3.22141in" svg:height="0.54468in" presentation:class="date-time" presentation:placeholder="false">
          <draw:text-box>
            <text:p text:style-name="a391" text:class-names="" text:cond-style-name=""><text:span text:style-name="a390" text:class-names=""/></text:p>
          </draw:text-box>
          <svg:title/>
          <svg:desc/>
        </draw:frame>
        <draw:page-thumbnail svg:x="0.46181in" svg:y="1.3559in" svg:width="6.51042in" svg:height="3.66319in" presentation:class="page" draw:id="id7" presentation:style-name="a393" draw:name="Google Shape;5;n">
          <svg:title/>
          <svg:desc/>
        </draw:page-thumbnail>
        <draw:frame draw:id="id8" presentation:style-name="a396" draw:name="Google Shape;6;n" svg:x="0.7434in" svg:y="5.2244in" svg:width="5.94722in" svg:height="4.27451in" presentation:class="notes" presentation:placeholder="false">
          <draw:text-box>
            <text:p text:style-name="a395" text:class-names="" text:cond-style-name=""><text:span text:style-name="a394" text:class-names=""/></text:p>
          </draw:text-box>
          <svg:title/>
          <svg:desc/>
        </draw:frame>
        <draw:frame draw:id="id9" presentation:style-name="a399" draw:name="Google Shape;7;n" svg:x="0in" svg:y="10.31123in" svg:width="3.22141in" svg:height="0.54468in" presentation:class="footer" presentation:placeholder="false">
          <draw:text-box>
            <text:p text:style-name="a398" text:class-names="" text:cond-style-name=""><text:span text:style-name="a397" text:class-names=""/></text:p>
          </draw:text-box>
          <svg:title/>
          <svg:desc/>
        </draw:frame>
        <draw:frame draw:id="id10" presentation:style-name="a403" draw:name="Google Shape;8;n" svg:x="4.2109in" svg:y="10.31123in" svg:width="3.22141in" svg:height="0.54468in" presentation:class="page-number" presentation:placeholder="false">
          <draw:text-box>
            <text:p text:style-name="a402" text:class-names="" text:cond-style-name=""><text:span text:style-name="a400" text:class-names=""><text:page-number style:num-format="1" text:fixed="false">‹#›</text:page-number></text:span><text:span text:style-name="a401" text:class-names=""/></text:p>
          </draw:text-box>
          <svg:title/>
          <svg:desc/>
        </draw:frame>
      </presentation:notes>
    </style:master-page>
    <style:master-page style:name="Master1-Layout11-vertTitleAndTx-VERTICAL_TITLE_AND_VERTICAL_TEXT" style:page-layout-name="pageLayout1" draw:style-name="a405">
      <draw:frame draw:id="id64" presentation:style-name="a408" draw:transform="translate(-2.64844in -1.19792in) rotate(-1.5708) translate(9.14931in 2.98177in)" draw:name="Google Shape;79;p61" svg:width="5.29688in" svg:height="2.39583in" presentation:class="title" presentation:placeholder="false">
        <draw:text-box>
          <text:p text:style-name="a407" text:class-names="" text:cond-style-name=""><text:span text:style-name="a406" text:class-names=""/></text:p>
        </draw:text-box>
        <svg:title/>
        <svg:desc/>
      </draw:frame>
      <draw:frame draw:id="id65" presentation:style-name="a412" draw:transform="translate(-2.64844in -3.51042in) rotate(-1.5708) translate(4.27431in 2.98177in)" draw:name="Google Shape;80;p61" svg:width="5.29688in" svg:height="7.02083in" presentation:class="outline" presentation:placeholder="false">
        <draw:text-box>
          <text:list text:style-name="a411">
            <text:list-item>
              <text:p text:style-name="a410" text:class-names="" text:cond-style-name=""><text:span text:style-name="a409" text:class-names=""/></text:p>
            </text:list-item>
          </text:list>
        </draw:text-box>
        <svg:title/>
        <svg:desc/>
      </draw:frame>
      <draw:frame draw:id="id66" presentation:style-name="a415" draw:name="Google Shape;81;p61" svg:x="0.76389in" svg:y="5.7934in" svg:width="2.5in" svg:height="0.3316in" presentation:class="date-time" presentation:placeholder="false">
        <draw:text-box>
          <text:p text:style-name="a414" text:class-names="" text:cond-style-name=""><text:span text:style-name="a413" text:class-names=""/></text:p>
        </draw:text-box>
        <svg:title/>
        <svg:desc/>
      </draw:frame>
      <draw:frame draw:id="id67" presentation:style-name="a418" draw:name="Google Shape;82;p61" svg:x="3.68056in" svg:y="5.7934in" svg:width="3.75in" svg:height="0.3316in" presentation:class="footer" presentation:placeholder="false">
        <draw:text-box>
          <text:p text:style-name="a417" text:class-names="" text:cond-style-name=""><text:span text:style-name="a416" text:class-names=""/></text:p>
        </draw:text-box>
        <svg:title/>
        <svg:desc/>
      </draw:frame>
      <draw:frame draw:id="id68" presentation:style-name="a422" draw:name="Google Shape;83;p61" svg:x="8.38889in" svg:y="5.7934in" svg:width="2.5in" svg:height="0.3316in" presentation:class="page-number" presentation:placeholder="false">
        <draw:text-box>
          <text:p text:style-name="a421" text:class-names="" text:cond-style-name=""><text:span text:style-name="a419" text:class-names=""><text:page-number style:num-format="1" text:fixed="false">‹#›</text:page-number></text:span><text:span text:style-name="a420" text:class-names=""/></text:p>
        </draw:text-box>
        <svg:title/>
        <svg:desc/>
      </draw:frame>
      <presentation:notes style:page-layout-name="pageLayout2" draw:style-name="a440">
        <draw:frame draw:id="id5" presentation:style-name="a425" draw:name="Google Shape;3;n" svg:x="0in" svg:y="0in" svg:width="3.22141in" svg:height="0.54468in" presentation:class="header" presentation:placeholder="false">
          <draw:text-box>
            <text:p text:style-name="a424" text:class-names="" text:cond-style-name=""><text:span text:style-name="a423" text:class-names=""/></text:p>
          </draw:text-box>
          <svg:title/>
          <svg:desc/>
        </draw:frame>
        <draw:frame draw:id="id6" presentation:style-name="a428" draw:name="Google Shape;4;n" svg:x="4.2109in" svg:y="0in" svg:width="3.22141in" svg:height="0.54468in" presentation:class="date-time" presentation:placeholder="false">
          <draw:text-box>
            <text:p text:style-name="a427" text:class-names="" text:cond-style-name=""><text:span text:style-name="a426" text:class-names=""/></text:p>
          </draw:text-box>
          <svg:title/>
          <svg:desc/>
        </draw:frame>
        <draw:page-thumbnail svg:x="0.46181in" svg:y="1.3559in" svg:width="6.51042in" svg:height="3.66319in" presentation:class="page" draw:id="id7" presentation:style-name="a429" draw:name="Google Shape;5;n">
          <svg:title/>
          <svg:desc/>
        </draw:page-thumbnail>
        <draw:frame draw:id="id8" presentation:style-name="a432" draw:name="Google Shape;6;n" svg:x="0.7434in" svg:y="5.2244in" svg:width="5.94722in" svg:height="4.27451in" presentation:class="notes" presentation:placeholder="false">
          <draw:text-box>
            <text:p text:style-name="a431" text:class-names="" text:cond-style-name=""><text:span text:style-name="a430" text:class-names=""/></text:p>
          </draw:text-box>
          <svg:title/>
          <svg:desc/>
        </draw:frame>
        <draw:frame draw:id="id9" presentation:style-name="a435" draw:name="Google Shape;7;n" svg:x="0in" svg:y="10.31123in" svg:width="3.22141in" svg:height="0.54468in" presentation:class="footer" presentation:placeholder="false">
          <draw:text-box>
            <text:p text:style-name="a434" text:class-names="" text:cond-style-name=""><text:span text:style-name="a433" text:class-names=""/></text:p>
          </draw:text-box>
          <svg:title/>
          <svg:desc/>
        </draw:frame>
        <draw:frame draw:id="id10" presentation:style-name="a439" draw:name="Google Shape;8;n" svg:x="4.2109in" svg:y="10.31123in" svg:width="3.22141in" svg:height="0.54468in" presentation:class="page-number" presentation:placeholder="false">
          <draw:text-box>
            <text:p text:style-name="a438" text:class-names="" text:cond-style-name=""><text:span text:style-name="a436" text:class-names=""><text:page-number style:num-format="1" text:fixed="false">‹#›</text:page-number></text:span><text:span text:style-name="a437" text:class-names=""/></text:p>
          </draw:text-box>
          <svg:title/>
          <svg:desc/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4.0 MicrosoftPowerPoint</meta:generator>
    <meta:initial-creator>USER</meta:initial-creator>
    <dc:creator>Administrator</dc:creator>
    <meta:creation-date>2006-08-16T00:00:00Z</meta:creation-date>
    <dc:date>2026-08-24T07:31:53Z</dc:date>
    <meta:print-date>2025-08-25T01:49:12Z</meta:print-date>
    <meta:editing-cycles>44</meta:editing-cycles>
    <meta:editing-duration>PT157637S</meta:editing-duration>
    <meta:document-statistic meta:paragraph-count="268" meta:word-count="1465"/>
  </office:meta>
</office:document-meta>
</file>